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0c4bcfedae70a2665d427e19243934.png"/>
  <manifest:file-entry manifest:media-type="image/png" manifest:full-path="Pictures/6ebe4df1a5dcfd97a90305aefaeac5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kopirovani_cipy:aktivace_uctu"/><text:bookmark-start text:name="__RefHeading___aktivace_uctu_a_prirazeni_cipu_1"/><text:bookmark-start text:name="aktivace_uctu_a_prirazeni_cipu"/>Aktivace účtu a přiřazení čipu<text:bookmark-end text:name="__RefHeading___aktivace_uctu_a_prirazeni_cipu_1"/><text:bookmark-end text:name="aktivace_uctu_a_prirazeni_cipu"/></text:h>
      <text:list text:style-name="Numbering_20_1" text:continue-numbering="false">
        <text:list-item>
          <text:p text:style-name="Numbering_20_1_Content_First"> Otevřete administrativní rozhraní pomocí ikony</text:p>
        </text:list-item>
        <text:list-item>
          <text:p text:style-name="Numbering_20_1_Content"> <text:span text:style-name="Strong_20_Emphasis">Přihlaste se</text:span> svým  uživatelským jménem a heslem</text:p>
        </text:list-item>
        <text:list-item>
          <text:p text:style-name="Numbering_20_1_Content"> Na  horní liště s hlavní nabídkou <text:span text:style-name="Strong_20_Emphasis">zvolte kartu <text:span text:style-name="Emphasis">„Uživatelé“</text:span></text:span></text:p>
        </text:list-item>
        <text:list-item>
          <text:p text:style-name="Numbering_20_1_Content_Last"> <text:span text:style-name="Strong_20_Emphasis">Vyhledejte uživatele a otevřete jeho účet</text:span> -  buď dvojitým kliknutím, nebo  kliknutím na modrou ikonku klíče vpravo na řádku, viz  obrázek níže (pokud jste předtím již účet daného uživatele upravovali, tyto kroky odpadají). <draw:frame draw:style-name="media" draw:name="0" text:anchor-type="as-char" draw:z-index="0" svg:width="15.875cm" svg:height="3.7159633757962cm"><draw:image xlink:href="Pictures/260c4bcfedae70a2665d427e19243934.png" xlink:type="simple" xlink:show="embed" xlink:actuate="onLoad"/></draw:frame></text:p>
        </text:list-item>
      </text:list>
      <text:h text:style-name="Heading_20_2" text:outline-level="2"><text:bookmark-start text:name="__RefHeading___nahrani_udaju_o_cipu_cipove_karte_2"/><text:bookmark-start text:name="nahrani_udaju_o_cipu_cipove_karte"/>Nahrání údajů o čipu/čipové kartě<text:bookmark-end text:name="__RefHeading___nahrani_udaju_o_cipu_cipove_karte_2"/><text:bookmark-end text:name="nahrani_udaju_o_cipu_cipove_karte"/></text:h>
      <text:list text:style-name="Numbering_20_1" text:continue-numbering="false">
        <text:list-item>
          <text:p text:style-name="Numbering_20_1_Content_First"> Po otevření karty se  přesuňte  na záložku  pro ověření  uživatele a to  kliknutím na odkaz „Ověření“ v levém sloupci editačního okna. Na záložce  se zobrazí informace, že uživatel nemá přiřazené žádné karty </text:p>
        </text:list-item>
        <text:list-item>
          <text:p text:style-name="Numbering_20_1_Content"> Klikněte na odkaz <text:span text:style-name="Emphasis"><text:span text:style-name="Strong_20_Emphasis">„Přidat novou kartu“</text:span></text:span></text:p>
        </text:list-item>
        <text:list-item>
          <text:p text:style-name="Numbering_20_1_Content_Last"> Pomocí čtečky čipových karet <text:span text:style-name="Strong_20_Emphasis">nahrajte příslušný čip/kartu</text:span> do  pole „číslo karty“  a poté <text:span text:style-name="Strong_20_Emphasis">klikněte na tlačítko <text:span text:style-name="Emphasis">„Vložit novou kartu“</text:span></text:span></text:p>
        </text:list-item>
      </text:list>
      <text:h text:style-name="Heading_20_2" text:outline-level="2"><text:bookmark-start text:name="__RefHeading___vytvoreni_uctu_pro_dobijeni_3"/><text:bookmark-start text:name="vytvoreni_uctu_pro_dobijeni"/>Vytvoření účtu pro dobíjení<text:bookmark-end text:name="__RefHeading___vytvoreni_uctu_pro_dobijeni_3"/><text:bookmark-end text:name="vytvoreni_uctu_pro_dobijeni"/></text:h>
      <text:list text:style-name="Numbering_20_1" text:continue-numbering="false">
        <text:list-item>
          <text:p text:style-name="Numbering_20_1_Content_First"> <text:span text:style-name="Strong_20_Emphasis">Po uložení nového uživatele se přesuňte na záložku pro správu tiskového účtu</text:span> kliknutím na odkaz <text:span text:style-name="Emphasis">„Účet„</text:span> v levém sloupci editačního okna. Na záložce  se zobrazí informace, že uživatel nemá přiřazený účet. <draw:frame draw:style-name="media" draw:name="1" text:anchor-type="as-char" draw:z-index="1" svg:width="18.520833333333cm" style:rel-width="100%" svg:height="7.611301369863cm" style:rel-height="scale"><draw:image xlink:href="Pictures/6ebe4df1a5dcfd97a90305aefaeac5ec.png" xlink:type="simple" xlink:show="embed" xlink:actuate="onLoad"/></draw:frame></text:p>
        </text:list-item>
        <text:list-item>
          <text:p text:style-name="Numbering_20_1_Content">  Klikněte na odkaz <text:span text:style-name="Emphasis"><text:span text:style-name="Strong_20_Emphasis">„Přiřadit účet“</text:span></text:span></text:p>
        </text:list-item>
        <text:list-item>
          <text:p text:style-name="Numbering_20_1_Content"> Zkontrolujte, zda je <text:span text:style-name="Strong_20_Emphasis">zaškrtnuto pole „Zapnuto“</text:span> a poté účet uložte kliknutím na tlačítko <text:span text:style-name="Strong_20_Emphasis"><text:span text:style-name="Emphasis">„Uložit změny“</text:span></text:span>. V pravém dolním rohu se zobrazí modrý obdélník s informací, že změny účtu byly uloženy.</text:p>
        </text:list-item>
        <text:list-item>
          <text:p text:style-name="Numbering_20_1_Content_Last"> Zavřete okno pomocí  tlačítka „x“ vpravo nahoře</text:p>
        </text:list-item>
      </text:list>
      <text:p text:style-name="Text_20_body">Zpět na: <text:a xlink:type="simple" xlink:href="https://eg-wiki.osvobozena-knihovna.cz/doku.php/knihovna_jabok:tisk_kopirovani_cipy" text:style-name="Internet_20_link" text:visited-style-name="Visited_20_Internet_20_Link">Tisk - práce s čipovým systémem a pokladnam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kopirovani_cipy:aktivace_uctu</dc:title>
  </office:meta>
</office:document-meta>
</file>