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51c21160be9ca007789efec432df047.jpg"/>
  <manifest:file-entry manifest:media-type="image/jpeg" manifest:full-path="Pictures/4450efcb050b28e95e541a2ed06dd6c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nihovna_jabok:tisk_carovych_kodu_a_prukazu"/><text:bookmark-start text:name="__RefHeading___tisk_carovych_kodu_a_prukazu_knihovny_jabok_1"/><text:bookmark-start text:name="tisk_carovych_kodu_a_prukazu_knihovny_jabok"/>Tisk čárových kódů a průkazů Knihovny Jabok<text:bookmark-end text:name="__RefHeading___tisk_carovych_kodu_a_prukazu_knihovny_jabok_1"/><text:bookmark-end text:name="tisk_carovych_kodu_a_prukazu_knihovny_jabok"/></text:h>
      <text:h text:style-name="Heading_20_2" text:outline-level="2"><text:bookmark-start text:name="__RefHeading___carove_kody_2"/><text:bookmark-start text:name="carove_kody"/>Čárové kódy<text:bookmark-end text:name="__RefHeading___carove_kody_2"/><text:bookmark-end text:name="carove_kody"/></text:h>
      <text:p text:style-name="Text_20_body">Skrip pro tisk je na serveru Debora v adresáři  /d/prac/ean/orig/dx</text:p>
      <text:p text:style-name="Text_20_body"><text:span text:style-name="Strong_20_Emphasis">Komentář k úpravě skriptu (viz obr):</text:span></text:p>
      <text:list text:style-name="List_20_1" text:continue-numbering="false">
        <text:list-item>
          <text:p text:style-name="List_20_1_Content_First"> číslo prvního kódu viz řádek  v oddílu Parameters, číslo za st= znamená číslo prvního kódu (ve skriptu po něm po něm následuje # start No of label)</text:p>
        </text:list-item>
        <text:list-item>
          <text:p text:style-name="List_20_1_Content"> počet stránek viz řádek začínající max= (číslo za max= znamená počet stran), poté následuje vysvětlivka  # End No of stheets</text:p>
        </text:list-item>
        <text:list-item>
          <text:p text:style-name="List_20_1_Content_Last"> po dokončení práce poznamenat do skriptu poslední tištěný kód a nejlépe i nastavit číslo prvního kódu pro další tisk.</text:p>
        </text:list-item>
      </text:list>
      <text:p text:style-name="Text_20_body"><draw:frame draw:style-name="media" draw:name="0" text:anchor-type="as-char" draw:z-index="0" svg:width="17.62125cm" style:rel-width="100%" svg:height="10.980208333333cm" style:rel-height="scale"><draw:image xlink:href="Pictures/e51c21160be9ca007789efec432df047.jpg" xlink:type="simple" xlink:show="embed" xlink:actuate="onLoad"/></draw:frame></text:p>
      <text:p text:style-name="Text_20_body"><text:span text:style-name="Strong_20_Emphasis">Vkládání etiket do tiskárny:</text:span></text:p>
      <text:p text:style-name="Text_20_body">Pro tiskárnu Samsung scx-4200 vkládat etikety stranou určenou k potisku směrem dolů.</text:p>
      <text:p text:style-name="Text_20_body"><text:span text:style-name="Strong_20_Emphasis">Etikety:</text:span>
70 x 36 mm (2400 etiket na 100 listech)</text:p>
      <text:h text:style-name="Heading_20_2" text:outline-level="2"><text:bookmark-start text:name="__RefHeading___prukazy_3"/><text:bookmark-start text:name="prukazy"/>Průkazy<text:bookmark-end text:name="__RefHeading___prukazy_3"/><text:bookmark-end text:name="prukazy"/></text:h>
      <text:p text:style-name="Text_20_body">Skript pro tisk průkazů na serveru Debora v adresáři  /d/prac/ean/orig/:</text:p>
      <text:list text:style-name="List_20_1" text:continue-numbering="false">
        <text:list-item>
          <text:p text:style-name="List_20_1_Content_First"> pruk_az  - Soubor se zdrojovým kódem (textem průkazek) </text:p>
        </text:list-item>
        <text:list-item>
          <text:p text:style-name="List_20_1_Content_Last"> pruk_dx   - skript, ve kterém se nastaví počet průkazek, první čárový kód atd.</text:p>
        </text:list-item>
      </text:list>
      <text:p text:style-name="Text_20_body"><text:span text:style-name="Strong_20_Emphasis">Komentář k úpravě skriptu (viz obr):</text:span></text:p>
      <text:list text:style-name="List_20_1" text:continue-numbering="false">
        <text:list-item>
          <text:p text:style-name="List_20_1_Content_First"> číslo prvního kódu viz řádek  v oddílu Parameters, </text:p>
        </text:list-item>
        <text:list-item>
          <text:p text:style-name="List_20_1_Content"> číslo za st= znamená číslo prvního kódu </text:p>
        </text:list-item>
        <text:list-item>
          <text:p text:style-name="List_20_1_Content"> ve skriptu po něm po něm následuje #edit – start value / numbering  počet stránek viz řádek začínající max= (číslo za max= znamená počet stran), </text:p>
        </text:list-item>
        <text:list-item>
          <text:p text:style-name="List_20_1_Content"> poté následuje vysvětlivka  # edit – max N</text:p>
        </text:list-item>
        <text:list-item>
          <text:p text:style-name="List_20_1_Content_Last"> Kateg -  se používalo dřív, dnes je možno ignorovat</text:p>
        </text:list-item>
      </text:list>
      <text:p text:style-name="Text_20_body"><text:span text:style-name="Strong_20_Emphasis">Po dokončení práce je nutné nastavit číslo prvního kódu pro další tisk!!!</text:span></text:p>
      <text:p text:style-name="Text_20_body"><draw:frame draw:style-name="media" draw:name="1" text:anchor-type="as-char" draw:z-index="1" svg:width="16.98625cm" svg:height="10.583333333333cm"><draw:image xlink:href="Pictures/4450efcb050b28e95e541a2ed06dd6cb.jpg" xlink:type="simple" xlink:show="embed" xlink:actuate="onLoad"/></draw:frame></text:p>
      <text:p text:style-name="Text_20_body"><text:span text:style-name="Strong_20_Emphasis">Tisk:</text:span>
Pro tiskárnu Samsung scx-4200 pro papír s použitou gramáží je nutné  vkládat papír po jednom do ručního podavače, jinak se zasekává. Je také dobré otevřít zadní kryt tiskárny – vytištěné paíry vylézají zadem a nemusí se při tisku tolik ohýbat,  a pak se tolik nekroutí.</text:p>
      <text:p text:style-name="Text_20_body"><text:span text:style-name="Strong_20_Emphasis">Papír</text:span>
Použitá gramáž: 160, může být i 120 (když se laminuj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nihovna_jabok:tisk_carovych_kodu_a_prukazu</dc:title>
  </office:meta>
</office:document-meta>
</file>