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b98d2527bcb7b2ed8536738ce1bb77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nihovna_jabok:registrace_studentu_prvniho_rocniku"/><text:bookmark-start text:name="__RefHeading___registrace_studentu_prvniho_rocniku_knihovna_jabok_1"/><text:bookmark-start text:name="registrace_studentu_prvniho_rocniku_knihovna_jabok"/>Registrace studentů prvního ročníku  (Knihovna Jabok)<text:bookmark-end text:name="__RefHeading___registrace_studentu_prvniho_rocniku_knihovna_jabok_1"/><text:bookmark-end text:name="registrace_studentu_prvniho_rocniku_knihovna_jabok"/></text:h>
      <text:p text:style-name="Text_20_body">Sudenti prvního ročníku (denní i kombinovaná forma) jsou začátkem akademického roku importováni do knihovního systému jako „Neaktivní“ čtenáři. Studenti tedy nemusí vyplňovat online registrační formulář.</text:p>
      <text:h text:style-name="Heading_20_2" text:outline-level="2"><text:bookmark-start text:name="__RefHeading___vyhledani_studenta_2"/><text:bookmark-start text:name="vyhledani_studenta"/>Vyhledání studenta<text:bookmark-end text:name="__RefHeading___vyhledani_studenta_2"/><text:bookmark-end text:name="vyhledani_studenta"/></text:h>
      <text:p text:style-name="Text_20_body">Při vyhledání je nutné mít zaškrtnutou volbu <text:span text:style-name="Emphasis"><text:span text:style-name="Strong_20_Emphasis">„Zahrnout neaktivní čtenáře“</text:span></text:span></text:p>
      <text:h text:style-name="Heading_20_2" text:outline-level="2"><text:bookmark-start text:name="__RefHeading___registrace_ctenare_aktivace_uctu_3"/><text:bookmark-start text:name="registrace_ctenare_aktivace_uctu"/>Registrace čtenáře (aktivace účtu)<text:bookmark-end text:name="__RefHeading___registrace_ctenare_aktivace_uctu_3"/><text:bookmark-end text:name="registrace_ctenare_aktivace_uctu"/></text:h>
      <text:p text:style-name="Text_20_body">Při načtení čtenářského konta se zobrazí informace, že čtenářské konto je neaktivní</text:p>
      <text:list text:style-name="Numbering_20_1" text:continue-numbering="false">
        <text:list-item>
          <text:p text:style-name="Numbering_20_1_Content_First"> Otevřte formulář pro editaci údajů (karta <text:span text:style-name="Emphasis">„Upravit“</text:span>)</text:p>
        </text:list-item>
        <text:list-item>
          <text:p text:style-name="Numbering_20_1_Content"> Změňte čárový kód průkazu:</text:p>
          <text:list text:style-name="Numbering_20_1">
            <text:list-item>
              <text:p text:style-name="Numbering_20_1_Content"> Načtětě čárový kód nebo čip průkazu kliknutím na tlačítko <text:span text:style-name="Emphasis"><text:span text:style-name="Strong_20_Emphasis">„Změnit čárový kód“</text:span></text:span></text:p>
            </text:list-item>
            <text:list-item>
              <text:p text:style-name="Numbering_20_1_Content"> Klikněte na tlačítko <text:span text:style-name="Emphasis"><text:span text:style-name="Strong_20_Emphasis">„Zobrazit vše“</text:span></text:span> umístěné vedle</text:p>
            </text:list-item>
            <text:list-item>
              <text:p text:style-name="Numbering_20_1_Content"> Ve vyskakovacím okně zaškrtněte jako aktivní původní čárový kód (učo) a poté potvrťe kliknutím na tlačítko <text:span text:style-name="Emphasis"><text:span text:style-name="Strong_20_Emphasis">„Potvrdit změny“</text:span></text:span>. Pozor, jako primární kód musí být nastaven kód čtenářského přůkazu nebo čipové karty, viz obrázek <text:line-break/> <text:line-break/> <draw:frame draw:style-name="media" draw:name="0" text:anchor-type="as-char" draw:z-index="0" svg:width="8.6254166666667cm" svg:height="6.0854166666667cm"><draw:image xlink:href="Pictures/ab98d2527bcb7b2ed8536738ce1bb77c.jpg" xlink:type="simple" xlink:show="embed" xlink:actuate="onLoad"/></draw:frame> <text:line-break/><text:line-break/></text:p>
            </text:list-item>
          </text:list>
        </text:list-item>
        <text:list-item>
          <text:p text:style-name="Numbering_20_1_Content"> Vygenerujte čtenáři nové heslo</text:p>
        </text:list-item>
        <text:list-item>
          <text:p text:style-name="Numbering_20_1_Content"> Aktivujte čtenářské konto zaškrtnutím pole „aktviní“ </text:p>
        </text:list-item>
        <text:list-item>
          <text:p text:style-name="Numbering_20_1_Content"> Zkotnrolujte, zda údaje uvedené ve čtenářském kontě jsou platné.</text:p>
        </text:list-item>
        <text:list-item>
          <text:p text:style-name="Numbering_20_1_Content_Last"> Doplňte statistické kategorie.</text:p>
        </text:list-item>
      </text:list>
      <text:p text:style-name="Text_20_body">Další postup je stejný jako u běžných čtenářů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nihovna_jabok:registrace_studentu_prvniho_rocniku</dc:title>
  </office:meta>
</office:document-meta>
</file>