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c3f758c318048295fcfe841b4899bf4.png"/>
  <manifest:file-entry manifest:media-type="image/png" manifest:full-path="Pictures/d0af5e51e452f7ce2416ffd93f633f01.png"/>
  <manifest:file-entry manifest:media-type="image/png" manifest:full-path="Pictures/a8dea774d7e49726d729ab00f388fcf0.png"/>
  <manifest:file-entry manifest:media-type="image/png" manifest:full-path="Pictures/30d8bf5876864d8df3091b68f6c95a40.png"/>
  <manifest:file-entry manifest:media-type="image/png" manifest:full-path="Pictures/d335b24c5e5e87583826eb4ffa85d267.png"/>
  <manifest:file-entry manifest:media-type="image/png" manifest:full-path="Pictures/baa84689b47f4311d72da7246c82d888.png"/>
  <manifest:file-entry manifest:media-type="image/png" manifest:full-path="Pictures/f24d41f9b27115e589d13c65c63807e8.png"/>
  <manifest:file-entry manifest:media-type="image/png" manifest:full-path="Pictures/0b85b056e873c12883f9042191efb579.png"/>
  <manifest:file-entry manifest:media-type="image/png" manifest:full-path="Pictures/60da30e6393b22ae211bd10a57ad2fae.png"/>
  <manifest:file-entry manifest:media-type="image/png" manifest:full-path="Pictures/9611f40ea9f7634c618146d39260fa37.png"/>
  <manifest:file-entry manifest:media-type="image/png" manifest:full-path="Pictures/112461e7d994c1c5f8472086ee071c5a.png"/>
  <manifest:file-entry manifest:media-type="image/png" manifest:full-path="Pictures/8931c7df15053b38c245ba0a29258ed1.png"/>
  <manifest:file-entry manifest:media-type="image/png" manifest:full-path="Pictures/eed6b3d34b576443e1b10f2101092d7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pujcovani_tabletu"/><text:bookmark-start text:name="__RefHeading___pujcovani_tabletu_1"/><text:bookmark-start text:name="pujcovani_tabletu"/>Půjčování tabletů<text:bookmark-end text:name="__RefHeading___pujcovani_tabletu_1"/><text:bookmark-end text:name="pujcovani_tabletu"/></text:h>
      <text:h text:style-name="Heading_20_2" text:outline-level="2"><text:bookmark-start text:name="__RefHeading___priprava_dohody_o_zapujceni_tabletu_2"/><text:bookmark-start text:name="priprava_dohody_o_zapujceni_tabletu"/>Příprava dohody o zapůjčení tabletu<text:bookmark-end text:name="__RefHeading___priprava_dohody_o_zapujceni_tabletu_2"/><text:bookmark-end text:name="priprava_dohody_o_zapujceni_tabletu"/></text:h>
      <text:list text:style-name="Numbering_20_1" text:continue-numbering="false">
        <text:list-item>
          <text:p text:style-name="Numbering_20_1_Content_First"> Když je do e-mailu knihovny zaslána žádost o zapůjčení tabletu, přihlaste se do redakčního systému webových stránek knihovny a poté klikněte na odkaz na výsledky formuláře, viz obr. níže. <text:line-break/><text:line-break/><draw:frame draw:style-name="media" draw:name="0" text:anchor-type="as-char" draw:z-index="0" svg:width="10.583333333333cm" svg:height="4.5868124585818cm"><draw:image xlink:href="Pictures/fc3f758c318048295fcfe841b4899bf4.png" xlink:type="simple" xlink:show="embed" xlink:actuate="onLoad"/></draw:frame> <text:line-break/><text:line-break/></text:p>
        </text:list-item>
        <text:list-item>
          <text:p text:style-name="Numbering_20_1_Content"> Přesuňte se na kartu pro úpravu formuláře, viz obr. níže <text:line-break/><text:line-break/><draw:frame draw:style-name="media" draw:name="1" text:anchor-type="as-char" draw:z-index="1" svg:width="10.583333333333cm" svg:height="4.3383884803922cm"><draw:image xlink:href="Pictures/d0af5e51e452f7ce2416ffd93f633f01.png" xlink:type="simple" xlink:show="embed" xlink:actuate="onLoad"/></draw:frame> <text:line-break/><text:line-break/></text:p>
        </text:list-item>
        <text:list-item>
          <text:p text:style-name="Numbering_20_1_Content"> Do prázdného pole Sériové číslo tabletu načtěte čárový kód sériového čísla tabletu ze zadní strany tabletu, viz obr. níže, a údaje uložte. Poté se přesuňte zpět na zobrazení výsledků. <text:line-break/><text:line-break/><draw:frame draw:style-name="media" draw:name="2" text:anchor-type="as-char" draw:z-index="2" svg:width="10.583333333333cm" svg:height="5.6473183978276cm"><draw:image xlink:href="Pictures/a8dea774d7e49726d729ab00f388fcf0.png" xlink:type="simple" xlink:show="embed" xlink:actuate="onLoad"/></draw:frame> <text:line-break/><text:line-break/></text:p>
        </text:list-item>
        <text:list-item>
          <text:p text:style-name="Numbering_20_1_Content"> Levým tlačítkem myší označte text dohody o zapůjčení, od začátku dohody (tj. od názvu Jaboku po podpis na potvrzení o převezetí vratné zálohy. Poté. </text:p>
          <text:list text:style-name="Numbering_20_1">
            <text:list-item>
              <text:p text:style-name="Numbering_20_1_Content"> <text:span text:style-name="Strong_20_Emphasis">pokud používáte Firefox</text:span>, Klikněte pravým tlačítkem myši a z nabídky vyberte „vytisknout výběr“. (angl. Print Selection), viz obr. níže. <text:line-break/> <text:line-break/><draw:frame draw:style-name="media" draw:name="3" text:anchor-type="as-char" draw:z-index="3" svg:width="10.583333333333cm" svg:height="5.6473183978276cm"><draw:image xlink:href="Pictures/30d8bf5876864d8df3091b68f6c95a40.png" xlink:type="simple" xlink:show="embed" xlink:actuate="onLoad"/></draw:frame> <text:line-break/><text:line-break/>  V dialogovém okně pro tisk označte v sekci „Rozsah stránek“  možnost „Výběr“, viz obrázek níže. <draw:frame draw:style-name="media" draw:name="4" text:anchor-type="as-char" draw:z-index="4" svg:width="10.583333333333cm" svg:height="9.5386266094421cm"><draw:image xlink:href="Pictures/d335b24c5e5e87583826eb4ffa85d267.png" xlink:type="simple" xlink:show="embed" xlink:actuate="onLoad"/></draw:frame> <text:line-break/><text:line-break/></text:p>
            </text:list-item>
            <text:list-item>
              <text:p text:style-name="Numbering_20_1_Content"> <text:span text:style-name="Strong_20_Emphasis">Pokud používáte Chrome</text:span>, klikněte pravým tlačítkem myši a z nabídky vyberte „Tisk“. Poté rozbalte položku Další nastavení a v sekci Možnosti ve spodní části nabídky zrušte tisk Záhlaví a zápatí. Možnost „Pouze výběr“ by již měla být automaticky zaškrtnutá, viz obrázek níže. <text:line-break/><text:line-break/><draw:frame draw:style-name="media" draw:name="5" text:anchor-type="as-char" draw:z-index="5" svg:width="10.583333333333cm" svg:height="15.875cm"><draw:image xlink:href="Pictures/baa84689b47f4311d72da7246c82d888.png" xlink:type="simple" xlink:show="embed" xlink:actuate="onLoad"/></draw:frame> <text:line-break/></text:p>
            </text:list-item>
          </text:list>
        </text:list-item>
        <text:list-item>
          <text:p text:style-name="Numbering_20_1_Content_Last"> Vyberte požadovanou tiskárnu a potvrďte tisk. </text:p>
        </text:list-item>
      </text:list>
      <text:h text:style-name="Heading_20_2" text:outline-level="2"><text:bookmark-start text:name="__RefHeading___postup_pri_pujceni_tabletu_3"/><text:bookmark-start text:name="postup_pri_pujceni_tabletu"/>Postup při půjčení tabletu<text:bookmark-end text:name="__RefHeading___postup_pri_pujceni_tabletu_3"/><text:bookmark-end text:name="postup_pri_pujceni_tabletu"/></text:h>
      <text:list text:style-name="Numbering_20_1" text:continue-numbering="false">
        <text:list-item>
          <text:p text:style-name="Numbering_20_1_Content_First"> V Evergreenu vyhledejte čtenářské konto studenta, který si tablet půjčuje a načtěte čárový kód Knihovny Jabok do čtenářského konta jako výpůjčku. </text:p>
        </text:list-item>
        <text:list-item>
          <text:p text:style-name="Numbering_20_1_Content"> Při výpůjčce se zobrazí zpráva, že je nutné zaplatit zálohu (viz obr. níže). Půjčení potvrďte tlačítkem „Přesto pokračovat v akci“.   <text:line-break/><text:line-break/><draw:frame draw:style-name="media" draw:name="6" text:anchor-type="as-char" draw:z-index="6" svg:width="10.583333333333cm" svg:height="5.891046386192cm"><draw:image xlink:href="Pictures/f24d41f9b27115e589d13c65c63807e8.png" xlink:type="simple" xlink:show="embed" xlink:actuate="onLoad"/></draw:frame></text:p>
        </text:list-item>
        <text:list-item>
          <text:p text:style-name="Numbering_20_1_Content_Last"> Vzhledem k aktuálních chybě nastavení po půjčení prosím ručně opravte datum výpůjčky na konce semestru (buď 31.8. nebo 31.1.)</text:p>
        </text:list-item>
      </text:list>
      <text:h text:style-name="Heading_20_3" text:outline-level="3"><text:bookmark-start text:name="__RefHeading___platba_zalohy_4"/><text:bookmark-start text:name="platba_zalohy"/>Platba zálohy<text:bookmark-end text:name="__RefHeading___platba_zalohy_4"/><text:bookmark-end text:name="platba_zalohy"/></text:h>
      <text:list text:style-name="Numbering_20_1" text:continue-numbering="false">
        <text:list-item>
          <text:p text:style-name="Numbering_20_1_Content_First"> Po vypůjčení se přesuňte na záložku Poplatky, kde se zobrazí nezaplacený poplatek za zálohu. </text:p>
        </text:list-item>
        <text:list-item>
          <text:p text:style-name="Numbering_20_1_Content"> Pokud má čtenář další nezaplacené poplatky, zrušte označení všech ostatních plateb kromě platby za zálohu. </text:p>
        </text:list-item>
        <text:list-item>
          <text:p text:style-name="Numbering_20_1_Content"> Zaškrtněte pole „Přidat poznámku“.</text:p>
        </text:list-item>
        <text:list-item>
          <text:p text:style-name="Numbering_20_1_Content"> Zkontrolujte, zda je nastaven způsob platby jako „Hotovost“, poté doplňte do pole „Při platbě přijato“ výši zaplacení zálohy 2000 Kč a klikněte na tlačítko „Provést platbu“.</text:p>
        </text:list-item>
        <text:list-item>
          <text:p text:style-name="Numbering_20_1_Content"> Do poznámky k platbě napište „Platba zálohy za půjčení tabletu“</text:p>
        </text:list-item>
        <text:list-item>
          <text:p text:style-name="Numbering_20_1_Content_Last"> Standardním způsobem vytiskněte potvrzení o platbě a předejte je studentovi.</text:p>
        </text:list-item>
      </text:list>
      <text:h text:style-name="Heading_20_3" text:outline-level="3"><text:bookmark-start text:name="__RefHeading___podpis_dohody_a_prevzeti_tabletu_studentem_5"/><text:bookmark-start text:name="podpis_dohody_a_prevzeti_tabletu_studentem"/>Podpis dohody a převzetí tabletu studentem<text:bookmark-end text:name="__RefHeading___podpis_dohody_a_prevzeti_tabletu_studentem_5"/><text:bookmark-end text:name="podpis_dohody_a_prevzeti_tabletu_studentem"/></text:h>
      <text:list text:style-name="Numbering_20_1" text:continue-numbering="false">
        <text:list-item>
          <text:p text:style-name="Numbering_20_1_Content_First"> Předejte studentovi tablet a půjčované příslušenství ke kontrole zároveň s Dohodou o zapůjčení tabletu. </text:p>
        </text:list-item>
        <text:list-item>
          <text:p text:style-name="Numbering_20_1_Content"> Student překontroluje: </text:p>
          <text:list text:style-name="Numbering_20_1">
            <text:list-item>
              <text:p text:style-name="Numbering_20_1_Content"> zda jeho osobní údaje souhlasí s údaji v dohodě,</text:p>
            </text:list-item>
            <text:list-item>
              <text:p text:style-name="Numbering_20_1_Content"> zda balíček s tabletem obsahuje všechno příslušenství uvedené ve smlouvě a zda tablet nebo příslušenství nejeví známky poškození. </text:p>
            </text:list-item>
          </text:list>
        </text:list-item>
        <text:list-item>
          <text:p text:style-name="Numbering_20_1_Content"> Pokud student shledá, že je vše v pořádku, uvede do dohody datum převzetí tabletu a dohodu podepíše.</text:p>
        </text:list-item>
        <text:list-item>
          <text:p text:style-name="Numbering_20_1_Content"> Zapište do dohody výši zaplacené zálohy a dohodu podepište. pokud byla záloha odpuštěna, uveďte částku „0 Kč“ nebo napište informaci o odpuštění zálohy (v tom případě bude ještě nutné zrušit poplatek za zálohou naúčtovaný ve čtenářském kontě).  </text:p>
        </text:list-item>
        <text:list-item>
          <text:p text:style-name="Numbering_20_1_Content_Last"> Poté dohodu a (prozatím nevyplněné) Potvrzení o převzetí vratné zálohy založte do složky Dohody o zapůjčení tabletu (u přihlášek do knihovny). </text:p>
        </text:list-item>
      </text:list>
      <text:h text:style-name="Heading_20_2" text:outline-level="2"><text:bookmark-start text:name="__RefHeading___vraceni_tabletu_6"/><text:bookmark-start text:name="vraceni_tabletu"/>Vrácení tabletu<text:bookmark-end text:name="__RefHeading___vraceni_tabletu_6"/><text:bookmark-end text:name="vraceni_tabletu"/></text:h>
      <text:list text:style-name="Numbering_20_1" text:continue-numbering="false">
        <text:list-item>
          <text:p text:style-name="Numbering_20_1_Content_First"> Zjistěte, zda byla z tabletu vymazána nastavení a data uživatele (tablet musí být uveden do továrního nastavení). Pokud k tomu nedošlo, požadujte nápravu.</text:p>
        </text:list-item>
        <text:list-item>
          <text:p text:style-name="Numbering_20_1_Content"> Pokud je vše v pořádku, načtěte čárový kód tabletu do rozhraní pro vrácení v Evergreenu. Při vrácení tabletu se zobrazí vyskakovací okno s upozorněním, které obsahuje seznam příslušenství k tabletu. Zkontrolujte, zda tablet není zjevně poškozený a obsahuje veškeré uvedené příslušenství. Pokud je vše v pořádku, pokračujte tlačítkem „OK/Pokračovat“, viz obrázek níže.  <text:line-break/> <text:line-break/><draw:frame draw:style-name="media" draw:name="7" text:anchor-type="as-char" draw:z-index="7" svg:width="10.583333333333cm" svg:height="4.5307162534435cm"><draw:image xlink:href="Pictures/0b85b056e873c12883f9042191efb579.png" xlink:type="simple" xlink:show="embed" xlink:actuate="onLoad"/></draw:frame> <text:line-break/><text:line-break/></text:p>
        </text:list-item>
        <text:list-item>
          <text:p text:style-name="Numbering_20_1_Content_Last"> Potvrďte upozornění, že tablet patří do umístění Depozitář a upozornění, že byla zaplacena záloha. </text:p>
        </text:list-item>
      </text:list>
      <text:h text:style-name="Heading_20_3" text:outline-level="3"><text:bookmark-start text:name="__RefHeading___potvrzeni_o_vraceni_7"/><text:bookmark-start text:name="potvrzeni_o_vraceni"/>Potvrzení o vrácení<text:bookmark-end text:name="__RefHeading___potvrzeni_o_vraceni_7"/><text:bookmark-end text:name="potvrzeni_o_vraceni"/></text:h>
      <text:list text:style-name="Numbering_20_1" text:continue-numbering="false">
        <text:list-item>
          <text:p text:style-name="Numbering_20_1_Content_First"> Po vrácení tabletu v Evergreenu na dohodu o zapůjčení tabletu uveďte datum vrácení tabletu a připojte svůj podpis</text:p>
        </text:list-item>
        <text:list-item>
          <text:p text:style-name="Numbering_20_1_Content_Last"> Podepsanou dohodu předejte studentovi.</text:p>
        </text:list-item>
      </text:list>
      <text:h text:style-name="Heading_20_3" text:outline-level="3"><text:bookmark-start text:name="__RefHeading___vraceni_zaplacene_zalohy_8"/><text:bookmark-start text:name="vraceni_zaplacene_zalohy"/>Vrácení zaplacené zálohy<text:bookmark-end text:name="__RefHeading___vraceni_zaplacene_zalohy_8"/><text:bookmark-end text:name="vraceni_zaplacene_zalohy"/></text:h>
      <text:list text:style-name="Numbering_20_1" text:continue-numbering="false">
        <text:list-item>
          <text:p text:style-name="Numbering_20_1_Content_First"> Na Dohodě o zapůjčení tabletu zkontrolujte, zda student zaplatil zálohu (záloha totiž může být studentům v některých případech odpuštěna na základě žádosti podané vedení Jaboku).</text:p>
        </text:list-item>
        <text:list-item>
          <text:p text:style-name="Numbering_20_1_Content"> Pokud byla zaplacena záloha, vyplaťte ji studentovi. Při vyplacení zálohy musí student podepsat potvrzení o vrácení zaplacené zálohy, která je připojena k dohodě o zapůjčení tabletu. </text:p>
        </text:list-item>
        <text:list-item>
          <text:p text:style-name="Numbering_20_1_Content_Last"> Potvrzení o vrácení zálohy zařaďte mezi dohody o zapůjčení tabletu a požádejte knihovníka, který má právo vracet platby, o zapsání vrácené zálohy do čtenářského konta v Evergreenu (přitom je <text:span text:style-name="Strong_20_Emphasis">nutné uvést jméno a příjmení</text:span> čtenáře). Pokud není tento knihovník přítomen (a platba bude do Evergreenu zaúčtována až následující den), zapište vrácenou zálohu jako výdaj do pokladní knihy.</text:p>
        </text:list-item>
      </text:list>
      <text:h text:style-name="Heading_20_3" text:outline-level="3"><text:bookmark-start text:name="__RefHeading___administrace_vracenych_plateb_v_evergreenu_9"/><text:bookmark-start text:name="administrace_vracenych_plateb_v_evergreenu"/>Administrace vrácených plateb v Evergreenu<text:bookmark-end text:name="__RefHeading___administrace_vracenych_plateb_v_evergreenu_9"/><text:bookmark-end text:name="administrace_vracenych_plateb_v_evergreenu"/></text:h>
      <text:h text:style-name="Heading_20_4" text:outline-level="4"><text:bookmark-start text:name="__RefHeading___nauctovani_poplatku_za_vraceni_zalohy_10"/><text:bookmark-start text:name="nauctovani_poplatku_za_vraceni_zalohy"/>Naúčtování poplatku za vrácení zálohy<text:bookmark-end text:name="__RefHeading___nauctovani_poplatku_za_vraceni_zalohy_10"/><text:bookmark-end text:name="nauctovani_poplatku_za_vraceni_zalohy"/></text:h>
      <text:list text:style-name="Numbering_20_1" text:continue-numbering="false">
        <text:list-item>
          <text:p text:style-name="Numbering_20_1_Content_First"> Najděte požadovaného čtenáře a přesuňte se na kartu „Poplatky“.</text:p>
        </text:list-item>
        <text:list-item>
          <text:p text:style-name="Numbering_20_1_Content"> vyberte záložku „Historie“ (viz obrázek níže). <text:line-break/><text:line-break/><draw:frame draw:style-name="media" draw:name="8" text:anchor-type="as-char" draw:z-index="8" svg:width="15.875cm" svg:height="9.0784137577002cm"><draw:image xlink:href="Pictures/60da30e6393b22ae211bd10a57ad2fae.png" xlink:type="simple" xlink:show="embed" xlink:actuate="onLoad"/></draw:frame> <text:line-break/><text:line-break/></text:p>
        </text:list-item>
        <text:list-item>
          <text:p text:style-name="Numbering_20_1_Content"> Najděte v seznamu platbu za zálohu. Můžete si platby seřadit např. podle názvu a hledat Tablet Samsung … nebo podle data ukončení transakce (které by mělo být k aktuálnímu dni), případně podle typu transakce System: Deposit, podle výše částky apod.).</text:p>
        </text:list-item>
        <text:list-item>
          <text:p text:style-name="Numbering_20_1_Content"> Klikněte pravým tlačítkem nebo zvolte „Akce“, a poté zvolte položku „Zobrazení detailů“, viz obrázek níže. <text:line-break/><text:line-break/><draw:frame draw:style-name="media" draw:name="9" text:anchor-type="as-char" draw:z-index="9" svg:width="29.157083333333cm" style:rel-width="100%" svg:height="12.832291666667cm" style:rel-height="scale"><draw:image xlink:href="Pictures/9611f40ea9f7634c618146d39260fa37.png" xlink:type="simple" xlink:show="embed" xlink:actuate="onLoad"/></draw:frame> <text:line-break/><text:line-break/></text:p>
        </text:list-item>
        <text:list-item>
          <text:p text:style-name="Numbering_20_1_Content"> Přesuňte se na záložku „Podrobnosti“, viz obrázek níže. <text:line-break/><text:line-break/><draw:frame draw:style-name="media" draw:name="10" text:anchor-type="as-char" draw:z-index="10" svg:width="28.971875cm" style:rel-width="100%" svg:height="15.71625cm" style:rel-height="scale"><draw:image xlink:href="Pictures/112461e7d994c1c5f8472086ee071c5a.png" xlink:type="simple" xlink:show="embed" xlink:actuate="onLoad"/></draw:frame> <text:line-break/><text:line-break/></text:p>
        </text:list-item>
        <text:list-item>
          <text:p text:style-name="Numbering_20_1_Content"> V tabulce poplatky umístěte kurzor na na řádek s poplatkem a klikněte pravým tlačítkem myši nebo použijte tlačítko „Akce“ a zvolte položku „Zrušit poplatky“, viz obrázek níže. <text:line-break/><text:line-break/><draw:frame draw:style-name="media" draw:name="11" text:anchor-type="as-char" draw:z-index="11" svg:width="22.754166666667cm" style:rel-width="100%" svg:height="12.832291666667cm" style:rel-height="scale"><draw:image xlink:href="Pictures/8931c7df15053b38c245ba0a29258ed1.png" xlink:type="simple" xlink:show="embed" xlink:actuate="onLoad"/></draw:frame> <text:line-break/><text:line-break/></text:p>
        </text:list-item>
        <text:list-item>
          <text:p text:style-name="Numbering_20_1_Content_Last"> Ve vyskakovacím okně potvrďte zrušení poplatku.</text:p>
        </text:list-item>
      </text:list>
      <text:h text:style-name="Heading_20_4" text:outline-level="4"><text:bookmark-start text:name="__RefHeading___vyplaceni_vratne_zalohy_ctenari_11"/><text:bookmark-start text:name="vyplaceni_vratne_zalohy_ctenari"/>Vyplacení vratné zálohy čtenáři<text:bookmark-end text:name="__RefHeading___vyplaceni_vratne_zalohy_ctenari_11"/><text:bookmark-end text:name="vyplaceni_vratne_zalohy_ctenari"/></text:h>
      <text:list text:style-name="Numbering_20_1" text:continue-numbering="false">
        <text:list-item>
          <text:p text:style-name="Numbering_20_1_Content_First"> Přesuňte se zpět do aktuálních plateb čtenáře kliknutím na záložku „Poplatky“. V přehledu vidíte naúčtovaný záporný poplatek ve výši zaplacené zálohy. </text:p>
        </text:list-item>
        <text:list-item>
          <text:p text:style-name="Numbering_20_1_Content"> V seznamu poplatků zaškrtněte poplatek za vratnou zálohu(se zápornou částkou). Pokud je v rozhraní pro poplatky naúčtováno více plateb, zrušte označení všech, kromě záporné částky za vratnou zálohu. </text:p>
        </text:list-item>
        <text:list-item>
          <text:p text:style-name="Numbering_20_1_Content"> Zaškrtněte pole „Přidat poznámku“.</text:p>
        </text:list-item>
        <text:list-item>
          <text:p text:style-name="Numbering_20_1_Content"> U téže položky klikněte pravým tlačítkem a zvolte položku refundovat. </text:p>
        </text:list-item>
        <text:list-item>
          <text:p text:style-name="Numbering_20_1_Content"> Potvrďte v dialogovém okně s informacemi o refundaci, že chcete pokračovat.</text:p>
        </text:list-item>
        <text:list-item>
          <text:p text:style-name="Numbering_20_1_Content"> Zkontrolujte, jestli je nastaven způsob platby Hotovost a do pole Při platbě přijato zadejte hodnotu kladnou hodnotu zaplacené zálohy, tj. nikoli zápornou částku „-2000“, ale „2000“ (jakoby z pohledu čtenáře, který přijímá částku 2000 Kč), viz obrázek níže.  <text:line-break/><text:line-break/><draw:frame draw:style-name="media" draw:name="12" text:anchor-type="as-char" draw:z-index="12" svg:width="31.141458333333cm" style:rel-width="100%" svg:height="13.282083333333cm" style:rel-height="scale"><draw:image xlink:href="Pictures/eed6b3d34b576443e1b10f2101092d77.png" xlink:type="simple" xlink:show="embed" xlink:actuate="onLoad"/></draw:frame> <text:line-break/><text:line-break/></text:p>
        </text:list-item>
        <text:list-item>
          <text:p text:style-name="Numbering_20_1_Content_Last"> Do poznámky k platbě zapište „Vrácení zálohy při vrácení tabletu“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pujcovani_tabletu</dc:title>
  </office:meta>
</office:document-meta>
</file>