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3c4f6ca02afca17074f174b815f7d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nastaveni_prihlasovani_pres_uco"/><text:bookmark-start text:name="__RefHeading___nastaveni_prihlasovani_studentu_jaboku_pres_uco_1"/><text:bookmark-start text:name="nastaveni_prihlasovani_studentu_jaboku_pres_uco"/>Nastavení přihlašování studentů Jaboku přes Učo<text:bookmark-end text:name="__RefHeading___nastaveni_prihlasovani_studentu_jaboku_pres_uco_1"/><text:bookmark-end text:name="nastaveni_prihlasovani_studentu_jaboku_pres_uco"/></text:h>
      <text:p text:style-name="Text_20_body">Nastavení musí provést knihovník. Čtenář může požádat e-mailem nebo při návštěvě knihovny.</text:p>
      <text:list text:style-name="Numbering_20_1" text:continue-numbering="false">
        <text:list-item>
          <text:p text:style-name="Numbering_20_1_Content_First"> Ve čtenářském kontě na kartě <text:span text:style-name="Emphasis">Upravit</text:span> klikněte na tlačítko <text:span text:style-name="Emphasis"><text:span text:style-name="Strong_20_Emphasis">„Změnit čárový kód“</text:span></text:span> a poté do pole „Čárový kód“ zadejte učo studenta/pedagoga.</text:p>
        </text:list-item>
        <text:list-item>
          <text:p text:style-name="Numbering_20_1_Content"> Poté klikněte na tlačítko <text:span text:style-name="Emphasis"><text:span text:style-name="Strong_20_Emphasis">„Zobrazit vše“</text:span></text:span> umístěné vedle</text:p>
        </text:list-item>
        <text:list-item>
          <text:p text:style-name="Numbering_20_1_Content"> Ve vyskakovacím okně nastavte původní čtenářský průkaz (s dlouhým číslem) jako aktivní (aktivní musí být jak učo, tak původní čtenářský průkaz). Původní čtenářský průkaz nastavte zároveň jako primární, viz obrázek <text:line-break/> <text:line-break/><draw:frame draw:style-name="media" draw:name="0" text:anchor-type="as-char" draw:z-index="0" svg:width="8.2020833333333cm" svg:height="6.19125cm"><draw:image xlink:href="Pictures/553c4f6ca02afca17074f174b815f7dc.jpg" xlink:type="simple" xlink:show="embed" xlink:actuate="onLoad"/></draw:frame> <text:line-break/> <text:line-break/></text:p>
        </text:list-item>
        <text:list-item>
          <text:p text:style-name="Numbering_20_1_Content_Last"> Změnu nastavení potvrťe tlačítkem <text:span text:style-name="Emphasis"><text:span text:style-name="Strong_20_Emphasis">„Potvrdit změny“</text:span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nastaveni_prihlasovani_pres_uco</dc:title>
  </office:meta>
</office:document-meta>
</file>