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1f1214ab2e688ccdf6448a635e9b9b.png"/>
  <manifest:file-entry manifest:media-type="image/png" manifest:full-path="Pictures/4cda4052ac9a8d10cfe2f9184ce1a4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nahrani_e-mailu_do_id_ndk"/><text:bookmark-start text:name="__RefHeading___nahrani_e-mailu_novych_ctenaru_do_id_ndk_pro_pristup_do_datatabaze_del_nedostupnych_na_trhu_dnnt_1"/><text:bookmark-start text:name="nahrani_e-mailu_novych_ctenaru_do_id_ndk_pro_pristup_do_datatabaze_del_nedostupnych_na_trhu_dnnt"/>Nahrání e-mailů nových čtenářů do ID NDK pro přístup do Datatabáze děl nedostupných na trhu (DNNT)<text:bookmark-end text:name="__RefHeading___nahrani_e-mailu_novych_ctenaru_do_id_ndk_pro_pristup_do_datatabaze_del_nedostupnych_na_trhu_dnnt_1"/><text:bookmark-end text:name="nahrani_e-mailu_novych_ctenaru_do_id_ndk_pro_pristup_do_datatabaze_del_nedostupnych_na_trhu_dnnt"/></text:h>
      <text:list text:style-name="Numbering_20_1" text:continue-numbering="false">
        <text:list-item>
          <text:p text:style-name="Numbering_20_1_Content_First"> V poštovním účtu knihovna@jabok.cz najděte klikněte na pravé straně štítek „Sestavy“</text:p>
        </text:list-item>
        <text:list-item>
          <text:p text:style-name="Numbering_20_1_Content"> Najděte a otevřete e-mailovou zprávu s předmětem „Vygenerovana zprava Evergreenu: ID NKD: e-mailove adresy pro databazi DNNT“</text:p>
        </text:list-item>
        <text:list-item>
          <text:p text:style-name="Numbering_20_1_Content"> V e-mailové zprávě klikněte na odkaz na vygenerovanou zprávu</text:p>
        </text:list-item>
        <text:list-item>
          <text:p text:style-name="Numbering_20_1_Content"> Ve vyskakovacím okně zadejte své přihlašovací údaje do služebního klienta Evergreenu</text:p>
        </text:list-item>
        <text:list-item>
          <text:p text:style-name="Numbering_20_1_Content"> Klikněte na odkaz „tabular output“ a zkopírujte si seznam adres (pužijte klávesovou zkratku „CTRL+C“)</text:p>
        </text:list-item>
        <text:list-item>
          <text:p text:style-name="Numbering_20_1_Content"> Otevřte program „poznámkový blok“ , vložte do souboru zkopírovaný seznam adres (použijte klávesovou zkratku Ctrl+V). Soubor uložte. </text:p>
        </text:list-item>
        <text:list-item>
          <text:p text:style-name="Numbering_20_1_Content"> V prohlížeči otevřete adresu <text:a xlink:type="simple" xlink:href="https://id.ndk.cz/idp-backend/loader" text:style-name="Internet_20_link" text:visited-style-name="Visited_20_Internet_20_Link">https://id.ndk.cz/idp-backend/loader</text:a> a vyplňte přihlašovací údaje pro Knihovnu Jabok  v ID NDK.</text:p>
        </text:list-item>
        <text:list-item>
          <text:p text:style-name="Numbering_20_1_Content"> Vyberte z počítače uložený soubor s e-mailovými adresami pomocí tlačítka „Vybrat soubor“(viz obrázek níže).</text:p>
        </text:list-item>
        <text:list-item>
          <text:p text:style-name="Numbering_20_1_Content"> Poté seznam e-mailu nahrejte do registru ID NKD pomocí tlačítka „Přidat uživatele ze seznamu a ostatní zablokovat“ (viz obrázek níže). <text:line-break/><draw:frame draw:style-name="media" draw:name="0" text:anchor-type="as-char" draw:z-index="0" svg:width="23.203958333333cm" style:rel-width="100%" svg:height="20.0025cm" style:rel-height="scale"><draw:image xlink:href="Pictures/fe1f1214ab2e688ccdf6448a635e9b9b.png" xlink:type="simple" xlink:show="embed" xlink:actuate="onLoad"/></draw:frame></text:p>
        </text:list-item>
        <text:list-item>
          <text:p text:style-name="Numbering_20_1_Content"> Stáhněte soubor s e-mailovými adresami nově vložených uživatelů (viz obrázek níže) <text:line-break/><draw:frame draw:style-name="media" draw:name="1" text:anchor-type="as-char" draw:z-index="1" svg:width="23.01875cm" style:rel-width="100%" svg:height="14.102291666667cm" style:rel-height="scale"><draw:image xlink:href="Pictures/4cda4052ac9a8d10cfe2f9184ce1a420.png" xlink:type="simple" xlink:show="embed" xlink:actuate="onLoad"/></draw:frame></text:p>
        </text:list-item>
        <text:list-item>
          <text:p text:style-name="Numbering_20_1_Content_Last"> Na adresy všech nově vložených uživatelů pošlete e-mail s informacemi o ID NDK (použijte šablonu „Přístup do Národní digitální knihovny“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nahrani_e-mailu_do_id_ndk</dc:title>
  </office:meta>
</office:document-meta>
</file>