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50a3790f29c59e64c019643ed41176b.png"/>
  <manifest:file-entry manifest:media-type="image/png" manifest:full-path="Pictures/b3fa5f7928cbd7b46630383536dfb265.png"/>
  <manifest:file-entry manifest:media-type="image/png" manifest:full-path="Pictures/a9a2d52d5b7fc955162a2dc9677e678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ihovna_jabok:knihovna_jabok:tisk_kopirovani_cipy"/><text:bookmark-start text:name="__RefHeading___prace_s_pokladnami_1"/><text:bookmark-start text:name="prace_s_pokladnami"/>Práce s pokladnami<text:bookmark-end text:name="__RefHeading___prace_s_pokladnami_1"/><text:bookmark-end text:name="prace_s_pokladnami"/></text:h>
      <text:h text:style-name="Heading_20_2" text:outline-level="2"><text:bookmark-start text:name="__RefHeading___otevreni_pokladny_2"/><text:bookmark-start text:name="otevreni_pokladny"/>Otevření pokladny<text:bookmark-end text:name="__RefHeading___otevreni_pokladny_2"/><text:bookmark-end text:name="otevreni_pokladny"/></text:h>
      <text:list text:style-name="Numbering_20_1" text:continue-numbering="false">
        <text:list-item>
          <text:p text:style-name="Numbering_20_1_Content_First"> Otevřete rozhraní pokladny (přes ikonu na ploše)</text:p>
        </text:list-item>
        <text:list-item>
          <text:p text:style-name="Numbering_20_1_Content">  Přihlaste se pomocí svého jména a hesla</text:p>
        </text:list-item>
        <text:list-item>
          <text:p text:style-name="Numbering_20_1_Content_Last"> Ze seznamu pokladen vyberte <text:span text:style-name="Strong_20_Emphasis">pokladnu Knihovna_1</text:span> a klikněte na modré tlačítko <text:span text:style-name="Emphasis">„Otevřít pokladnu“</text:span></text:p>
        </text:list-item>
      </text:list>
      <text:p text:style-name="Text_20_body">Pro běžnou práci vždy používejte pokladnu Knihovna_1</text:p>
      <text:h text:style-name="Heading_20_3" text:outline-level="3"><text:bookmark-start text:name="__RefHeading___ukonceni_prace_s_pokladnou_v_prubehu_provozni_doby_3"/><text:bookmark-start text:name="ukonceni_prace_s_pokladnou_v_prubehu_provozni_doby"/>Ukončení práce s pokladnou v průběhu provozní doby<text:bookmark-end text:name="__RefHeading___ukonceni_prace_s_pokladnou_v_prubehu_provozni_doby_3"/><text:bookmark-end text:name="ukonceni_prace_s_pokladnou_v_prubehu_provozni_doby"/></text:h>
      <text:p text:style-name="Text_20_body">Při ukončení práce s pokladnou (dobití kreditu, uzávěrka apod.) je vždy <text:span text:style-name="Strong_20_Emphasis">nutné pokladnu opustit</text:span> kliknutím na tlačítko <text:span text:style-name="Emphasis">„Opustit pokladnu“</text:span>. V opačném případě ostatní s pokladnou nebudou moci pracovat.</text:p>
      <text:h text:style-name="Heading_20_2" text:outline-level="2"><text:bookmark-start text:name="__RefHeading___uzaverka_pokladny_4"/><text:bookmark-start text:name="uzaverka_pokladny"/>Uzávěrka pokladny<text:bookmark-end text:name="__RefHeading___uzaverka_pokladny_4"/><text:bookmark-end text:name="uzaverka_pokladny"/></text:h>
      <text:list text:style-name="Numbering_20_1" text:continue-numbering="false">
        <text:list-item>
          <text:p text:style-name="Numbering_20_1_Content_First"> <text:span text:style-name="Strong_20_Emphasis">Otevřeme si pokladnu</text:span></text:p>
        </text:list-item>
        <text:list-item>
          <text:p text:style-name="Numbering_20_1_Content"> Na spodním řádku tlačítek klikněte na <text:span text:style-name="Strong_20_Emphasis">tlačítko <text:span text:style-name="Emphasis">„Provést uzávěrku pokladny“</text:span></text:span></text:p>
        </text:list-item>
        <text:list-item>
          <text:p text:style-name="Numbering_20_1_Content"> Ve vyskakovacím okně <text:span text:style-name="Strong_20_Emphasis">potvrďte</text:span>, že chcete provést uzávěrku</text:p>
        </text:list-item>
        <text:list-item>
          <text:p text:style-name="Numbering_20_1_Content_Last"> Poté se vraťte na seznam pokladen kliknutím na oranžový odkaz <text:span text:style-name="Emphasis">„Cash desk“</text:span></text:p>
        </text:list-item>
      </text:list>
      <text:h text:style-name="Heading_20_2" text:outline-level="2"><text:bookmark-start text:name="__RefHeading___vyber_dennich_plateb_za_kopirovaci_kredit_z_virtualni_pokladny_5"/><text:bookmark-start text:name="vyber_dennich_plateb_za_kopirovaci_kredit_z_virtualni_pokladny"/>"Výběr“ denních plateb za kopírovací kredit z „virtuální pokladny“<text:bookmark-end text:name="__RefHeading___vyber_dennich_plateb_za_kopirovaci_kredit_z_virtualni_pokladny_5"/><text:bookmark-end text:name="vyber_dennich_plateb_za_kopirovaci_kredit_z_virtualni_pokladny"/></text:h>
      <text:list text:style-name="Numbering_20_1" text:continue-numbering="false">
        <text:list-item>
          <text:p text:style-name="Numbering_20_1_Content_First"> Ze seznamu pokladen <text:span text:style-name="Strong_20_Emphasis">vyberte pokladnu knihovna_1</text:span> a klikněte na modré tlačítko <text:span text:style-name="Emphasis">„Otevřít pokladnu“</text:span></text:p>
        </text:list-item>
        <text:list-item>
          <text:p text:style-name="Numbering_20_1_Content"> Ve spodní řadě tlačítek klikněte na tlačítko <text:span text:style-name="Strong_20_Emphasis"><text:span text:style-name="Emphasis">„Vybrat z pokladny“</text:span></text:span> - <text:span text:style-name="Strong_20_Emphasis">než vybereme platbu, je nutné provést uzávěrku!</text:span> (návod viz výše)</text:p>
        </text:list-item>
        <text:list-item>
          <text:p text:style-name="Numbering_20_1_Content"> Ve vyskakovacím okně klikněte na odkaz <text:span text:style-name="Emphasis"><text:span text:style-name="Strong_20_Emphasis">„Vybrat vše“</text:span></text:span> – tím se do pole  „částka“ automaticky doplní  aktuální zůstatek pokladny (tento zůstatek se posléze zapíše do pokladní knihy knihovny). </text:p>
        </text:list-item>
        <text:list-item>
          <text:p text:style-name="Numbering_20_1_Content_Last"> <text:span text:style-name="Strong_20_Emphasis">Do textového pole <text:span text:style-name="Emphasis">„Účel“</text:span> napište „Převod do pokladny knihovny“</text:span> </text:p>
        </text:list-item>
      </text:list>
      <text:p text:style-name="Text_20_body"><draw:frame draw:style-name="media" draw:name="0" text:anchor-type="as-char" draw:z-index="0" svg:width="10.583333333333cm" svg:height="7.6495550992471cm"><draw:image xlink:href="Pictures/b50a3790f29c59e64c019643ed41176b.png" xlink:type="simple" xlink:show="embed" xlink:actuate="onLoad"/></draw:frame></text:p>
      <text:h text:style-name="Heading_20_2" text:outline-level="2"><text:bookmark-start text:name="__RefHeading___prehled_uzaverek_pokladny_6"/><text:bookmark-start text:name="prehled_uzaverek_pokladny"/>Přehled uzávěrek pokladny<text:bookmark-end text:name="__RefHeading___prehled_uzaverek_pokladny_6"/><text:bookmark-end text:name="prehled_uzaverek_pokladny"/></text:h>
      <text:list text:style-name="Numbering_20_1" text:continue-numbering="false">
        <text:list-item>
          <text:p text:style-name="Numbering_20_1_Content_First"> <text:span text:style-name="Strong_20_Emphasis">V rozhraní pro výběr pokladen klikněte na odkaz <text:span text:style-name="Emphasis">„Uzavření“</text:span></text:span> na šedé horní liště. Zobrazí se seznam všech uzávěrek.  <draw:frame draw:style-name="media" draw:name="1" text:anchor-type="as-char" draw:z-index="1" svg:width="15.875cm" svg:height="3.1485416666667cm"><draw:image xlink:href="Pictures/b3fa5f7928cbd7b46630383536dfb265.png" xlink:type="simple" xlink:show="embed" xlink:actuate="onLoad"/></draw:frame></text:p>
        </text:list-item>
        <text:list-item>
          <text:p text:style-name="Numbering_20_1_Content"> <text:span text:style-name="Strong_20_Emphasis">Seznam je možné filtrovat</text:span> pomocí filtračního řádku. Lze filtrovat podle data uzávěrky, pokladny nebo osoby, která uzávěrku provedla. <text:span text:style-name="Strong_20_Emphasis">Výběr filtru je nutné potvrdit</text:span> tlačítkem <text:span text:style-name="Strong_20_Emphasis"><text:span text:style-name="Emphasis">„Filtrovat“</text:span></text:span>. Filtry je možné zrušit tlačítkem <text:span text:style-name="Emphasis">„Resetovat“</text:span>. <draw:frame draw:style-name="media" draw:name="2" text:anchor-type="as-char" draw:z-index="2" svg:width="13.229166666667cm" svg:height="7.25537109375cm"><draw:image xlink:href="Pictures/a9a2d52d5b7fc955162a2dc9677e6787.png" xlink:type="simple" xlink:show="embed" xlink:actuate="onLoad"/></draw:frame></text:p>
        </text:list-item>
        <text:list-item>
          <text:p text:style-name="Numbering_20_1_Content"> Pokud kliknete na <text:span text:style-name="Strong_20_Emphasis">odkaz vpravo  <text:span text:style-name="Emphasis">„Zobrazit“</text:span>, otevře se stránka s detaily uzávěrky</text:span> s výpisem platebních operací (dobití kreditu), které daná uzávěrka obsahuje s možností tisku.</text:p>
        </text:list-item>
        <text:list-item>
          <text:p text:style-name="Numbering_20_1_Content_Last"> Kliknutím na odkaz ve sloupci <text:span text:style-name="Emphasis">„Popis operace“</text:span> se zobrazí pokladní doklad k dané operaci, který je možné vytisknout.</text:p>
        </text:list-item>
      </text:list>
      <text:p text:style-name="Text_20_body">Zpět na: <text:a xlink:type="simple" xlink:href="https://eg-wiki.osvobozena-knihovna.cz/doku.php/knihovna_jabok:tisk_kopirovani_cipy" text:style-name="Internet_20_link" text:visited-style-name="Visited_20_Internet_20_Link">Tisk - práce s čipovým systémem a pokladnam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nihovna_jabok:knihovna_jabok:tisk_kopirovani_cipy</dc:title>
  </office:meta>
</office:document-meta>
</file>