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637c2e0744260bdb8b24f2f13c3314.jpg"/>
  <manifest:file-entry manifest:media-type="image/jpeg" manifest:full-path="Pictures/e4bf05180e4fe26cde03e1ed0aca52ec.jpg"/>
  <manifest:file-entry manifest:media-type="image/jpeg" manifest:full-path="Pictures/a1f4f03ca659cd6cf4b8d7ef1545e7bd.jpg"/>
  <manifest:file-entry manifest:media-type="image/jpeg" manifest:full-path="Pictures/e69bdf5213ddf683ce3a45cb30779e5b.jpg"/>
  <manifest:file-entry manifest:media-type="image/jpeg" manifest:full-path="Pictures/dfd16b033b446f222d1332d027b910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faktura"/><text:bookmark-start text:name="__RefHeading___faktura_-_vytvoreni_1"/><text:bookmark-start text:name="faktura_-_vytvoreni"/>Faktura - vytvoření<text:bookmark-end text:name="__RefHeading___faktura_-_vytvoreni_1"/><text:bookmark-end text:name="faktura_-_vytvoreni"/></text:h>
      <text:p text:style-name="Text_20_body">Hledáme knihu v katalogu EG – pokud existuje, postupujeme takto:</text:p>
      <text:p text:style-name="Text_20_body">Akce pro tento záznam → volba „zobrazit/vytvořit objednávku“ ;</text:p>
      <text:list text:style-name="List_20_1" text:continue-numbering="false">
        <text:list-item>
          <text:p text:style-name="LastListParagraph_List_20_1_Content_First"> není-li faktura → volba „create invoice“  – vytvoření faktury, tu je třeba dohledat v papírových fakturách v šanonu, dále pracovat s kopií</text:p>
        </text:list-item>
      </text:list>
      <text:h text:style-name="Heading_20_2" text:outline-level="2"><text:bookmark-start text:name="__RefHeading___tvorba_faktury_v_eg_jednotlive_kroky_2"/><text:bookmark-start text:name="tvorba_faktury_v_eg_jednotlive_kroky"/>Tvorba faktury v EG – jednotlivé kroky<text:bookmark-end text:name="__RefHeading___tvorba_faktury_v_eg_jednotlive_kroky_2"/><text:bookmark-end text:name="tvorba_faktury_v_eg_jednotlive_kroky"/></text:h>
      <text:p text:style-name="Text_20_body">Název faktury – přesně podle papírové verze:</text:p>
      <text:list text:style-name="List_20_1" text:continue-numbering="false">
        <text:list-item>
          <text:p text:style-name="List_20_1_Content_First"> č. fa od dodavatele → jméno po mezeře bez diakritiky;</text:p>
        </text:list-item>
        <text:list-item>
          <text:p text:style-name="List_20_1_Content"> datum fa – datum vystavení;</text:p>
        </text:list-item>
        <text:list-item>
          <text:p text:style-name="List_20_1_Content"> typ fa - daňový doklad nebo placeno hotově (jak je na papíru);</text:p>
        </text:list-item>
        <text:list-item>
          <text:p text:style-name="List_20_1_Content"> je-li nějaká kniha na fa a nebyla přijata → odpojit  (detach);</text:p>
        </text:list-item>
        <text:list-item>
          <text:p text:style-name="List_20_1_Content"> poštovné zapsat do add charge – přičte se k celkové částce, která se načítá na konci fa;</text:p>
        </text:list-item>
        <text:list-item>
          <text:p text:style-name="List_20_1_Content"> faktura se musí vytvořit najednou, nelze přerušit práci;</text:p>
        </text:list-item>
        <text:list-item>
          <text:p text:style-name="List_20_1_Content"> u knihy doplnit počet exemplářů v obou rubrikách;</text:p>
        </text:list-item>
        <text:list-item>
          <text:p text:style-name="List_20_1_Content"> doplnit cenu včetně haléřů;</text:p>
        </text:list-item>
        <text:list-item>
          <text:p text:style-name="List_20_1_Content_Last"> na závěr volba close </text:p>
        </text:list-item>
      </text:list>
      <text:h text:style-name="Heading_20_1" text:outline-level="1"><text:bookmark-start text:name="__RefHeading___faktura_-_zpracovani_knihy_3"/><text:bookmark-start text:name="faktura_-_zpracovani_knihy"/>Faktura - zpracování knihy<text:bookmark-end text:name="__RefHeading___faktura_-_zpracovani_knihy_3"/><text:bookmark-end text:name="faktura_-_zpracovani_knihy"/></text:h>
      <text:p text:style-name="Text_20_body">Hledáme knihu v katalogu EG – pokud existuje, postupujeme takto:</text:p>
      <text:p text:style-name="Text_20_body">Akce pro tento záznam → volba „zobrazit/vytvořit objednávku“
v pravé části obrazovky volba Actions → Holding maint. – viz obr. 
<draw:frame draw:style-name="media" draw:name="0" text:anchor-type="as-char" draw:z-index="0" svg:width="42.333333333333cm" style:rel-width="100%" svg:height="23.8125cm" style:rel-height="scale"><draw:image xlink:href="Pictures/7a637c2e0744260bdb8b24f2f13c3314.jpg" xlink:type="simple" xlink:show="embed" xlink:actuate="onLoad"/></draw:frame></text:p>
      <text:p text:style-name="Text_20_body">Následuje obvyklé zpracování, tj. přidělení signatury, čárový kód atd. </text:p>
      <text:p text:style-name="Text_20_body">Takto postupně zpracujeme všechny tituly ve faktuře. </text:p>
      <text:h text:style-name="Heading_20_2" text:outline-level="2"><text:bookmark-start text:name="__RefHeading___vytvoreni_a_odeslani_zpravy_o_fakture_4"/><text:bookmark-start text:name="vytvoreni_a_odeslani_zpravy_o_fakture"/>Vytvoření a odeslání zprávy o faktuře<text:bookmark-end text:name="__RefHeading___vytvoreni_a_odeslani_zpravy_o_fakture_4"/><text:bookmark-end text:name="vytvoreni_a_odeslani_zpravy_o_fakture"/></text:h>
      <text:p text:style-name="Text_20_body">Najdeme jakoukoliv knihu z faktury v katalogu EG:</text:p>
      <text:list text:style-name="List_20_1" text:continue-numbering="false">
        <text:list-item>
          <text:p text:style-name="List_20_1_Content_First"> akce pro tento záznam → volba „zobrazit/vytvořit objednávku“;</text:p>
        </text:list-item>
        <text:list-item>
          <text:p text:style-name="List_20_1_Content_Last"> v záznamu zvolíme název dodavatele – viz obr. </text:p>
        </text:list-item>
      </text:list>
      <text:p text:style-name="Text_20_body"><draw:frame draw:style-name="media" draw:name="1" text:anchor-type="as-char" draw:z-index="1" svg:width="42.333333333333cm" style:rel-width="100%" svg:height="23.8125cm" style:rel-height="scale"><draw:image xlink:href="Pictures/e4bf05180e4fe26cde03e1ed0aca52ec.jpg" xlink:type="simple" xlink:show="embed" xlink:actuate="onLoad"/></draw:frame></text:p>
      <text:p text:style-name="Text_20_body">Otevřeme → zobrazí se celá faktura: </text:p>
      <text:p text:style-name="Text_20_body">zkopírovat název faktury - viz obr.
<draw:frame draw:style-name="media" draw:name="2" text:anchor-type="as-char" draw:z-index="2" svg:width="42.333333333333cm" style:rel-width="100%" svg:height="23.8125cm" style:rel-height="scale"><draw:image xlink:href="Pictures/a1f4f03ca659cd6cf4b8d7ef1545e7bd.jpg" xlink:type="simple" xlink:show="embed" xlink:actuate="onLoad"/></draw:frame></text:p>
      <text:p text:style-name="Text_20_body">v novém okně otevřít Zprávy:</text:p>
      <text:list text:style-name="List_20_1" text:continue-numbering="false">
        <text:list-item>
          <text:p text:style-name="LastListParagraph_List_20_1_Content_First"> otevřít  Sdílené složky → Eva → Akvizice – faktury (JAB-KN)</text:p>
        </text:list-item>
      </text:list>
      <text:list text:style-name="List_20_1" text:continue-numbering="false">
        <text:list-item>
          <text:p text:style-name="LastListParagraph_List_20_1_Content_First"> otevře se  Zpráva → do dvou červených oken se vloží zkopírovaný název faktury (do Název zprávy a v Uživatelské parametry) → viz obr.</text:p>
        </text:list-item>
      </text:list>
      <text:p text:style-name="Text_20_body"><draw:frame draw:style-name="media" draw:name="3" text:anchor-type="as-char" draw:z-index="3" svg:width="42.333333333333cm" style:rel-width="100%" svg:height="23.8125cm" style:rel-height="scale"><draw:image xlink:href="Pictures/e69bdf5213ddf683ce3a45cb30779e5b.jpg" xlink:type="simple" xlink:show="embed" xlink:actuate="onLoad"/></draw:frame></text:p>
      <text:list text:style-name="List_20_1" text:continue-numbering="false">
        <text:list-item>
          <text:p text:style-name="List_20_1_Content_First"> vybrat složky, do kterých se zprávy posílají (Vyberte složku pro uložení výstupu těchto zpráv: → Akvizice, Složka na uložení → Akvizice</text:p>
        </text:list-item>
        <text:list-item>
          <text:p text:style-name="List_20_1_Content"> pak uložit zprávu → zobrazí se okno Akce úspěšná</text:p>
        </text:list-item>
        <text:list-item>
          <text:p text:style-name="List_20_1_Content"> po malé chvíli zvolit:</text:p>
        </text:list-item>
        <text:list-item>
          <text:p text:style-name="List_20_1_Content_Last"> Moje složky → Výstup → Akvizice (JAB-KN) → zobrazí se přehled výstupů (zpráv):</text:p>
        </text:list-item>
      </text:list>
      <text:list text:style-name="List_20_1" text:continue-numbering="false">
        <text:list-item>
          <text:p text:style-name="List_20_1_Content_First"> zvolit  požadovanou zprávu, zaškrtnout → potvrdit zobrazení zprávy (Submit ) – View Report Output</text:p>
        </text:list-item>
        <text:list-item>
          <text:p text:style-name="List_20_1_Content"> zobrazí se nabídka možností → vybrat  Excel Output → potrvdit v zobrazeném okně volbu Excel Output</text:p>
        </text:list-item>
        <text:list-item>
          <text:p text:style-name="List_20_1_Content"> zobrazí se tabulka v Excelu :</text:p>
        </text:list-item>
        <text:list-item>
          <text:p text:style-name="List_20_1_Content"> ve sloupci  s čárovými kódy změnit formát (pravé tlačítko, formát Číslo, žádné desetinné místo)</text:p>
        </text:list-item>
        <text:list-item>
          <text:p text:style-name="List_20_1_Content_Last"> změnit orientaci tabulky na šířku v Rozložení stránky</text:p>
        </text:list-item>
      </text:list>
      <text:p text:style-name="Text_20_body"><draw:frame draw:style-name="media" draw:name="4" text:anchor-type="as-char" draw:z-index="4" svg:width="42.333333333333cm" style:rel-width="100%" svg:height="23.8125cm" style:rel-height="scale"><draw:image xlink:href="Pictures/dfd16b033b446f222d1332d027b910b7.jpg" xlink:type="simple" xlink:show="embed" xlink:actuate="onLoad"/></draw:frame></text:p>
      <text:list text:style-name="List_20_1" text:continue-numbering="false">
        <text:list-item>
          <text:p text:style-name="List_20_1_Content_First"> vytisknout tabulku a připojit k faktuře v šanonu</text:p>
        </text:list-item>
        <text:list-item>
          <text:p text:style-name="List_20_1_Content"> stejný výstup uložit jako Sešit aplikace Excel do složky Faktury ucetní – ikona na ploše </text:p>
        </text:list-item>
        <text:list-item>
          <text:p text:style-name="List_20_1_Content"> při ukládání volit jasné označení – vzor podle již uložených dokumentů (např. Fa knihovna Noskova 12. 12. 2015 – s datem a jménem dodavatele)</text:p>
        </text:list-item>
        <text:list-item>
          <text:p text:style-name="List_20_1_Content"> tento dokument poslat mailem účetní </text:p>
        </text:list-item>
        <text:list-item>
          <text:p text:style-name="List_20_1_Content_Last"> na P je složka Příjmy-výdaje, tam najít příslušnou fakturu  a označit O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faktura</dc:title>
  </office:meta>
</office:document-meta>
</file>