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5b4a3edcfd96ae4ee92fd470faa4391.jpg"/>
  <manifest:file-entry manifest:media-type="image/jpeg" manifest:full-path="Pictures/89ec43b533bbd244d155f01605f5c4f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ihovna_jabok:bezhotovostni_platby"/><text:bookmark-start text:name="__RefHeading___informace_k_bezhotovostnim_platbam_1"/><text:bookmark-start text:name="informace_k_bezhotovostnim_platbam"/>Informace k bezhotovostním platbám<text:bookmark-end text:name="__RefHeading___informace_k_bezhotovostnim_platbam_1"/><text:bookmark-end text:name="informace_k_bezhotovostnim_platbam"/></text:h>
      <text:p text:style-name="Text_20_body">Informace k platbám mají čtenáři ve svém kontě po přihlášení na kartě 
<text:span text:style-name="Strong_20_Emphasis"><text:span text:style-name="Emphasis">„Osobní údaje a nastavení účtu“</text:span></text:span> → <text:span text:style-name="Strong_20_Emphasis"><text:span text:style-name="Emphasis">„Osobní údaje“</text:span></text:span>, viz obrázek.
<draw:frame draw:style-name="media" draw:name="0" text:anchor-type="as-char" draw:z-index="0" svg:width="25.796875cm" style:rel-width="100%" svg:height="13.282083333333cm" style:rel-height="scale"><draw:image xlink:href="Pictures/55b4a3edcfd96ae4ee92fd470faa4391.jpg" xlink:type="simple" xlink:show="embed" xlink:actuate="onLoad"/></draw:frame>
Doporučuji čtenáře odkazovat na jejich čtenářské konto, aby nedocházelo ke zmatkům. Tam to mají zobrazeno konkrétně pro sebe (svůj variabilní symbol). </text:p>
      <text:p text:style-name="Text_20_body">Čtenář musí při zadávání převodu uvést variabilní symbol a do poznámky (komentáře k platbě) jméno a příjmení. (pro kontrolu) </text:p>
      <text:p text:style-name="Text_20_body"><text:span text:style-name="Strong_20_Emphasis">Upozorňujte čtenáře, že platby za zpozdné mají posílat až po vrácení knih.
</text:span></text:p>
      <text:h text:style-name="Heading_20_2" text:outline-level="2"><text:bookmark-start text:name="__RefHeading___informace_pro_platby_2"/><text:bookmark-start text:name="informace_pro_platby"/>Informace pro platby<text:bookmark-end text:name="__RefHeading___informace_pro_platby_2"/><text:bookmark-end text:name="informace_pro_platby"/></text:h>
      <text:p text:style-name="Text_20_body">Číslo účtu: 199304/5500</text:p>
      <text:h text:style-name="Heading_20_1" text:outline-level="1"><text:bookmark-start text:name="__RefHeading___informace_k_bezhotovostnim_platbam_3"/><text:bookmark-start text:name="informace_k_bezhotovostnim_platbam1"/>Informace k bezhotovostním platbám<text:bookmark-end text:name="__RefHeading___informace_k_bezhotovostnim_platbam_3"/><text:bookmark-end text:name="informace_k_bezhotovostnim_platbam1"/></text:h>
      <text:h text:style-name="Heading_20_2" text:outline-level="2"><text:bookmark-start text:name="__RefHeading___jak_zjistit_variabilni_symbol_konkretniho_ctenare_4"/><text:bookmark-start text:name="jak_zjistit_variabilni_symbol_konkretniho_ctenare"/>Jak zjistit variabilní symbol konkrétního čtenáře<text:bookmark-end text:name="__RefHeading___jak_zjistit_variabilni_symbol_konkretniho_ctenare_4"/><text:bookmark-end text:name="jak_zjistit_variabilni_symbol_konkretniho_ctenare"/></text:h>
      <text:p text:style-name="Text_20_body">Variabilní symbol má 10 číslic. </text:p>
      <text:p text:style-name="Text_20_body">Začíná pěti číslicemi:15015 a následuje číslo (ID čtenáře) zarovnané zleva nulami na pět číslic (např. čtenář s číslem <text:span text:style-name="Emphasis">„2“</text:span> bude mít variabilní symbol zleva doplněný o čtyři nuly, tj.  <text:span text:style-name="Emphasis">„00002“</text:span>, čtenář. s číslem <text:span text:style-name="Emphasis">„1258“</text:span> bude mít variabilní symbol zleva doplněný o jednu nulu, tj.  <text:span text:style-name="Emphasis">„01258“</text:span> apod.).</text:p>
      <text:h text:style-name="Heading_20_2" text:outline-level="2"><text:bookmark-start text:name="__RefHeading___ukazka_5"/><text:bookmark-start text:name="ukazka"/>Ukázka<text:bookmark-end text:name="__RefHeading___ukazka_5"/><text:bookmark-end text:name="ukazka"/></text:h>
      <text:p text:style-name="Text_20_body">Variabilní symbol 1501501258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15015	</text:p>
          </table:table-cell>
          <table:table-cell office:value-type="string" table:style-name="tableheader">
            <text:p text:style-name="Table_20_Heading">0 </text:p>
          </table:table-cell>
          <table:table-cell office:value-type="string" table:style-name="tableheader">
            <text:p text:style-name="Table_20_Heading">1258 </text:p>
          </table:table-cell>
        </table:table-row>
        <table:table-row>
          <table:table-cell office:value-type="string" table:style-name="tablecell">
            <text:p text:style-name="tablealignleft">Předčíslí – vždy stejné	</text:p>
          </table:table-cell>
          <table:table-cell office:value-type="string" table:style-name="tablecell">
            <text:p text:style-name="tablealignleft">zarovnání nulami	</text:p>
          </table:table-cell>
          <table:table-cell office:value-type="string" table:style-name="tablecell">
            <text:p text:style-name="tablealignleft">ID čtenáře </text:p>
          </table:table-cell>
        </table:table-row>
      </table:table>
      <text:h text:style-name="Heading_20_2" text:outline-level="2"><text:bookmark-start text:name="__RefHeading___id_ctenare_6"/><text:bookmark-start text:name="id_ctenare"/>ID čtenáře<text:bookmark-end text:name="__RefHeading___id_ctenare_6"/><text:bookmark-end text:name="id_ctenare"/></text:h>
      <text:p text:style-name="Text_20_body">ID čtenáře se dá zobrazit, když vyhledáte čtenáře a zobrazíte si sloupec ID uživatele (jen si k tomu musíte představit ty nuly vlevo)
Pokud naopak potřebujete vyhledat čtenáře podle variabilního symbolu, zadáte poslední číslice bez nul vlevo (např. pokud je variabilní symbol 1501501258, hledáte ID č. 1258).
<draw:frame draw:style-name="media" draw:name="1" text:anchor-type="as-char" draw:z-index="1" svg:width="31.326666666667cm" style:rel-width="100%" svg:height="14.684375cm" style:rel-height="scale"><draw:image xlink:href="Pictures/89ec43b533bbd244d155f01605f5c4fc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a_jabok:bezhotovostni_platby</dc:title>
  </office:meta>
</office:document-meta>
</file>