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svg+xml" manifest:full-path="Pictures/be4b255fbab5e8ffd0856c6da123edee.svg"/>
  <manifest:file-entry manifest:media-type="image/jpeg" manifest:full-path="Pictures/3a0ee4e15022ce6728a5552e8b983f36.jpg"/>
  <manifest:file-entry manifest:media-type="image/jpeg" manifest:full-path="Pictures/698ae48d71ff4dc963e8d6cadaea8c1b.jp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kds:katalogizace"/><text:bookmark-start text:name="__RefHeading___knihovna_kds_-_katalogizace_1"/><text:bookmark-start text:name="knihovna_kds_-_katalogizace"/>Knihovna KDS - katalogizace<text:bookmark-end text:name="__RefHeading___knihovna_kds_-_katalogizace_1"/><text:bookmark-end text:name="knihovna_kds_-_katalogizace"/></text:h>
      <text:h text:style-name="Heading_20_2" text:outline-level="2"><text:bookmark-start text:name="__RefHeading___stahovani_zaznamu_pres_z39.50_2"/><text:bookmark-start text:name="stahovani_zaznamu_pres_z39.50"/>Stahování záznamů přes Z39.50<text:bookmark-end text:name="__RefHeading___stahovani_zaznamu_pres_z39.50_2"/><text:bookmark-end text:name="stahovani_zaznamu_pres_z39.50"/></text:h>
      <text:p text:style-name="Text_20_body">viz <text:a xlink:type="simple" xlink:href="https://eg-wiki.osvobozena-knihovna.cz/doku.php/katalogizace:import_zaznamu_z39.50" text:style-name="Internet_20_link" text:visited-style-name="Visited_20_Internet_20_Link"> Manuál pro práci s rozhraním klienta Z39.50</text:a></text:p>
      <text:h text:style-name="Heading_20_3" text:outline-level="3"><text:bookmark-start text:name="__RefHeading___vyber_sluzeb_zdroju_z39.50_3"/><text:bookmark-start text:name="vyber_sluzeb_zdroju_z39.50"/>Výběr služeb (zdrojů) Z39.50<text:bookmark-end text:name="__RefHeading___vyber_sluzeb_zdroju_z39.50_3"/><text:bookmark-end text:name="vyber_sluzeb_zdroju_z39.50"/></text:h>
      <text:p text:style-name="Text_20_body">Při vyhledávání je nutné mít na pravém panelu  (<text:span text:style-name="Emphasis"><text:span text:style-name="Strong_20_Emphasis">„Služby a oprávnění“</text:span></text:span>) vybranou položku <text:span text:style-name="Emphasis"><text:span text:style-name="Strong_20_Emphasis">Lokální katalog</text:span></text:span></text:p>
      <text:p text:style-name="Text_20_body">Dále mají být označené (zaškrtávacím políčkem) povolené ověřené zdroje pro stahování</text:p>
      <text:p text:style-name="Text_20_body"><text:span text:style-name="Emphasis"><text:span text:style-name="Strong_20_Emphasis">Povolenými (ověřenými) zdroji jsou</text:span></text:span></text:p>
      <text:list text:style-name="Numbering_20_1" text:continue-numbering="false">
        <text:list-item>
          <text:p text:style-name="Numbering_20_1_Content_First"> <text:span text:style-name="Emphasis"><text:span text:style-name="Strong_20_Emphasis">Katalog NK ČR</text:span></text:span> (označení služby ve výsledcích vyhledávání: NKC)</text:p>
        </text:list-item>
        <text:list-item>
          <text:p text:style-name="Numbering_20_1_Content_Last"> <text:span text:style-name="Emphasis"><text:span text:style-name="Strong_20_Emphasis">Souborný katalog ČR</text:span></text:span> (označení služby ve výsledcích vyhledávání: SKC)</text:p>
        </text:list-item>
      </text:list>
      <text:p text:style-name="Text_20_body">V případě, že dokument není k dispozici ani v NKC ani v SKC,  a <text:span text:style-name="Strong_20_Emphasis">jedná se o českou knihu</text:span> je možné dočasně aktivovat službu  <text:span text:style-name="Emphasis"><text:span text:style-name="Strong_20_Emphasis">„JIB - UK, MUNI, UPOL, AVČR, Slovensko“</text:span></text:span> (označení služby v seznamu vyhledaných výsledkŮ „GATE_P_JABOK01_M“)  a pokud je dokument dostupný, lze jej stáhnout. V tom případě je nutné v záznamu do pole <text:span text:style-name="Emphasis"><text:span text:style-name="Strong_20_Emphasis">990 $a</text:span></text:span> doplnit siglu, tj.  <text:span text:style-name="Emphasis"><text:span text:style-name="Strong_20_Emphasis">„ABE463“</text:span></text:span>. </text:p>
      <text:p text:style-name="Text_20_body"><text:span text:style-name="Strong_20_Emphasis">POZOR!</text:span> <text:line-break/>
Pokud se záznam nenajde v lokálním katalogu ani v NKC nebo SKC ani v uvedeném profilu JIB, dokument se nestahuje (je nutné, aby jej zkatalogizoval odborník se znalostí katalogizace v MARC 21 - tj. kontaktujte Knihovnu Jabok).</text:p>
      <text:h text:style-name="Heading_20_3" text:outline-level="3"><text:bookmark-start text:name="__RefHeading___vyhledani_dokumentu_4"/><text:bookmark-start text:name="vyhledani_dokumentu"/>Vyhledání dokumentu<text:bookmark-end text:name="__RefHeading___vyhledani_dokumentu_4"/><text:bookmark-end text:name="vyhledani_dokumentu"/></text:h>
      <text:h text:style-name="Heading_20_4" text:outline-level="4"><text:bookmark-start text:name="__RefHeading___hledani_podle_isbn_5"/><text:bookmark-start text:name="hledani_podle_isbn"/>Hledání podle ISBN<text:bookmark-end text:name="__RefHeading___hledani_podle_isbn_5"/><text:bookmark-end text:name="hledani_podle_isbn"/></text:h>
      <text:list text:style-name="List_20_1" text:continue-numbering="false">
        <text:list-item>
          <text:p text:style-name="List_20_1_Content_First"> Pokud má kniha ISBN, je nejlepší hledat podle ISBN (systém by pak měl najít právě jen hledaný titul).</text:p>
        </text:list-item>
        <text:list-item>
          <text:p text:style-name="List_20_1_Content_Last"> Při načtení ISBN čtečkou čárových kódů <text:span text:style-name="Strong_20_Emphasis">je nutné ručně zadat poslední - kontrolní -  znak</text:span> ISBN  (čtečka, je nastavená tak, aby poslední znak čárového kódu nenačítala). Pokud by se znak nedoplnil, nenašly by se záznamy daného dokumentu, které už jsou v lokálním katalogu a mohlo by dojít k jejich duplikování. </text:p>
        </text:list-item>
      </text:list>
      <text:h text:style-name="Heading_20_4" text:outline-level="4"><text:bookmark-start text:name="__RefHeading___hledani_podle_dalsich_udaju_6"/><text:bookmark-start text:name="hledani_podle_dalsich_udaju"/>Hledání podle dalších údajů<text:bookmark-end text:name="__RefHeading___hledani_podle_dalsich_udaju_6"/><text:bookmark-end text:name="hledani_podle_dalsich_udaju"/></text:h>
      <text:list text:style-name="List_20_1" text:continue-numbering="false">
        <text:list-item>
          <text:p text:style-name="List_20_1_Content_First"> Při hledání podle dalších údajů je vhodné začít vždy hledat v jednom poli (např. Název) a teprve pokud je vyhledáno příliš mnoho záznamů, zúžit dotaz pomocí dalšího pole. </text:p>
        </text:list-item>
        <text:list-item>
          <text:p text:style-name="List_20_1_Content_Last"> Nejvíc se osvědčila kombinace <text:span text:style-name="Strong_20_Emphasis">autor</text:span>, <text:span text:style-name="Strong_20_Emphasis">datum vydání</text:span> a <text:span text:style-name="Strong_20_Emphasis">vydavatel</text:span></text:p>
        </text:list-item>
      </text:list>
      <text:h text:style-name="Heading_20_3" text:outline-level="3"><text:bookmark-start text:name="__RefHeading___vysledky_vyhledavani_v_klientovi_z39.50_7"/><text:bookmark-start text:name="vysledky_vyhledavani_v_klientovi_z39.50"/>Výsledky vyhledávání v klientovi Z39.50<text:bookmark-end text:name="__RefHeading___vysledky_vyhledavani_v_klientovi_z39.50_7"/><text:bookmark-end text:name="vysledky_vyhledavani_v_klientovi_z39.50"/></text:h>
      <text:p text:style-name="Text_20_body">V seznamu vyhledaných dokumentů je vždy je nutné pečlivě zkontrolovat, jestli se jedná skutečně o správné vydání tj. souhlasí název, autor, vydavatel, rok vydání, případně ISBN, pokud je uvedeno.</text:p>
      <text:h text:style-name="Heading_20_4" text:outline-level="4"><text:bookmark-start text:name="__RefHeading___zaznamy_ktere_uz_jsou_v_katalogu_evergreen_8"/><text:bookmark-start text:name="zaznamy_ktere_uz_jsou_v_katalogu_evergreen"/>Záznamy, které už jsou v katalogu Evergreen<text:bookmark-end text:name="__RefHeading___zaznamy_ktere_uz_jsou_v_katalogu_evergreen_8"/><text:bookmark-end text:name="zaznamy_ktere_uz_jsou_v_katalogu_evergreen"/></text:h>
      <text:p text:style-name="Text_20_body">Pokud je ve výsledcích vyhledávání ve sloupci <text:span text:style-name="Emphasis"><text:span text:style-name="Strong_20_Emphasis">„Služba“</text:span></text:span> uvedeno <text:span text:style-name="Emphasis"><text:span text:style-name="Strong_20_Emphasis">„lokální katalog“</text:span></text:span>, znamená to, že záznam už v katalogu je. </text:p>
      <text:list text:style-name="List_20_1" text:continue-numbering="false">
        <text:list-item>
          <text:p text:style-name="List_20_1_Content_First"> Záznam <text:span text:style-name="Strong_20_Emphasis">nestahujte, ale vyhledejte v katalogu</text:span> (pouze do záznamu doplníte siglu knihovny KDS a připojíte údaje o exemplářích).</text:p>
        </text:list-item>
        <text:list-item>
          <text:p text:style-name="List_20_1_Content"> Vyhledejte záznam v katalogu Evergreen, nejlépe podle kontrolního čísla záznamu (klávesa <text:span text:style-name="Emphasis"><text:span text:style-name="Strong_20_Emphasis">„F3“</text:span></text:span> nebo  z menu <text:span text:style-name="Emphasis"><text:span text:style-name="Strong_20_Emphasis">„Hledat“</text:span></text:span> → <text:span text:style-name="Emphasis"><text:span text:style-name="Strong_20_Emphasis">„Hledat v katalogu“</text:span></text:span>). Je možné hledat také podle názvu nebo autora ve vyhledávacím poli  vstupního portálu klienta Evergreenu nebo v rozhraní OPACu.</text:p>
        </text:list-item>
        <text:list-item>
          <text:p text:style-name="List_20_1_Content"> V detailním záznamu klikněte na tlačítko <text:span text:style-name="Emphasis"><text:span text:style-name="Strong_20_Emphasis">„Akce pro tento záznam“</text:span></text:span> v pravém horním rohu obrazovky a z menu vyberte položku <text:span text:style-name="Emphasis"><text:span text:style-name="Strong_20_Emphasis">„Editace MARCu“</text:span></text:span>. Poznámka: Pokud jste NEHLEDALI podle čísla záznam (TCN), ve výsledcích vyhledávání si vyberte požadovaný titul a kliknutím na název dokumentu a otevřete detailní záznam.</text:p>
        </text:list-item>
        <text:list-item>
          <text:p text:style-name="List_20_1_Content"> Pod siglu Knihovny Jabok přidejte řádek (přidání řádku níže: <text:span text:style-name="Emphasis"><text:span text:style-name="Strong_20_Emphasis">„Ctrl + Enter“</text:span></text:span>), vytvořte pole <text:span text:style-name="Emphasis"><text:span text:style-name="Strong_20_Emphasis">„910“</text:span></text:span>, přidejte  podpole <text:span text:style-name="Emphasis"><text:span text:style-name="Strong_20_Emphasis">„a“</text:span></text:span> (stiskněte CTRL + D doplňte označení podpole  <text:span text:style-name="Emphasis"><text:span text:style-name="Strong_20_Emphasis">„a“</text:span></text:span>) a do něj  doplňte siglu KDS, tj.  <text:span text:style-name="Emphasis"><text:span text:style-name="Strong_20_Emphasis">ABE463</text:span></text:span>. </text:p>
        </text:list-item>
        <text:list-item>
          <text:p text:style-name="List_20_1_Content_Last"> Záznam uložte (tlačítko <text:span text:style-name="Emphasis"><text:span text:style-name="Strong_20_Emphasis">„Uložit záznam“</text:span></text:span></text:p>
        </text:list-item>
      </text:list>
      <text:h text:style-name="Heading_20_4" text:outline-level="4"><text:bookmark-start text:name="__RefHeading___stahovani_zaznamu_z_katalogu_narodni_knihovny_souborneho_katalogu_9"/><text:bookmark-start text:name="stahovani_zaznamu_z_katalogu_narodni_knihovny_souborneho_katalogu"/>Stahování záznamů z katalogu Národní knihovny/Souborného katalogu<text:bookmark-end text:name="__RefHeading___stahovani_zaznamu_z_katalogu_narodni_knihovny_souborneho_katalogu_9"/><text:bookmark-end text:name="stahovani_zaznamu_z_katalogu_narodni_knihovny_souborneho_katalogu"/></text:h>
      <text:p text:style-name="Text_20_body">Je doporučeno <text:span text:style-name="Strong_20_Emphasis">přednostně  stahovat záznamy z katalogu Národní knihovny</text:span>, tj. ty, které jsou v seznamu výsledků ve sloupci <text:span text:style-name="Emphasis"><text:span text:style-name="Strong_20_Emphasis">Služba</text:span></text:span> označeny jako  <text:span text:style-name="Emphasis"><text:span text:style-name="Strong_20_Emphasis">„NKC“</text:span></text:span> (oproti záznamům  ze souborného katalogu obsahují pouze jednu siglu, takže není potřeba mazat velké množství sigel). </text:p>
      <text:list text:style-name="List_20_1" text:continue-numbering="false">
        <text:list-item>
          <text:p text:style-name="List_20_1_Content_First"> Pozor, při importu musí být zaškrtnuté pole <text:span text:style-name="Emphasis"><text:span text:style-name="Strong_20_Emphasis">„Editor MARCu“</text:span></text:span>.</text:p>
        </text:list-item>
        <text:list-item>
          <text:p text:style-name="List_20_1_Content"> Vyberte ze seznamu správný záznam a klikněte na tlačítko <text:span text:style-name="Emphasis"><text:span text:style-name="Strong_20_Emphasis">„Importovat“</text:span></text:span>.</text:p>
        </text:list-item>
        <text:list-item>
          <text:p text:style-name="List_20_1_Content"> Smažte všechny sigly dalších knihoven, tj. všechna pole 910 i s podpoli (smazání celého pole (řádku): <text:span text:style-name="Emphasis"><text:span text:style-name="Strong_20_Emphasis">„Ctrl + Del“</text:span></text:span>, smazání podpole:  <text:span text:style-name="Emphasis"><text:span text:style-name="Strong_20_Emphasis">„Shift + Del“</text:span></text:span>)</text:p>
        </text:list-item>
        <text:list-item>
          <text:p text:style-name="List_20_1_Content"> Doplňte siglu Knihovny KDS, tj. <text:span text:style-name="Emphasis"><text:span text:style-name="Strong_20_Emphasis">„ABE463“</text:span></text:span> (přidat řádek dolů: <text:span text:style-name="Emphasis"><text:span text:style-name="Strong_20_Emphasis">„Ctrl + Enter“</text:span></text:span>, přidat podpole <text:span text:style-name="Emphasis"><text:span text:style-name="Strong_20_Emphasis">„Ctrl + Enter“</text:span></text:span>)</text:p>
        </text:list-item>
        <text:list-item>
          <text:p text:style-name="List_20_1_Content_Last"> Klikněte na tlačítko <text:span text:style-name="Emphasis"><text:span text:style-name="Strong_20_Emphasis">„Importovat záznam“</text:span></text:span></text:p>
        </text:list-item>
      </text:list>
      <text:h text:style-name="Heading_20_4" text:outline-level="4"><text:bookmark-start text:name="__RefHeading___stahovani_zaznamu_ze_sluzby_jib_-_uk_muni_upol_avcr_slovensko_10"/><text:bookmark-start text:name="stahovani_zaznamu_ze_sluzby_jib_-_uk_muni_upol_avcr_slovensko"/>Stahování záznamů ze služby "JIB - UK, MUNI, UPOL, AVČR, Slovensko"<text:bookmark-end text:name="__RefHeading___stahovani_zaznamu_ze_sluzby_jib_-_uk_muni_upol_avcr_slovensko_10"/><text:bookmark-end text:name="stahovani_zaznamu_ze_sluzby_jib_-_uk_muni_upol_avcr_slovensko"/></text:h>
      <text:p text:style-name="Text_20_body"><text:span text:style-name="Strong_20_Emphasis">Stahovat záznamy ze služby JIB je možné pouze v případě, že dokument není v katalogu Národní knihovny/Souborném katalogu!</text:span></text:p>
      <text:list text:style-name="List_20_1" text:continue-numbering="false">
        <text:list-item>
          <text:p text:style-name="List_20_1_Content_First"> Pozor, při importu musí být zaškrtnuté pole <text:span text:style-name="Emphasis"><text:span text:style-name="Strong_20_Emphasis">„Editor MARCu“</text:span></text:span></text:p>
        </text:list-item>
        <text:list-item>
          <text:p text:style-name="List_20_1_Content"> Vyberte ze seznamu správný záznam klikněte na tlačítko <text:span text:style-name="Emphasis"><text:span text:style-name="Strong_20_Emphasis">„Importovat“</text:span></text:span>.</text:p>
        </text:list-item>
        <text:list-item>
          <text:p text:style-name="List_20_1_Content"> Smažte všechny sigly dalších knihoven, tj. všechna pole 910 i s podpoli (smazání celého pole (řádku): <text:span text:style-name="Emphasis"><text:span text:style-name="Strong_20_Emphasis">„Ctrl + Del“</text:span></text:span>, smazání podpole:  <text:span text:style-name="Emphasis"><text:span text:style-name="Strong_20_Emphasis">„Shift + Del“</text:span></text:span>)</text:p>
        </text:list-item>
        <text:list-item>
          <text:p text:style-name="List_20_1_Content"> Doplňte siglu Knihovny KDS, tj. <text:span text:style-name="Emphasis"><text:span text:style-name="Strong_20_Emphasis">„ABE463“</text:span></text:span> </text:p>
        </text:list-item>
        <text:list-item>
          <text:p text:style-name="List_20_1_Content"> Do záznamu přidejte pole <text:span text:style-name="Emphasis"><text:span text:style-name="Strong_20_Emphasis">990 $a</text:span></text:span> a do podpole a doplňte siglu KDS <text:span text:style-name="Emphasis"><text:span text:style-name="Strong_20_Emphasis">„ABE463“</text:span></text:span> (přidat řádek dolů: <text:span text:style-name="Emphasis"><text:span text:style-name="Strong_20_Emphasis">„Ctrl + Enter“</text:span></text:span>, přidat podpole <text:span text:style-name="Emphasis"><text:span text:style-name="Strong_20_Emphasis">„Ctrl + D“</text:span></text:span>). </text:p>
        </text:list-item>
        <text:list-item>
          <text:p text:style-name="List_20_1_Content_Last"> Klikněte na tlačítko <text:span text:style-name="Emphasis"><text:span text:style-name="Strong_20_Emphasis">„Importovat záznam“</text:span></text:span></text:p>
        </text:list-item>
      </text:list>
      <text:h text:style-name="Heading_20_4" text:outline-level="4"><text:bookmark-start text:name="__RefHeading___zmena_oznaceni_casti_v_zaznamu_marc_u_vicesvazkovych_publikaci_11"/><text:bookmark-start text:name="zmena_oznaceni_casti_v_zaznamu_marc_u_vicesvazkovych_publikaci"/>Změna označení části v záznamu MARC u vícesvazkových publikací<text:bookmark-end text:name="__RefHeading___zmena_oznaceni_casti_v_zaznamu_marc_u_vicesvazkovych_publikaci_11"/><text:bookmark-end text:name="zmena_oznaceni_casti_v_zaznamu_marc_u_vicesvazkovych_publikaci"/></text:h>
      <text:p text:style-name="Text_20_body">V případě, že v Souborném katalogu nebo v katalogu Národní knihovny není možné najít záznam celého díla (který popisuje všechny svazky) a zároveň část díla, kterou chceme zkatalogizovat v katalogu NK ani v Souborném katalogu není, je možné stáhnout záznam jiné části (který je součástí téhož vícesvazkového díla) a tento záznam upravit a použít.</text:p>
      <text:h text:style-name="Heading_20_5" text:outline-level="5"><text:bookmark-start text:name="__RefHeading___pokud_uz_zaznam_je_v_katalogu_evergeen_12"/><text:bookmark-start text:name="pokud_uz_zaznam_je_v_katalogu_evergeen"/>Pokud už záznam je v katalogu Evergeen<text:bookmark-end text:name="__RefHeading___pokud_uz_zaznam_je_v_katalogu_evergeen_12"/><text:bookmark-end text:name="pokud_uz_zaznam_je_v_katalogu_evergeen"/></text:h>
      <text:p text:style-name="Text_20_body">(může se jednat o situaci, kdy jinou část díla už vlastní Knihovna Jabok, nebo byla jiná část vícesvazková díla zpracována v KDS)</text:p>
      <text:list text:style-name="List_20_1" text:continue-numbering="false">
        <text:list-item>
          <text:p text:style-name="List_20_1_Content_First"> Otevřete klienta Z39.50 a vyhledejte běžným způsobem záznam příslušné knihy. </text:p>
        </text:list-item>
        <text:list-item>
          <text:p text:style-name="List_20_1_Content"> Ze seznamu vyberte záznam ze zdroje <text:span text:style-name="Emphasis"><text:span text:style-name="Strong_20_Emphasis">„lokální katalog“</text:span></text:span>, který patří jiné části téhož vícesvazkového díla (tj. má stejného vydavatele a obvykle i přibližně stejný rok vydání, stejnou edici apod.). </text:p>
        </text:list-item>
        <text:list-item>
          <text:p text:style-name="List_20_1_Content"> Klikněte na Importovat.</text:p>
        </text:list-item>
        <text:list-item>
          <text:p text:style-name="List_20_1_Content"> V záznamu musíte zkontrolovat, jestli importované údaje souhlasí s údaji části, kterou máte v ruce, a chcete ji zkatalogizovat (postup viz níže). </text:p>
        </text:list-item>
        <text:list-item>
          <text:p text:style-name="List_20_1_Content"> Pokud jste použili záznam jiného dílu, který je už zkatalogizovaný  v Knihovně KDS, není nutné vyplňovat siglu. Pokud jiný díl byl pouze v Knihovně Jabok, doplňte standardním způsobem  do pole 910 siglu KDS <text:span text:style-name="Emphasis"><text:span text:style-name="Strong_20_Emphasis">„ABE463“</text:span></text:span>. </text:p>
        </text:list-item>
        <text:list-item>
          <text:p text:style-name="List_20_1_Content"> Vytvořte pole 990 a zapište do něj siglu KDS <text:span text:style-name="Emphasis"><text:span text:style-name="Strong_20_Emphasis">„ABE463“</text:span></text:span> (je nutné označit, že záznam byl upraven a tudíž že nejde o verifikovaný záznam z Národní knihovny nebo Souborného katalogu).</text:p>
        </text:list-item>
        <text:list-item>
          <text:p text:style-name="List_20_1_Content"> Záznam uložte kliknutím na tlačítko <text:span text:style-name="Emphasis"><text:span text:style-name="Strong_20_Emphasis">„Importovat“</text:span></text:span></text:p>
        </text:list-item>
        <text:list-item>
          <text:p text:style-name="List_20_1_Content_Last"> Dále postupujte standardním způsobem.</text:p>
        </text:list-item>
      </text:list>
      <text:h text:style-name="Heading_20_5" text:outline-level="5"><text:bookmark-start text:name="__RefHeading___pokud_zaznam_neni_v_katalogu_evergeen_13"/><text:bookmark-start text:name="pokud_zaznam_neni_v_katalogu_evergeen"/>Pokud záznam není v katalogu Evergeen<text:bookmark-end text:name="__RefHeading___pokud_zaznam_neni_v_katalogu_evergeen_13"/><text:bookmark-end text:name="pokud_zaznam_neni_v_katalogu_evergeen"/></text:h>
      <text:p text:style-name="Text_20_body">* Otevřete klienta Z39.50 a vyhledejte běžným způsobem záznam příslušné knihy.</text:p>
      <text:list text:style-name="List_20_1" text:continue-numbering="false">
        <text:list-item>
          <text:p text:style-name="List_20_1_Content_First"> Ze seznamu vyberte záznam ze zdroje NKC nebo SKC který patří jiné části téhož vícesvazkového díla (tj. má stejného vydavatele a obvykle i přibližně stejný rok vydání, stejnou edici apod.). </text:p>
        </text:list-item>
        <text:list-item>
          <text:p text:style-name="List_20_1_Content"> Klikněte na Importovat.</text:p>
        </text:list-item>
        <text:list-item>
          <text:p text:style-name="List_20_1_Content"> V záznamu musíte zkontrolovat, jestli importované údaje souhlasí s údaji části, kterou máte v ruce, a chcete ji zkatalogizovat (postup viz níže). </text:p>
        </text:list-item>
        <text:list-item>
          <text:p text:style-name="List_20_1_Content"> Smažte cizí sigly a standardním způsobem doplňte  do pole 910 siglu KDS <text:span text:style-name="Emphasis"><text:span text:style-name="Strong_20_Emphasis">„ABE463“</text:span></text:span>. </text:p>
        </text:list-item>
        <text:list-item>
          <text:p text:style-name="List_20_1_Content"> Vytvořte pole 990 a zapište do něj siglu KDS <text:span text:style-name="Emphasis"><text:span text:style-name="Strong_20_Emphasis">„ABE463“</text:span></text:span> (je nutné označit, že záznam byl upraven a tudíž nejde o verifikovaný záznam z Národní knihovny nebo Souborného katalogu).</text:p>
        </text:list-item>
        <text:list-item>
          <text:p text:style-name="List_20_1_Content"> Záznam uložte kliknutím na tlačítko <text:span text:style-name="Emphasis"><text:span text:style-name="Strong_20_Emphasis">„Importovat“</text:span></text:span></text:p>
        </text:list-item>
        <text:list-item>
          <text:p text:style-name="List_20_1_Content_Last"> Dále postupujte standardním způsobem.</text:p>
        </text:list-item>
      </text:list>
      <text:h text:style-name="Heading_20_5" text:outline-level="5"><text:bookmark-start text:name="__RefHeading___udaje_ktere_je_potreba_zkontrolovat_opravit_14"/><text:bookmark-start text:name="udaje_ktere_je_potreba_zkontrolovat_opravit"/>Údaje, které je potřeba zkontrolovat/opravit<text:bookmark-end text:name="__RefHeading___udaje_ktere_je_potreba_zkontrolovat_opravit_14"/><text:bookmark-end text:name="udaje_ktere_je_potreba_zkontrolovat_opravit"/></text:h>
      <text:list text:style-name="List_20_1" text:continue-numbering="false">
        <text:list-item>
          <text:p text:style-name="List_20_1_Content_First"> <text:span text:style-name="Strong_20_Emphasis">ISBN</text:span> (pokud je v knize uvedeno) - pole <text:span text:style-name="Emphasis"><text:span text:style-name="Strong_20_Emphasis">22</text:span></text:span></text:p>
        </text:list-item>
        <text:list-item>
          <text:p text:style-name="List_20_1_Content"> <text:span text:style-name="Strong_20_Emphasis">Autora</text:span> - pole <text:span text:style-name="Emphasis"><text:span text:style-name="Strong_20_Emphasis">100</text:span></text:span>, především podpole „a“ (jméno autora), „d“ (data, vztahující se k autorovi - pokud by část napsal jiný autor a nevíte datum narození a úmrtí, podpole smažte)</text:p>
        </text:list-item>
        <text:list-item>
          <text:p text:style-name="List_20_1_Content"> <text:span text:style-name="Strong_20_Emphasis">Názvové údaje</text:span> - pole <text:span text:style-name="Emphasis"><text:span text:style-name="Strong_20_Emphasis">245</text:span></text:span>, především podpole „n“(číslo části díla) a „p“ (název části díla). Je však potřeba zkontrolovat i další podpole, např.  „a“ (údaje o názvu), „b“ (další názvové údaje - většinou jde o podnázev), </text:p>
        </text:list-item>
        <text:list-item>
          <text:p text:style-name="List_20_1_Content"> <text:span text:style-name="Strong_20_Emphasis">Údaje o vydání</text:span> - pole <text:span text:style-name="Emphasis"><text:span text:style-name="Strong_20_Emphasis">260</text:span></text:span> nebo <text:span text:style-name="Emphasis"><text:span text:style-name="Strong_20_Emphasis">264</text:span></text:span>. Zejména se bude jednat o rok vydání (podpole „c“)</text:p>
        </text:list-item>
        <text:list-item>
          <text:p text:style-name="List_20_1_Content"> <text:span text:style-name="Strong_20_Emphasis">Počet stran</text:span> - pole <text:span text:style-name="Emphasis"><text:span text:style-name="Strong_20_Emphasis">300</text:span></text:span>, podpole „a“ - Pozor: do počtu stran se uvádí poslední číslované strana knihy.</text:p>
        </text:list-item>
        <text:list-item>
          <text:p text:style-name="List_20_1_Content"> Zkontrolujte pro jistotu i další údaje v záznamu (požijte zdravý rozum <draw:frame draw:style-name="media" draw:name="0" text:anchor-type="as-char" draw:z-index="0" svg:width="" svg:rel-width="100%" svg:height="0cm"><draw:image xlink:href="Pictures/be4b255fbab5e8ffd0856c6da123edee.svg" xlink:type="simple" xlink:show="embed" xlink:actuate="onLoad"/></draw:frame>) a v případě potřeby je opravte. </text:p>
        </text:list-item>
        <text:list-item>
          <text:p text:style-name="List_20_1_Content_Last"> Snažte se v každém případě, abyste údaj, který opravujete, uvedli ve stejné podobě, jako byl původní údaj (např. pokud měníte počet stran a v záznamu bylo uvedeno „364 s.“ uveďte opravený údaje jako „265 s. “ apod., pokud by v záznamu bylo uvedeno „364 stran“, uveďte opravený údaj jako „265 stran“ apod.).</text:p>
        </text:list-item>
      </text:list>
      <text:h text:style-name="Heading_20_2" text:outline-level="2"><text:bookmark-start text:name="__RefHeading___vytvoreni_exemplare_15"/><text:bookmark-start text:name="vytvoreni_exemplare"/>Vytvoření exempláře<text:bookmark-end text:name="__RefHeading___vytvoreni_exemplare_15"/><text:bookmark-end text:name="vytvoreni_exemplare"/></text:h>
      <text:p text:style-name="Text_20_body">viz <text:a xlink:type="simple" xlink:href="https://eg-wiki.osvobozena-knihovna.cz/doku.php/katalogizace:pridani_signatury_a_exemplare" text:style-name="Internet_20_link" text:visited-style-name="Visited_20_Internet_20_Link">Přidání signatury a exempláře</text:a></text:p>
      <text:h text:style-name="Heading_20_3" text:outline-level="3"><text:bookmark-start text:name="__RefHeading___pridani_signatury_a_vytvoreni_exemplare_16"/><text:bookmark-start text:name="pridani_signatury_a_vytvoreni_exemplare"/>Přidání signatury a vytvoření exempláře<text:bookmark-end text:name="__RefHeading___pridani_signatury_a_vytvoreni_exemplare_16"/><text:bookmark-end text:name="pridani_signatury_a_vytvoreni_exemplare"/></text:h>
      <text:p text:style-name="Text_20_body">Poté, co je záznam uložen, nebo importován,</text:p>
      <text:list text:style-name="List_20_1" text:continue-numbering="false">
        <text:list-item>
          <text:p text:style-name="List_20_1_Content_First"> klikněten na tlačítko <text:span text:style-name="Emphasis"><text:span text:style-name="Strong_20_Emphasis">„Akce pro tento záznam“</text:span></text:span> → <text:span text:style-name="Emphasis"><text:span text:style-name="Strong_20_Emphasis">„Přidat svazky“</text:span></text:span> v pravé horní části obrazovky nebo na modrý odkaz <text:span text:style-name="Emphasis"><text:span text:style-name="Strong_20_Emphasis">„Přidat svazky“</text:span></text:span> v souhrnu údajů vlevo nahoře. <text:line-break/> <text:line-break/><draw:frame draw:style-name="media" draw:name="1" text:anchor-type="as-char" draw:z-index="1" svg:width="31.723541666667cm" style:rel-width="100%" svg:height="19.552708333333cm" style:rel-height="scale"><draw:image xlink:href="Pictures/3a0ee4e15022ce6728a5552e8b983f36.jpg" xlink:type="simple" xlink:show="embed" xlink:actuate="onLoad"/></draw:frame> <text:line-break/><text:line-break/></text:p>
        </text:list-item>
        <text:list-item>
          <text:p text:style-name="List_20_1_Content"> Doplňte signaturu ve tvaru „Číslo MDT“ a „2 písmena příjmení a jedno písmeno jména utora“ (např pro beletristickou knihu od Äloise Jiráska to bude „810 JiA). Pokud má beletrie jinou signaturu než 810, ta se napíše do závorky na konec signatury, např. <text:span text:style-name="Emphasis"><text:span text:style-name="Strong_20_Emphasis">„810 ČaJ (841)„</text:span></text:span>.</text:p>
        </text:list-item>
        <text:list-item>
          <text:p text:style-name="List_20_1_Content"> Doplňte počet exemplářů a stiskněte klávesu <text:span text:style-name="Emphasis"><text:span text:style-name="Strong_20_Emphasis">„Enter“</text:span></text:span></text:p>
        </text:list-item>
        <text:list-item>
          <text:p text:style-name="List_20_1_Content_Last"> Klikněte na tlačítko <text:span text:style-name="Emphasis"><text:span text:style-name="Strong_20_Emphasis">„Editovat, pak vytvořit“</text:span></text:span> <text:line-break/><text:line-break/><draw:frame draw:style-name="media" draw:name="2" text:anchor-type="as-char" draw:z-index="2" svg:width="29.924375cm" style:rel-width="100%" svg:height="14.975416666667cm" style:rel-height="scale"><draw:image xlink:href="Pictures/698ae48d71ff4dc963e8d6cadaea8c1b.jpg" xlink:type="simple" xlink:show="embed" xlink:actuate="onLoad"/></draw:frame> <text:line-break/><text:line-break/></text:p>
        </text:list-item>
      </text:list>
      <text:h text:style-name="Heading_20_3" text:outline-level="3"><text:bookmark-start text:name="__RefHeading___uprava_vlastnosti_exemplare_17"/><text:bookmark-start text:name="uprava_vlastnosti_exemplare"/>Úprava vlastností exempláře<text:bookmark-end text:name="__RefHeading___uprava_vlastnosti_exemplare_17"/><text:bookmark-end text:name="uprava_vlastnosti_exemplare"/></text:h>
      <text:list text:style-name="List_20_1" text:continue-numbering="false">
        <text:list-item>
          <text:p text:style-name="List_20_1_Content_First"> Z nabídky  v poli <text:span text:style-name="Emphasis"><text:span text:style-name="Strong_20_Emphasis">„Umístění“</text:span></text:span> vyberte podle potřeby položku <text:span text:style-name="Emphasis"><text:span text:style-name="Strong_20_Emphasis">„Knihovna“</text:span></text:span> nebo <text:span text:style-name="Emphasis"><text:span text:style-name="Strong_20_Emphasis">„Ředitelna“</text:span></text:span> a klikněte na tlačítko <text:span text:style-name="Emphasis"><text:span text:style-name="Strong_20_Emphasis">„Použít“</text:span></text:span></text:p>
        </text:list-item>
        <text:list-item>
          <text:p text:style-name="List_20_1_Content"> Do pole <text:span text:style-name="Emphasis"><text:span text:style-name="Strong_20_Emphasis">„Číslo exempláře“</text:span></text:span> napište přírůstkové číslo (ve tvaru čtyř číslic zleva zarovnaných nulami, např. „0003“)a klikněte na tlačítko <text:span text:style-name="Emphasis"><text:span text:style-name="Strong_20_Emphasis">„Použít“</text:span></text:span></text:p>
        </text:list-item>
        <text:list-item>
          <text:p text:style-name="List_20_1_Content"> Ve sloupci <text:span text:style-name="Emphasis"><text:span text:style-name="Strong_20_Emphasis">„Statistiky“</text:span></text:span> v poli <text:span text:style-name="Emphasis"><text:span text:style-name="Strong_20_Emphasis">„Přidělit přírůstkové číslo“</text:span></text:span> zvolte z rozbalovací nabídky hodnotu <text:span text:style-name="Emphasis"><text:span text:style-name="Strong_20_Emphasis">„Ano“</text:span></text:span> a klikněte na tlačítko <text:span text:style-name="Emphasis"><text:span text:style-name="Strong_20_Emphasis">„Použít“</text:span></text:span> <text:note text:id="ftn0" text:note-class="footnote"><text:note-citation text:label="1)">1)</text:note-citation><text:note-body><text:p text:style-name="Text_20_body">Hodnota <text:span text:style-name="Emphasis"><text:span text:style-name="Strong_20_Emphasis">„Ne“</text:span></text:span> je určena pouze pro jednotlivá nesvázaná čísla časopisů, které se v současnosti v knihovně KDS neevidují</text:p></text:note-body></text:note>. <text:span text:style-name="Strong_20_Emphasis">Pozor!</text:span> Pokud toto pole není vyplněno, údaje o exempláři nelze uložit.</text:p>
        </text:list-item>
        <text:list-item>
          <text:p text:style-name="List_20_1_Content"> Upravte další potřebné údaje, např poznámku, která se má objevit při půjčování apod.</text:p>
        </text:list-item>
        <text:list-item>
          <text:p text:style-name="List_20_1_Content_Last"> Kliněte na tlačítko <text:span text:style-name="Emphasis"><text:span text:style-name="Strong_20_Emphasis">„Uložit/Vytvořit exempláře“</text:span></text:span></text:p>
        </text:list-item>
      </text:list>
      <text:p text:style-name="Text_20_body"><text:a xlink:type="simple" xlink:href="https://eg-wiki.osvobozena-knihovna.cz/doku.php/katalogizace:nastaveni_vlastnosti_exemplaru" text:style-name="Internet_20_link" text:visited-style-name="Visited_20_Internet_20_Link">Podrobná všeobecná nápověda k úpravě exemplářů</text:a></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3-04-04a "Jack Jackrum"</meta:generator>
    <meta:initial-creator>Generated</meta:initial-creator>
    <meta:creation-date>1970-01-01T01::00:00</meta:creation-date>
    <dc:creator>Generated</dc:creator>
    <dc:date>1970-01-01T01::00:00</dc:date>
    <dc:language>en-US</dc:language>
    <meta:editing-cycles>1</meta:editing-cycles>
    <meta:editing-duration>PT0S</meta:editing-duration>
    <dc:title>kds:katalogizace</dc:title>
  </office:meta>
</office:document-meta>
</file>