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d9cb4acc5e8a515d74e27ea3b54adf1.jpg"/>
  <manifest:file-entry manifest:media-type="image/jpeg" manifest:full-path="Pictures/a69bdd70b5ab97b2f0582bb8d110d61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zmena_signatury"/><text:bookmark-start text:name="__RefHeading___zmena_signatury_1"/><text:bookmark-start text:name="zmena_signatury"/>Změna signatury<text:bookmark-end text:name="__RefHeading___zmena_signatury_1"/><text:bookmark-end text:name="zmena_signatury"/></text:h>
      <text:p text:style-name="Text_20_body">Možnost provést změnu signatury je dostupná ve více rozhraních služebního klienta:</text:p>
      <text:list text:style-name="List_20_1" text:continue-numbering="false">
        <text:list-item>
          <text:p text:style-name="List_20_1_Content_First"> V rozhraní pro správu exemplářů (panel „Správa exemplářů“) v záznamu dokumentu,</text:p>
        </text:list-item>
        <text:list-item>
          <text:p text:style-name="List_20_1_Content"> V rozhraní „Status Exempláře“, které je možné zobrazit</text:p>
          <text:list text:style-name="List_20_1">
            <text:list-item>
              <text:p text:style-name="List_20_1_Content"> Využitím klávesové zkratky <text:span text:style-name="Strong_20_Emphasis">F5</text:span> a poté načtením čárového kódu exempláře/exemplářů,</text:p>
            </text:list-item>
            <text:list-item>
              <text:p text:style-name="List_20_1_Content"> Přes menu<text:span text:style-name="Strong_20_Emphasis"> Výpůjčky</text:span> → <text:span text:style-name="Strong_20_Emphasis">Status exempláře</text:span> a poté načtením čárového kódu exempláře/exemplářů,</text:p>
            </text:list-item>
            <text:list-item>
              <text:p text:style-name="List_20_1_Content_Last"> Ze zobrazení záznamu v OPACu služebního klienta kliknutím na „Zobrazit“ u příslušného čárového kódu v přehledu exemplářů (vhodné pouze pokud chcete změnit signaturu jen u jednoho exempláře)působů)</text:p>
            </text:list-item>
          </text:list>
        </text:list-item>
      </text:list>
      <text:p text:style-name="Text_20_body">Postup:</text:p>
      <text:list text:style-name="Numbering_20_1" text:continue-numbering="false">
        <text:list-item>
          <text:p text:style-name="Numbering_20_1_Content_First"> V zaškrtávacím poli označte exemplář/exempláře, u kterých chcete změnit signaturu</text:p>
        </text:list-item>
        <text:list-item>
          <text:p text:style-name="Numbering_20_1_Content"> Klikněte na tlačítko <text:span text:style-name="Strong_20_Emphasis">Akce</text:span>.</text:p>
        </text:list-item>
        <text:list-item>
          <text:p text:style-name="Numbering_20_1_Content"> V nabídce v  sekci <text:span text:style-name="Strong_20_Emphasis">Upravit</text:span> vyberte <text:span text:style-name="Strong_20_Emphasis">Signatury</text:span> <text:line-break/><draw:frame draw:style-name="media" draw:name="0" text:anchor-type="as-char" draw:z-index="0" svg:width="10.583333333333cm" svg:height="4.6853298611111cm"><draw:image xlink:href="Pictures/ad9cb4acc5e8a515d74e27ea3b54adf1.jpg" xlink:type="simple" xlink:show="embed" xlink:actuate="onLoad"/></draw:frame> <text:line-break/></text:p>
        </text:list-item>
        <text:list-item>
          <text:p text:style-name="Numbering_20_1_Content"> V poli <text:span text:style-name="Strong_20_Emphasis">Signatura</text:span> vyplňte požadovanou signaturu  <text:line-break/><draw:frame draw:style-name="media" draw:name="1" text:anchor-type="as-char" draw:z-index="1" svg:width="10.583333333333cm" svg:height="4.7764155413409cm"><draw:image xlink:href="Pictures/a69bdd70b5ab97b2f0582bb8d110d616.jpg" xlink:type="simple" xlink:show="embed" xlink:actuate="onLoad"/></draw:frame> <text:line-break/></text:p>
        </text:list-item>
        <text:list-item>
          <text:p text:style-name="Numbering_20_1_Content_Last"> Klikněte na <text:span text:style-name="Strong_20_Emphasis">Uložit a zavřít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zmena_signatury</dc:title>
  </office:meta>
</office:document-meta>
</file>