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cdd5de4af88eb29ac658b0a065ca00.png"/>
  <manifest:file-entry manifest:media-type="image/png" manifest:full-path="Pictures/d4a5cbc28ff92e3a21bd5399d035584e.png"/>
  <manifest:file-entry manifest:media-type="image/png" manifest:full-path="Pictures/6efd2562993adb423da9df5c05eb3766.png"/>
  <manifest:file-entry manifest:media-type="image/png" manifest:full-path="Pictures/b5bdea6f5e77da6945ea8eea902506f7.png"/>
  <manifest:file-entry manifest:media-type="image/png" manifest:full-path="Pictures/8051fe3d3a3b21c154f10e7774c3ca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zmena_caroveho_kodu"/><text:bookmark-start text:name="__RefHeading___zmena_caroveho_kodu_jednotky_1"/><text:bookmark-start text:name="zmena_caroveho_kodu_jednotky"/>Změna čárového kódu jednotky<text:bookmark-end text:name="__RefHeading___zmena_caroveho_kodu_jednotky_1"/><text:bookmark-end text:name="zmena_caroveho_kodu_jednotky"/></text:h>
      <text:p text:style-name="Text_20_body">Změnu čárového kódu lze provést v rozhraní pro status exempláře, v rozhraní detailů exempláře,  případně v rozhraní pro správu exemplářů v detailním zobrazení záznamu.</text:p>
      <text:h text:style-name="Heading_20_2" text:outline-level="2"><text:bookmark-start text:name="__RefHeading___zmena_caroveho_kodu_v_rozhrani_pro_status_exemplare_2"/><text:bookmark-start text:name="zmena_caroveho_kodu_v_rozhrani_pro_status_exemplare"/>Změna čárového kódu v rozhraní pro status exempláře<text:bookmark-end text:name="__RefHeading___zmena_caroveho_kodu_v_rozhrani_pro_status_exemplare_2"/><text:bookmark-end text:name="zmena_caroveho_kodu_v_rozhrani_pro_status_exemplare"/></text:h>
      <text:list text:style-name="Numbering_20_1" text:continue-numbering="false">
        <text:list-item>
          <text:p text:style-name="Numbering_20_1_Content_First"> V hlavním menu služebního klienta vyberte položku <text:span text:style-name="Emphasis"><text:span text:style-name="Strong_20_Emphasis">„Hledat“</text:span></text:span> a z nabídky zvolte <text:span text:style-name="Emphasis"><text:span text:style-name="Strong_20_Emphasis">„Vyhledat jednotku podle čárového kódu“</text:span></text:span></text:p>
        </text:list-item>
        <text:list-item>
          <text:p text:style-name="Numbering_20_1_Content"> Načtěte jednotku podle původního čárového kódu (nebo původní čárový kód a klikněte na tlačítko <text:span text:style-name="Emphasis"><text:span text:style-name="Strong_20_Emphasis">„Potvrdit“</text:span></text:span>).</text:p>
        </text:list-item>
        <text:list-item>
          <text:p text:style-name="Numbering_20_1_Content"> Pokud položka není označena jako vybraná, vyberte položku pomocí zaškrtávacího pole.</text:p>
        </text:list-item>
        <text:list-item>
          <text:p text:style-name="Numbering_20_1_Content"> Klikněte na tlačítko <text:span text:style-name="Emphasis"><text:span text:style-name="Strong_20_Emphasis">„Akce“</text:span></text:span> a z rozbalovací nabídky vyberte v sekci <text:span text:style-name="Emphasis"><text:span text:style-name="Strong_20_Emphasis">„Upravit“</text:span></text:span> položku <text:span text:style-name="Emphasis"><text:span text:style-name="Strong_20_Emphasis">„Změnit čárové kódy“</text:span></text:span>.  <text:line-break/><text:line-break/><draw:frame draw:style-name="media" draw:name="0" text:anchor-type="as-char" draw:z-index="0" svg:width="23.283333333333cm" style:rel-width="100%" svg:height="16.060208333333cm" style:rel-height="scale"><draw:image xlink:href="Pictures/5ecdd5de4af88eb29ac658b0a065ca00.png" xlink:type="simple" xlink:show="embed" xlink:actuate="onLoad"/></draw:frame></text:p>
        </text:list-item>
        <text:list-item>
          <text:p text:style-name="Numbering_20_1_Content"> Ve vyskakovacím okně načtěte nový čárový kód (původní čárový kód by měl být automaticky vyplněn). <text:line-break/><text:line-break/><draw:frame draw:style-name="media" draw:name="1" text:anchor-type="as-char" draw:z-index="1" svg:width="17.727083333333cm" style:rel-width="100%" svg:height="9.36625cm" style:rel-height="scale"><draw:image xlink:href="Pictures/d4a5cbc28ff92e3a21bd5399d035584e.png" xlink:type="simple" xlink:show="embed" xlink:actuate="onLoad"/></draw:frame> <text:line-break/><text:line-break/></text:p>
        </text:list-item>
        <text:list-item>
          <text:p text:style-name="Numbering_20_1_Content_Last"> Změnu čárového kódu dokončíte tlačítkem <text:span text:style-name="Emphasis"><text:span text:style-name="Strong_20_Emphasis">„Potvrdit“</text:span></text:span>.</text:p>
        </text:list-item>
      </text:list>
      <text:h text:style-name="Heading_20_2" text:outline-level="2"><text:bookmark-start text:name="__RefHeading___zmena_caroveho_kodu_v_zobrazeni_detailu_jednotky_3"/><text:bookmark-start text:name="zmena_caroveho_kodu_v_zobrazeni_detailu_jednotky"/>Změna čárového kódu v zobrazení detailů jednotky<text:bookmark-end text:name="__RefHeading___zmena_caroveho_kodu_v_zobrazeni_detailu_jednotky_3"/><text:bookmark-end text:name="zmena_caroveho_kodu_v_zobrazeni_detailu_jednotky"/></text:h>
      <text:list text:style-name="Numbering_20_1" text:continue-numbering="false">
        <text:list-item>
          <text:p text:style-name="Numbering_20_1_Content_First"> Ve služebním klientu vyhledejte záznam požadovaného dokumentu (podle názvu, autora apod.).</text:p>
        </text:list-item>
        <text:list-item>
          <text:p text:style-name="Numbering_20_1_Content"> V přehledu připojených jednotek najděte jednotku s požadovaným čárovým kódem a kliněte na odkaz <text:span text:style-name="Emphasis"><text:span text:style-name="Strong_20_Emphasis">„zobrazit“</text:span></text:span>. <text:line-break/><text:line-break/><draw:frame draw:style-name="media" draw:name="2" text:anchor-type="as-char" draw:z-index="2" svg:width="43.867916666667cm" style:rel-width="100%" svg:height="16.98625cm" style:rel-height="scale"><draw:image xlink:href="Pictures/6efd2562993adb423da9df5c05eb3766.png" xlink:type="simple" xlink:show="embed" xlink:actuate="onLoad"/></draw:frame>  <text:line-break/> <text:line-break/></text:p>
        </text:list-item>
        <text:list-item>
          <text:p text:style-name="Numbering_20_1_Content"> Po otevření zobrazení detailů jednotky klikněte na tlačítko <text:span text:style-name="Emphasis"><text:span text:style-name="Strong_20_Emphasis">„Akce“</text:span></text:span> vpravo nahoře a z rozbalovací nabídky vyberte v sekci <text:span text:style-name="Emphasis"><text:span text:style-name="Strong_20_Emphasis">„Upravit“</text:span></text:span> položku <text:span text:style-name="Emphasis"><text:span text:style-name="Strong_20_Emphasis">„Změnit čárové kódy“</text:span></text:span>. <text:line-break/><text:line-break/><draw:frame draw:style-name="media" draw:name="3" text:anchor-type="as-char" draw:z-index="3" svg:width="34.025416666667cm" style:rel-width="100%" svg:height="15.5575cm" style:rel-height="scale"><draw:image xlink:href="Pictures/b5bdea6f5e77da6945ea8eea902506f7.png" xlink:type="simple" xlink:show="embed" xlink:actuate="onLoad"/></draw:frame> <text:line-break/><text:line-break/></text:p>
        </text:list-item>
        <text:list-item>
          <text:p text:style-name="Numbering_20_1_Content"> Poté zadejte ve vyskakovacím okně nový čárový kód.</text:p>
        </text:list-item>
        <text:list-item>
          <text:p text:style-name="Numbering_20_1_Content_Last"> Změnu čárového kódu dokončíte tlačítkem <text:span text:style-name="Emphasis"><text:span text:style-name="Strong_20_Emphasis">„Potvrdit“</text:span></text:span>.</text:p>
        </text:list-item>
      </text:list>
      <text:h text:style-name="Heading_20_2" text:outline-level="2"><text:bookmark-start text:name="__RefHeading___zmena_caroveho_kodu_v_rozhrani_pro_spravu_exemplaru_4"/><text:bookmark-start text:name="zmena_caroveho_kodu_v_rozhrani_pro_spravu_exemplaru"/>Změna čárového kódu v rozhraní pro správu exemplářů<text:bookmark-end text:name="__RefHeading___zmena_caroveho_kodu_v_rozhrani_pro_spravu_exemplaru_4"/><text:bookmark-end text:name="zmena_caroveho_kodu_v_rozhrani_pro_spravu_exemplaru"/></text:h>
      <text:list text:style-name="Numbering_20_1" text:continue-numbering="false">
        <text:list-item>
          <text:p text:style-name="Numbering_20_1_Content_First"> Ve služebním klientovi vyhledejte záznam požadovaného dokumentu (podle názvu, autora apod.).</text:p>
        </text:list-item>
        <text:list-item>
          <text:p text:style-name="Numbering_20_1_Content"> Otevřete vyhledaný záznam a klikněte na tlačítko <text:span text:style-name="Emphasis"><text:span text:style-name="Strong_20_Emphasis">„Správa exemplářů“</text:span></text:span></text:p>
        </text:list-item>
        <text:list-item>
          <text:p text:style-name="Numbering_20_1_Content"> Vyberte pomocí zaškrtávacího pole vyberte exemplář, u kterého chcete změnit čárový kód a klikněte na tlačítko  <text:span text:style-name="Emphasis"><text:span text:style-name="Strong_20_Emphasis">„Akce“</text:span></text:span> </text:p>
        </text:list-item>
        <text:list-item>
          <text:p text:style-name="Numbering_20_1_Content"> Z rozbalovací nabídky vyberte v sekci <text:span text:style-name="Emphasis"><text:span text:style-name="Strong_20_Emphasis">„Upravit“</text:span></text:span> položku <text:span text:style-name="Emphasis"><text:span text:style-name="Strong_20_Emphasis">„Změnit čárové kódy“</text:span></text:span>. <text:line-break/><text:line-break/><draw:frame draw:style-name="media" draw:name="4" text:anchor-type="as-char" draw:z-index="4" svg:width="33.681458333333cm" style:rel-width="100%" svg:height="23.098125cm" style:rel-height="scale"><draw:image xlink:href="Pictures/8051fe3d3a3b21c154f10e7774c3caf4.png" xlink:type="simple" xlink:show="embed" xlink:actuate="onLoad"/></draw:frame> <text:line-break/><text:line-break/></text:p>
        </text:list-item>
        <text:list-item>
          <text:p text:style-name="Numbering_20_1_Content">  Poté zadejte ve vyskakovacím okně nový čárový kód.</text:p>
        </text:list-item>
        <text:list-item>
          <text:p text:style-name="Numbering_20_1_Content_Last"> Změnu čárového kódu dokončíte tlačítkem <text:span text:style-name="Emphasis"><text:span text:style-name="Strong_20_Emphasis">„Potvrdit“</text:span>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zmena_caroveho_kodu</dc:title>
  </office:meta>
</office:document-meta>
</file>