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fe1ea35137747693767ac88f8e801d2.png"/>
  <manifest:file-entry manifest:media-type="image/png" manifest:full-path="Pictures/53caefadb2f0264e73f38972c1d5f5cd.png"/>
  <manifest:file-entry manifest:media-type="image/png" manifest:full-path="Pictures/050647cef5bade89fa0e171e15a2d19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vytvoreni_zaznamu"/><text:bookmark-start text:name="__RefHeading___vytvoreni_noveho_zaznamu_marc_ze_sablony_1"/><text:bookmark-start text:name="vytvoreni_noveho_zaznamu_marc_ze_sablony"/>Vytvoření nového záznamu MARC ze šablony<text:bookmark-end text:name="__RefHeading___vytvoreni_noveho_zaznamu_marc_ze_sablony_1"/><text:bookmark-end text:name="vytvoreni_noveho_zaznamu_marc_ze_sablony"/></text:h>
      <text:p text:style-name="Text_20_body"><text:span text:style-name="Emphasis">Poznámka: Předtím, než vytvoříte nový záznam, doporučujme ujistit se, že záznam již není zpracován v rozumné kvalitě jinou knihovnou - pokud ano, záznam znovu nevytvářejte, ale <text:a xlink:type="simple" xlink:href="https://eg-wiki.osvobozena-knihovna.cz/doku.php/katalogizace:import_zaznamu_z39.50" text:style-name="Internet_20_link" text:visited-style-name="Visited_20_Internet_20_Link">stáhněte jej pomocí Z39.50</text:a>.</text:span></text:p>
      <text:h text:style-name="Heading_20_2" text:outline-level="2"><text:bookmark-start text:name="__RefHeading___vytvoreni_noveho_zaznamu_2"/><text:bookmark-start text:name="vytvoreni_noveho_zaznamu"/>Vytvoření nového záznamu<text:bookmark-end text:name="__RefHeading___vytvoreni_noveho_zaznamu_2"/><text:bookmark-end text:name="vytvoreni_noveho_zaznamu"/></text:h>
      <text:list text:style-name="Numbering_20_1" text:continue-numbering="false">
        <text:list-item>
          <text:p text:style-name="Numbering_20_1_Content_First"> V menu <text:span text:style-name="Emphasis"><text:span text:style-name="Strong_20_Emphasis">Katalogizace</text:span></text:span> zvolte položku <text:span text:style-name="Emphasis"><text:span text:style-name="Strong_20_Emphasis">„Vytvořit nový záznam MARC“</text:span></text:span></text:p>
        </text:list-item>
        <text:list-item>
          <text:p text:style-name="Numbering_20_1_Content"> V rozbalovacím menu vyberte z nabídky vhodnou šablonu (podle typu dokumentu a dalších kritérií) a klikněte na tlačítko <text:span text:style-name="Emphasis"><text:span text:style-name="Strong_20_Emphasis">„Nahrát“</text:span></text:span> <text:line-break/><draw:frame draw:style-name="mediacenter" draw:name="0" text:anchor-type="paragraph" draw:z-index="0" svg:width="20.187708333333cm" style:rel-width="100%" svg:height="11.324166666667cm" style:rel-height="scale"><draw:image xlink:href="Pictures/dfe1ea35137747693767ac88f8e801d2.png" xlink:type="simple" xlink:show="embed" xlink:actuate="onLoad"/></draw:frame> <text:line-break/></text:p>
        </text:list-item>
        <text:list-item>
          <text:p text:style-name="Numbering_20_1_Content_Last"> <text:a xlink:type="simple" xlink:href="https://eg-wiki.osvobozena-knihovna.cz/doku.php/katalogizace:editace_zaznamu_marc" text:style-name="Internet_20_link" text:visited-style-name="Visited_20_Internet_20_Link">Doplňte do polí MARC požadované údaje</text:a> a poté klikněte na tlačítko <text:span text:style-name="Emphasis"><text:span text:style-name="Strong_20_Emphasis">„Vytvořit záznam“</text:span></text:span> <text:line-break/><draw:frame draw:style-name="mediacenter" draw:name="1" text:anchor-type="paragraph" draw:z-index="1" svg:width="23.1775cm" style:rel-width="100%" svg:height="13.943541666667cm" style:rel-height="scale"><draw:image xlink:href="Pictures/53caefadb2f0264e73f38972c1d5f5cd.png" xlink:type="simple" xlink:show="embed" xlink:actuate="onLoad"/></draw:frame></text:p>
        </text:list-item>
      </text:list>
      <text:h text:style-name="Heading_20_2" text:outline-level="2"><text:bookmark-start text:name="__RefHeading___ulozeni_vychozi_sablony_3"/><text:bookmark-start text:name="ulozeni_vychozi_sablony"/>Uložení výchozí šablony<text:bookmark-end text:name="__RefHeading___ulozeni_vychozi_sablony_3"/><text:bookmark-end text:name="ulozeni_vychozi_sablony"/></text:h>
      <text:p text:style-name="Text_20_body">Pokud často používáte jednu šablonu, můžete ji uložit jako výchozí - při vytváření nového záznamu Vám pak systém tutu šablonu přednostně nabídne</text:p>
      <text:list text:style-name="Numbering_20_1" text:continue-numbering="false">
        <text:list-item>
          <text:p text:style-name="Numbering_20_1_Content_First"> V menu <text:span text:style-name="Emphasis"><text:span text:style-name="Strong_20_Emphasis">Katalogizace</text:span></text:span> zvolte položku <text:span text:style-name="Emphasis"><text:span text:style-name="Strong_20_Emphasis">„Vytvořit nový záznam MARC“</text:span></text:span> (stejně jako při vytváření nového záznamu)</text:p>
        </text:list-item>
        <text:list-item>
          <text:p text:style-name="Numbering_20_1_Content_Last"> V rozbalovacím menu vyberte požadovanou šablonu a klikněte na tlačítko <text:span text:style-name="Emphasis"><text:span text:style-name="Strong_20_Emphasis">„Nastavit jako výchozí pro pracovní stanici“</text:span></text:span> \\<draw:frame draw:style-name="mediacenter" draw:name="2" text:anchor-type="paragraph" draw:z-index="2" svg:width="19.235208333333cm" style:rel-width="100%" svg:height="2.6722916666667cm" style:rel-height="scale"><draw:image xlink:href="Pictures/050647cef5bade89fa0e171e15a2d194.png" xlink:type="simple" xlink:show="embed" xlink:actuate="onLoad"/></draw:frame> 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vytvoreni_zaznamu</dc:title>
  </office:meta>
</office:document-meta>
</file>