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873e5993bf026a50b31afb5c4638ed.png"/>
  <manifest:file-entry manifest:media-type="image/png" manifest:full-path="Pictures/344cebe2b09d555cd1dd2aed1183bff7.png"/>
  <manifest:file-entry manifest:media-type="image/png" manifest:full-path="Pictures/7c8b6d8a17864fb4e12c555e192a38c7.png"/>
  <manifest:file-entry manifest:media-type="image/png" manifest:full-path="Pictures/d84e01bf1e54ff19ad652e344ac4831e.png"/>
  <manifest:file-entry manifest:media-type="image/png" manifest:full-path="Pictures/1df178ac229116c1252a3349039021ef.png"/>
  <manifest:file-entry manifest:media-type="image/png" manifest:full-path="Pictures/7dc66c0994f5dcbe067e8fdbdc7bea37.png"/>
  <manifest:file-entry manifest:media-type="image/png" manifest:full-path="Pictures/6de3e566f4986162344039ff905fdc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vytvoreni_noveho_zaznamu_marc"/><text:bookmark-start text:name="__RefHeading___vytvoreni_noveho_zaznamu_marc_ze_sablony_1"/><text:bookmark-start text:name="vytvoreni_noveho_zaznamu_marc_ze_sablony"/>Vytvoření nového záznamu MARC ze šablony<text:bookmark-end text:name="__RefHeading___vytvoreni_noveho_zaznamu_marc_ze_sablony_1"/><text:bookmark-end text:name="vytvoreni_noveho_zaznamu_marc_ze_sablony"/></text:h>
      <text:p text:style-name="Text_20_body"><text:span text:style-name="Emphasis">Poznámka: Předtím, než vytvoříte nový záznam, doporučujme ujistit se, že záznam již není zpracován v rozumné kvalitě jinou knihovnou - pokud ano, záznam znovu nevytvářejte, ale stáhněte jej pomocí Z39.50.</text:span></text:p>
      <text:h text:style-name="Heading_20_2" text:outline-level="2"><text:bookmark-start text:name="__RefHeading___vytvoreni_noveho_zaznamu_2"/><text:bookmark-start text:name="vytvoreni_noveho_zaznamu"/>Vytvoření nového záznamu<text:bookmark-end text:name="__RefHeading___vytvoreni_noveho_zaznamu_2"/><text:bookmark-end text:name="vytvoreni_noveho_zaznamu"/></text:h>
      <text:list text:style-name="Numbering_20_1" text:continue-numbering="false">
        <text:list-item>
          <text:p text:style-name="Numbering_20_1_Content_First"> V menu Katalogizace zvolte položku <text:span text:style-name="Emphasis"><text:span text:style-name="Strong_20_Emphasis">„Vytvořit nový záznam MARC“</text:span></text:span> <text:line-break/><text:line-break/><draw:frame draw:style-name="media" draw:name="0" text:anchor-type="as-char" draw:z-index="0" svg:width="22.568958333333cm" style:rel-width="100%" svg:height="15.689791666667cm" style:rel-height="scale"><draw:image xlink:href="Pictures/1a873e5993bf026a50b31afb5c4638ed.png" xlink:type="simple" xlink:show="embed" xlink:actuate="onLoad"/></draw:frame></text:p>
        </text:list-item>
        <text:list-item>
          <text:p text:style-name="Numbering_20_1_Content"> V rozbalovacím menu vyberte z nabídky vhodnou šablonu (podle typu dokumentu a dalších kritérií) a klikněte na tlačítko <text:span text:style-name="Strong_20_Emphasis"><text:span text:style-name="Emphasis">„Nahrát“</text:span></text:span>  <text:line-break/><text:line-break/><draw:frame draw:style-name="mediacenter" draw:name="1" text:anchor-type="paragraph" draw:z-index="1" svg:width="18.176875cm" style:rel-width="100%" svg:height="11.244791666667cm" style:rel-height="scale"><draw:image xlink:href="Pictures/344cebe2b09d555cd1dd2aed1183bff7.png" xlink:type="simple" xlink:show="embed" xlink:actuate="onLoad"/></draw:frame> <text:line-break/><text:line-break/>Ve výchozím nastavení se zobrazí pole MARC s podpoli zobrazenými vedle sebe(viz obrázek): <text:line-break/><text:line-break/><draw:frame draw:style-name="medialeft" draw:name="2" text:anchor-type="paragraph" draw:z-index="2" svg:width="30.215416666667cm" style:rel-width="100%" svg:height="22.119166666667cm" style:rel-height="scale"><draw:image xlink:href="Pictures/7c8b6d8a17864fb4e12c555e192a38c7.png" xlink:type="simple" xlink:show="embed" xlink:actuate="onLoad"/></draw:frame> <text:line-break/><text:line-break/>Podpole lze však zobrazit také pod sebou (viz obrázek): <text:line-break/><text:line-break/><draw:frame draw:style-name="mediacenter" draw:name="3" text:anchor-type="paragraph" draw:z-index="3" svg:width="31.035625cm" style:rel-width="100%" svg:height="23.838958333333cm" style:rel-height="scale"><draw:image xlink:href="Pictures/d84e01bf1e54ff19ad652e344ac4831e.png" xlink:type="simple" xlink:show="embed" xlink:actuate="onLoad"/></draw:frame> <text:line-break/><text:line-break/>Pro možnost textové editace MARC (například když je potřeba přidat, smazat, nebo kopírovat více polí a podpolí najednou, je určena volba <text:span text:style-name="Emphasis"><text:span text:style-name="Strong_20_Emphasis">„Textová editace MARCu“</text:span></text:span>, kdy se zobrazí záznam MARC v textové podobě (viz obrázek): <text:line-break/><text:line-break/><draw:frame draw:style-name="mediacenter" draw:name="4" text:anchor-type="paragraph" draw:z-index="4" svg:width="19.870208333333cm" style:rel-width="100%" svg:height="15.531041666667cm" style:rel-height="scale"><draw:image xlink:href="Pictures/1df178ac229116c1252a3349039021ef.png" xlink:type="simple" xlink:show="embed" xlink:actuate="onLoad"/></draw:frame> <text:line-break/><text:line-break/></text:p>
        </text:list-item>
        <text:list-item>
          <text:p text:style-name="Numbering_20_1_Content_Last"> Doplňte do polí MARC požadované údaje a poté klikněte na tlačítko <text:span text:style-name="Strong_20_Emphasis"><text:span text:style-name="Emphasis">„Vytvořit záznam“</text:span></text:span>. Pokud uložení úspěšně proběhlo, v pravém dolním rohu se na chvíli zobrazí zelený obdélníček s informací, že záznam byl vytvořen (viz obrázek)<draw:frame draw:style-name="media" draw:name="5" text:anchor-type="as-char" draw:z-index="5" svg:width="36.115625cm" style:rel-width="100%" svg:height="21.034375cm" style:rel-height="scale"><draw:image xlink:href="Pictures/7dc66c0994f5dcbe067e8fdbdc7bea37.png" xlink:type="simple" xlink:show="embed" xlink:actuate="onLoad"/></draw:frame>. </text:p>
        </text:list-item>
      </text:list>
      <text:h text:style-name="Heading_20_3" text:outline-level="3"><text:bookmark-start text:name="__RefHeading___ulozeni_vychozi_sablony_3"/><text:bookmark-start text:name="ulozeni_vychozi_sablony"/>Uložení výchozí šablony<text:bookmark-end text:name="__RefHeading___ulozeni_vychozi_sablony_3"/><text:bookmark-end text:name="ulozeni_vychozi_sablony"/></text:h>
      <text:p text:style-name="Text_20_body">Pokud často používáte jednu šablonu, můžete ji uložit jako výchozí - při vytváření nového záznamu Vám pak systém tutu šablonu přednostně nabídne</text:p>
      <text:p text:style-name="Text_20_body">1. V menu Katalogizace zvolte položku <text:span text:style-name="Strong_20_Emphasis"><text:span text:style-name="Emphasis">„Vytvořit nový záznam MARC“</text:span></text:span> (stejně jako při vytváření nového záznamu)</text:p>
      <text:p text:style-name="Text_20_body">2. V rozbalovacím menu vyberte požadovanou šablonu a klikněte na tlačítko <text:span text:style-name="Strong_20_Emphasis"><text:span text:style-name="Emphasis">„Nastavit jako výchozí pro pracovní stanici“</text:span></text:span>
<draw:frame draw:style-name="mediacenter" draw:name="6" text:anchor-type="paragraph" draw:z-index="6" svg:width="24.024166666667cm" style:rel-width="100%" svg:height="9.7895833333333cm" style:rel-height="scale"><draw:image xlink:href="Pictures/6de3e566f4986162344039ff905fdcd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vytvoreni_noveho_zaznamu_marc</dc:title>
  </office:meta>
</office:document-meta>
</file>