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61be57649f61a6df080f384ea0b6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uprava_exemplare"/><text:bookmark-start text:name="__RefHeading___uprava_vlastnosti_exemplare_1"/><text:bookmark-start text:name="uprava_vlastnosti_exemplare"/>Úprava vlastností exempláře<text:bookmark-end text:name="__RefHeading___uprava_vlastnosti_exemplare_1"/><text:bookmark-end text:name="uprava_vlastnosti_exemplare"/></text:h>
      <text:p text:style-name="Text_20_body">Do editoru exemplářů je možné vstoupit několika způsoby:</text:p>
      <text:list text:style-name="List_20_1" text:continue-numbering="false">
        <text:list-item>
          <text:p text:style-name="List_20_1_Content_First"> Z rozhraní pro status exempláře</text:p>
        </text:list-item>
        <text:list-item>
          <text:p text:style-name="List_20_1_Content"> Z rozhraní pro správu exemplářů</text:p>
        </text:list-item>
        <text:list-item>
          <text:p text:style-name="List_20_1_Content_Last"> Ze záznamu v katalogu kliknutím na odkaz <text:span text:style-name="Emphasis"><text:span text:style-name="Strong_20_Emphasis">„upravit“</text:span></text:span> u příslušného exempláře</text:p>
        </text:list-item>
      </text:list>
      <text:h text:style-name="Heading_20_1" text:outline-level="1"><text:bookmark-start text:name="__RefHeading___uprava_exemplare_v_rozhrani_pro_status_exemplare_2"/><text:bookmark-start text:name="uprava_exemplare_v_rozhrani_pro_status_exemplare"/>Úprava exempláře v rozhraní pro status exempláře<text:bookmark-end text:name="__RefHeading___uprava_exemplare_v_rozhrani_pro_status_exemplare_2"/><text:bookmark-end text:name="uprava_exemplare_v_rozhrani_pro_status_exemplare"/></text:h>
      <text:list text:style-name="Numbering_20_1" text:continue-numbering="false">
        <text:list-item>
          <text:p text:style-name="Numbering_20_1_Content_First"> V hlavním menu na zelené liště klikněte na položku <text:span text:style-name="Emphasis"><text:span text:style-name="Strong_20_Emphasis">„Hledat“</text:span></text:span> a poté zvolte z nabídky <text:span text:style-name="Emphasis"><text:span text:style-name="Strong_20_Emphasis">„Vyhledat jednotku podle čárového kódu“</text:span></text:span>.</text:p>
        </text:list-item>
        <text:list-item>
          <text:p text:style-name="Numbering_20_1_Content"> Otevře se  rozhraní pro Status exempláře. Zde  načtěte čárový kód exempláře (případně čárové kódy více exemplářů najednou)</text:p>
        </text:list-item>
        <text:list-item>
          <text:p text:style-name="Numbering_20_1_Content"> Označte exemplář, případně všechny exempláře, které chcete upravit zaškrtnutím pole pro výběr řádku.</text:p>
        </text:list-item>
        <text:list-item>
          <text:p text:style-name="Numbering_20_1_Content"> Klikněte na tlačítko <text:span text:style-name="Emphasis"><text:span text:style-name="Strong_20_Emphasis">„Akce“</text:span></text:span> a Z nabídky vyberte v sekci <text:span text:style-name="Emphasis"><text:span text:style-name="Strong_20_Emphasis">„Upravit“</text:span></text:span> položku <text:span text:style-name="Emphasis"><text:span text:style-name="Strong_20_Emphasis">„Exempláře“</text:span></text:span> (viz obrázek) <text:line-break/><draw:frame draw:style-name="media" draw:name="0" text:anchor-type="as-char" draw:z-index="0" svg:width="49.873958333333cm" style:rel-width="100%" svg:height="24.526875cm" style:rel-height="scale"><draw:image xlink:href="Pictures/d861be57649f61a6df080f384ea0b6d6.png" xlink:type="simple" xlink:show="embed" xlink:actuate="onLoad"/></draw:frame> <text:line-break/></text:p>
        </text:list-item>
        <text:list-item>
          <text:p text:style-name="Numbering_20_1_Content"> Poté, co se otevře tabulka pro úpravu vlastností exempláře, upravte potřebné vlastnosti exempláře</text:p>
        </text:list-item>
        <text:list-item>
          <text:p text:style-name="Numbering_20_1_Content_Last"> Uložte vlastnosti exempláře kliknutím na tlačítko <text:span text:style-name="Emphasis"><text:span text:style-name="Strong_20_Emphasis">„Uložit a zavřít“</text:span></text:span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uprava_exemplare</dc:title>
  </office:meta>
</office:document-meta>
</file>