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faf862b953be990a792a9db86bfa974.jpg"/>
  <manifest:file-entry manifest:media-type="image/jpeg" manifest:full-path="Pictures/a31f54e3a06b3fa49adf05f3c4c13c4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souborny_katalog_cr"/><text:bookmark-start text:name="__RefHeading___souborny_katalog_cr_1"/><text:bookmark-start text:name="souborny_katalog_cr"/>Souborný katalog ČR<text:bookmark-end text:name="__RefHeading___souborny_katalog_cr_1"/><text:bookmark-end text:name="souborny_katalog_cr"/></text:h>
      <text:p text:style-name="Text_20_body">Tato stránka obsahuje informace o importu záznamů do Souborného katalogu ČR pomocí FTP. V současné době jsou již záznamy do Souborného katalogu sklízeny pomocí protokolu OAI-PMH.</text:p>
      <text:h text:style-name="Heading_20_2" text:outline-level="2"><text:bookmark-start text:name="__RefHeading___mozny_postup_pri_exportu_zaznamu_z_evergreenu_do_souborneho_katalogu_cr_2"/><text:bookmark-start text:name="mozny_postup_pri_exportu_zaznamu_z_evergreenu_do_souborneho_katalogu_cr"/>Možný postup při exportu záznamů z Evergreenu do Souborného katalogu ČR<text:bookmark-end text:name="__RefHeading___mozny_postup_pri_exportu_zaznamu_z_evergreenu_do_souborneho_katalogu_cr_2"/><text:bookmark-end text:name="mozny_postup_pri_exportu_zaznamu_z_evergreenu_do_souborneho_katalogu_cr"/></text:h>
      <text:p text:style-name="Text_20_body">Popsaný postup je využíván v Knihovně Jabok. Protože při našich pracovních postupech  stahujeme do databáze záznamy dokumentů k objednání a tyto záznamy upravujeme až při příjmu dokumentu (tj. máme v databázi i záznamy, u kterých nebylo dokončeno zpracování), pro jednoznačnou identifikaci hotových záznamů využíváme nástroj pro práci se <text:a xlink:type="simple" xlink:href="https://eg-wiki.osvobozena-knihovna.cz/doku.php/katalogizace:skupiny_zaznamu" text:style-name="Internet_20_link" text:visited-style-name="Visited_20_Internet_20_Link">skupinami záznamů</text:a>. </text:p>
      <text:p text:style-name="Text_20_body">Shrnutí postupu:</text:p>
      <text:list text:style-name="List_20_1" text:continue-numbering="false">
        <text:list-item>
          <text:p text:style-name="List_20_1_Content_First"> Jakmile je zpracování bibliografického záznamu definitivně ukončeno, knihovnice jej uloží do příslušné skupiny záznamů. </text:p>
        </text:list-item>
        <text:list-item>
          <text:p text:style-name="List_20_1_Content"> Skupiny pojmenováváme podle měsíce, ve kterém bylo zpracování záznamu dokončeno.</text:p>
        </text:list-item>
        <text:list-item>
          <text:p text:style-name="List_20_1_Content"> Pokud záznamy vytváří více různých pracovníků, každý z nich vytvoří v příslušném měsíci svou vlastní skupinu nově zpracovaných záznamů. </text:p>
        </text:list-item>
        <text:list-item>
          <text:p text:style-name="List_20_1_Content"> Ten, kdo export do souborného katalogu připravuje, vytvoří novou skupinu a do ní ze skupin příslušných pracovníků zkopíruje záznamy. Načíst cizí skupiny je možné pomocí čísla skupiny (číslo si zaměstnanci mohou sdělit mezi sebou, je také možné vygenerovat zprávu s názvy a čísly skupin). </text:p>
        </text:list-item>
        <text:list-item>
          <text:p text:style-name="List_20_1_Content_Last"> Poté jsou záznamy ze sloučené skupiny vyexportovány do souboru. Ten je ještě poté nutné upravit  (odstranění nežádoucích polí, kontrola duplicit apod.), např. pomocí programu <text:a xlink:type="simple" xlink:href="http://marcedit.reeset.net/downloads" text:style-name="Internet_20_link" text:visited-style-name="Visited_20_Internet_20_Link"> MarcEdit </text:a>, případně s využitím automatizovaných skriptů (viz <text:a xlink:type="simple" xlink:href="https://eg-wiki.osvobozena-knihovna.cz/doku.php/knihovna_jabok:prispivani_do_skc" text:style-name="Internet_20_link" text:visited-style-name="Visited_20_Internet_20_Link">např. skripty</text:a> na stránce s interní dokumentací Knihovny Jabok).</text:p>
        </text:list-item>
      </text:list>
      <text:h text:style-name="Heading_20_3" text:outline-level="3"><text:bookmark-start text:name="__RefHeading___export_zaznamu_do_formatu_marc_3"/><text:bookmark-start text:name="export_zaznamu_do_formatu_marc"/>Export záznamů do formátu MARC:<text:bookmark-end text:name="__RefHeading___export_zaznamu_do_formatu_marc_3"/><text:bookmark-end text:name="export_zaznamu_do_formatu_marc"/></text:h>
      <text:list text:style-name="List_20_1" text:continue-numbering="false">
        <text:list-item>
          <text:p text:style-name="List_20_1_Content_First"> V menu Editace zvolte položku <text:span text:style-name="Emphasis"><text:span text:style-name="Strong_20_Emphasis">Skupiny záznamů</text:span></text:span></text:p>
        </text:list-item>
        <text:list-item>
          <text:p text:style-name="List_20_1_Content"> Otevřete požadovanou skupinu záznamů <text:span text:style-name="Emphasis">Pozn.: Skupiny záznamů je možné mezi pracovníky knihovny sdílet pomocí čísla skupiny, viz výše.</text:span></text:p>
        </text:list-item>
        <text:list-item>
          <text:p text:style-name="List_20_1_Content"> V dolní liště s tlačítky pro výběr akcí zvolte <text:span text:style-name="Emphasis"><text:span text:style-name="Strong_20_Emphasis">„Exportovat všechny záznamy“</text:span></text:span>. </text:p>
        </text:list-item>
        <text:list-item>
          <text:p text:style-name="List_20_1_Content"> Z nabídky formátů zvolit „MARC21“</text:p>
        </text:list-item>
        <text:list-item>
          <text:p text:style-name="List_20_1_Content_Last"> Soubor uložte jako typ souboru mrc (ISO) (připište příponu .mrc)</text:p>
        </text:list-item>
      </text:list>
      <text:h text:style-name="Heading_20_3" text:outline-level="3"><text:bookmark-start text:name="__RefHeading___zpracovani_exportovanych_zaznamu_v_programu_marcedit_4"/><text:bookmark-start text:name="zpracovani_exportovanych_zaznamu_v_programu_marcedit"/>Zpracování exportovaných záznamů v programu MarcEdit<text:bookmark-end text:name="__RefHeading___zpracovani_exportovanych_zaznamu_v_programu_marcedit_4"/><text:bookmark-end text:name="zpracovani_exportovanych_zaznamu_v_programu_marcedit"/></text:h>
      <text:list text:style-name="List_20_1" text:continue-numbering="false">
        <text:list-item>
          <text:p text:style-name="List_20_1_Content_First"> Otevřete program MarcEdit a v nabídce zvolte <text:span text:style-name="Emphasis"><text:span text:style-name="Strong_20_Emphasis">Marc editor</text:span></text:span></text:p>
        </text:list-item>
        <text:list-item>
          <text:p text:style-name="List_20_1_Content_Last"> Otevřete soubor s exportovanými záznamy</text:p>
        </text:list-item>
      </text:list>
      <text:h text:style-name="Heading_20_4" text:outline-level="4"><text:bookmark-start text:name="__RefHeading___odebrani_nezadoucich_poli_ze_souboru_pro_import_do_skc_5"/><text:bookmark-start text:name="odebrani_nezadoucich_poli_ze_souboru_pro_import_do_skc"/>Odebrání nežádoucích polí ze souboru pro import do SKC<text:bookmark-end text:name="__RefHeading___odebrani_nezadoucich_poli_ze_souboru_pro_import_do_skc_5"/><text:bookmark-end text:name="odebrani_nezadoucich_poli_ze_souboru_pro_import_do_skc"/></text:h>
      <text:p text:style-name="Text_20_body">Z evergreenových záznamů <text:span text:style-name="Strong_20_Emphasis">je nutné odstranit pole 901</text:span>, které obsahuje systémová čísla Evergreenu. </text:p>
      <text:p text:style-name="Text_20_body">Je možné odstranit libovolná další pole (např. v Knihovně Jabok odstraňujeme nestandardní pole 694 a pole 990, které používáme pro interní identifikaci záznamů, které byly vytvořeny neknihovníkem a je nutné zkontrolovat jejich správnost).</text:p>
      <text:p text:style-name="Text_20_body">Postup při odstranění polí:</text:p>
      <text:list text:style-name="List_20_1" text:continue-numbering="false">
        <text:list-item>
          <text:p text:style-name="List_20_1_Content_First"> Z menu <text:span text:style-name="Emphasis"><text:span text:style-name="Strong_20_Emphasis">Tools</text:span></text:span> zvolte <text:span text:style-name="Emphasis"><text:span text:style-name="Strong_20_Emphasis">Add/Delete Fields</text:span></text:span></text:p>
        </text:list-item>
        <text:list-item>
          <text:p text:style-name="List_20_1_Content"> Z nabídky vlevo zvolte položku <text:span text:style-name="Emphasis"><text:span text:style-name="Strong_20_Emphasis">Add/Delete field</text:span></text:span></text:p>
        </text:list-item>
        <text:list-item>
          <text:p text:style-name="List_20_1_Content"> Do pole <text:span text:style-name="Emphasis"><text:span text:style-name="Strong_20_Emphasis">Field</text:span></text:span> napište číslo pole, které chcete odstranit  </text:p>
        </text:list-item>
        <text:list-item>
          <text:p text:style-name="List_20_1_Content_Last"> Klikněte na <text:span text:style-name="Emphasis"><text:span text:style-name="Strong_20_Emphasis">Delete field</text:span></text:span> <text:line-break/><draw:frame draw:style-name="media" draw:name="0" text:anchor-type="as-char" draw:z-index="0" svg:width="19.235208333333cm" style:rel-width="100%" svg:height="8.5725cm" style:rel-height="scale"><draw:image xlink:href="Pictures/efaf862b953be990a792a9db86bfa974.jpg" xlink:type="simple" xlink:show="embed" xlink:actuate="onLoad"/></draw:frame></text:p>
        </text:list-item>
      </text:list>
      <text:h text:style-name="Heading_20_4" text:outline-level="4"><text:bookmark-start text:name="__RefHeading___odstraneni_pripadnych_duplicitnich_zaznamu_na_zaklade_cisla_zaznamu_6"/><text:bookmark-start text:name="odstraneni_pripadnych_duplicitnich_zaznamu_na_zaklade_cisla_zaznamu"/>Odstranění případných duplicitních záznamů na základě čísla záznamu<text:bookmark-end text:name="__RefHeading___odstraneni_pripadnych_duplicitnich_zaznamu_na_zaklade_cisla_zaznamu_6"/><text:bookmark-end text:name="odstraneni_pripadnych_duplicitnich_zaznamu_na_zaklade_cisla_zaznamu"/></text:h>
      <text:list text:style-name="List_20_1" text:continue-numbering="false">
        <text:list-item>
          <text:p text:style-name="List_20_1_Content_First"> Z menu <text:span text:style-name="Emphasis"><text:span text:style-name="Strong_20_Emphasis">Tools</text:span></text:span> zvolte <text:span text:style-name="Emphasis"><text:span text:style-name="Strong_20_Emphasis">Record deduplication</text:span></text:span></text:p>
        </text:list-item>
        <text:list-item>
          <text:p text:style-name="List_20_1_Content"> V položce <text:span text:style-name="Emphasis"><text:span text:style-name="Strong_20_Emphasis">„Control Field“</text:span></text:span> vyberte z rozbalovacího menu hodnotu <text:span text:style-name="Emphasis"><text:span text:style-name="Strong_20_Emphasis">„Field/Subfield“</text:span></text:span> a do pole doplňte „001“ </text:p>
        </text:list-item>
        <text:list-item>
          <text:p text:style-name="List_20_1_Content"> U  <text:span text:style-name="Emphasis"><text:span text:style-name="Strong_20_Emphasis">„Options“</text:span></text:span> zvolte „Remove duplicate items </text:p>
        </text:list-item>
        <text:list-item>
          <text:p text:style-name="List_20_1_Content"> Klikněte na tlačítko <text:span text:style-name="Emphasis"><text:span text:style-name="Strong_20_Emphasis">„Process“</text:span></text:span> </text:p>
        </text:list-item>
        <text:list-item>
          <text:p text:style-name="List_20_1_Content_Last"> Poté soubor uložte <text:line-break/><draw:frame draw:style-name="media" draw:name="1" text:anchor-type="as-char" draw:z-index="1" svg:width="10.689166666667cm" svg:height="10.980208333333cm"><draw:image xlink:href="Pictures/a31f54e3a06b3fa49adf05f3c4c13c49.jpg" xlink:type="simple" xlink:show="embed" xlink:actuate="onLoad"/></draw:frame></text:p>
        </text:list-item>
      </text:list>
      <text:p text:style-name="Text_20_body">Stejným způsobem je možné provádět deduplikaci záznamů na základě dalšíc polí (ISBN) apod.</text:p>
      <text:h text:style-name="Heading_20_2" text:outline-level="2"><text:bookmark-start text:name="__RefHeading___informace_o_prispivani_do_souborneho_katalogu_7"/><text:bookmark-start text:name="informace_o_prispivani_do_souborneho_katalogu"/>Informace o přispívání do souborného katalogu<text:bookmark-end text:name="__RefHeading___informace_o_prispivani_do_souborneho_katalogu_7"/><text:bookmark-end text:name="informace_o_prispivani_do_souborneho_katalogu"/></text:h>
      <text:p text:style-name="Text_20_body">Obecné informace o přispívání do Souborného katalogu jsou k dispozici na stránkách <text:a xlink:type="simple" xlink:href="http://www.caslin.cz/spoluprace" text:style-name="Internet_20_link" text:visited-style-name="Visited_20_Internet_20_Link"> Souborného katalogu ČR </text:a></text:p>
      <text:h text:style-name="Heading_20_2" text:outline-level="2"><text:bookmark-start text:name="__RefHeading___vypis_id_zaznamu_zaslanych_knihovnou_do_souborneho_katalogu_8"/><text:bookmark-start text:name="vypis_id_zaznamu_zaslanych_knihovnou_do_souborneho_katalogu"/>Výpis ID záznamů zaslaných knihovnou do souborného katalogu<text:bookmark-end text:name="__RefHeading___vypis_id_zaznamu_zaslanych_knihovnou_do_souborneho_katalogu_8"/><text:bookmark-end text:name="vypis_id_zaznamu_zaslanych_knihovnou_do_souborneho_katalogu"/></text:h>
      <text:p text:style-name="Text_20_body">Pro kontrolu, které záznamy už knihovna má v souborném katalogu, je možné použít awk skript, který využívá Knnihovna Jabok pro vypís ID záznamů uvedené v souborném katalogu v poli 910 z výstupu exportu záznamů v sekvenčním formátu ALEPHU (v poli 910 $x je uveden údaj, z pole 001 v lokálním katalogu knihovny).</text:p>
      <text:h text:style-name="Heading_20_3" text:outline-level="3"><text:bookmark-start text:name="__RefHeading___ziskani_vypisu_zaznamu_zaslanych_do_sk_9"/><text:bookmark-start text:name="ziskani_vypisu_zaznamu_zaslanych_do_sk"/>Získání výpisu záznamů zaslaných do SK<text:bookmark-end text:name="__RefHeading___ziskani_vypisu_zaznamu_zaslanych_do_sk_9"/><text:bookmark-end text:name="ziskani_vypisu_zaznamu_zaslanych_do_sk"/></text:h>
      <text:p text:style-name="Text_20_body">Návod pro získání souboru v ALEPH sekvenčním formátu viz 
<text:a xlink:type="simple" xlink:href="https://eg-wiki.osvobozena-knihovna.cz/doku.php/katalogizace:identifikacni_cisla_vsech_zaznamu_zaslanych_do_skcr.pdf" text:style-name="Internet_20_link" text:visited-style-name="Visited_20_Internet_20_Link"> Identifikační čísla zapsaná do souborného katalogu</text:a></text:p>
      <text:h text:style-name="Heading_20_3" text:outline-level="3"><text:bookmark-start text:name="__RefHeading___awk_skript_pro_zpracovani_vystupu_z_exportu_10"/><text:bookmark-start text:name="awk_skript_pro_zpracovani_vystupu_z_exportu"/>AWK skript pro zpracování výstupu z exportu<text:bookmark-end text:name="__RefHeading___awk_skript_pro_zpracovani_vystupu_z_exportu_10"/><text:bookmark-end text:name="awk_skript_pro_zpracovani_vystupu_z_exportu"/></text:h>
      <text:p text:style-name="Preformatted_20_Text">awk '$2~/910/{split($4,a,/\$\$/);print substr(a[3],2)}' sigla_m.dat | sort -n &gt; vysledek.txt</text:p>
      <text:p text:style-name="Text_20_body">Místo „sigla_m.dat“ doplňte název souboru s výstupem exportu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souborny_katalog_cr</dc:title>
  </office:meta>
</office:document-meta>
</file>