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fd1807f437b0fb4eedb06ad405c2e0a.jpg"/>
  <manifest:file-entry manifest:media-type="image/jpeg" manifest:full-path="Pictures/a2d36ee9364782362ad9ad584fe90e85.jpg"/>
  <manifest:file-entry manifest:media-type="image/jpeg" manifest:full-path="Pictures/caf75f598b8c0543aabe596f63caff6a.jpg"/>
  <manifest:file-entry manifest:media-type="image/jpeg" manifest:full-path="Pictures/89509cc3bf2d4e3e46de234c089f45b7.jpg"/>
  <manifest:file-entry manifest:media-type="image/jpeg" manifest:full-path="Pictures/46944f316babe604fd61046477fafe82.jpg"/>
  <manifest:file-entry manifest:media-type="image/jpeg" manifest:full-path="Pictures/c8eb76ef51806fe47b19e1c9f8f6fc5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slouceni_zaznamu_xul"/><text:bookmark-start text:name="__RefHeading___slouceni_zaznamu_stary_klient_1"/><text:bookmark-start text:name="slouceni_zaznamu_stary_klient"/>Sloučení záznamů (starý klient)<text:bookmark-end text:name="__RefHeading___slouceni_zaznamu_stary_klient_1"/><text:bookmark-end text:name="slouceni_zaznamu_stary_klient"/></text:h>
      <text:p text:style-name="Text_20_body">Sloučení (spojení) více záznamů je možné provést  s využitím „<text:a xlink:type="simple" xlink:href="https://eg-wiki.osvobozena-knihovna.cz/doku.php/katalogizace:skupiny_zaznamu" text:style-name="Internet_20_link" text:visited-style-name="Visited_20_Internet_20_Link">Skupin záznamů</text:a>“.</text:p>
      <text:h text:style-name="Heading_20_2" text:outline-level="2"><text:bookmark-start text:name="__RefHeading___pridani_do_skupiny_2"/><text:bookmark-start text:name="pridani_do_skupiny"/>Přidání do skupiny<text:bookmark-end text:name="__RefHeading___pridani_do_skupiny_2"/><text:bookmark-end text:name="pridani_do_skupiny"/></text:h>
      <text:list text:style-name="Numbering_20_1" text:continue-numbering="false">
        <text:list-item>
          <text:p text:style-name="Numbering_20_1_Content_First"> V katalogu najděte záznam, který chcete sloučit.</text:p>
        </text:list-item>
        <text:list-item>
          <text:p text:style-name="Numbering_20_1_Content"> Kliněte na tlačítko <text:span text:style-name="Emphasis"><text:span text:style-name="Strong_20_Emphasis">„Akce pro tento záznam“</text:span></text:span> a zvolte <text:span text:style-name="Emphasis"><text:span text:style-name="Strong_20_Emphasis">„Přidat do skupiny“</text:span></text:span>.</text:p>
        </text:list-item>
        <text:list-item>
          <text:p text:style-name="Numbering_20_1_Content"> Ve vyskakovacím okně zvolte požadovanou skupinu a  klikněte na tlačítko  <text:span text:style-name="Emphasis"><text:span text:style-name="Strong_20_Emphasis">„Přidat do vybrané skupiny“</text:span></text:span>. <text:line-break/><draw:frame draw:style-name="media" draw:name="0" text:anchor-type="as-char" draw:z-index="0" svg:width="11.959166666667cm" svg:height="8.4666666666667cm"><draw:image xlink:href="Pictures/3fd1807f437b0fb4eedb06ad405c2e0a.jpg" xlink:type="simple" xlink:show="embed" xlink:actuate="onLoad"/></draw:frame></text:p>
        </text:list-item>
        <text:list-item>
          <text:p text:style-name="Numbering_20_1_Content"> Stejným způsobem přiddejte do skupiny i druhý (případně i další záznam), který chcete sloučit. </text:p>
        </text:list-item>
        <text:list-item>
          <text:p text:style-name="Numbering_20_1_Content_Last"> Pokud skupina ještě neexistuje, kliněte na tlačítko <text:span text:style-name="Emphasis"><text:span text:style-name="Strong_20_Emphasis">„Přidat do nové skupiny“</text:span></text:span>  a poté zadajte název skupiny (při slučování záznamů doporučujeme pojmenovat skupinu podle zkráceného názvu dokumentu).  <text:line-break/><draw:frame draw:style-name="media" draw:name="1" text:anchor-type="as-char" draw:z-index="1" svg:width="11.932708333333cm" svg:height="8.255cm"><draw:image xlink:href="Pictures/a2d36ee9364782362ad9ad584fe90e85.jpg" xlink:type="simple" xlink:show="embed" xlink:actuate="onLoad"/></draw:frame> <text:line-break/></text:p>
        </text:list-item>
      </text:list>
      <text:h text:style-name="Heading_20_2" text:outline-level="2"><text:bookmark-start text:name="__RefHeading___slouceni_zaznamu_3"/><text:bookmark-start text:name="slouceni_zaznamu"/>Sloučení záznamů<text:bookmark-end text:name="__RefHeading___slouceni_zaznamu_3"/><text:bookmark-end text:name="slouceni_zaznamu"/></text:h>
      <text:list text:style-name="Numbering_20_1" text:continue-numbering="false">
        <text:list-item>
          <text:p text:style-name="Numbering_20_1_Content_First"> Otevřte nový panel nebo okno a z nabídky vstupního portálu vyberte pložku <text:span text:style-name="Emphasis"><text:span text:style-name="Strong_20_Emphasis">„Skupiny záznamů“</text:span></text:span> (alternativně můžete z Menu vybrat  z menu <text:span text:style-name="Emphasis"><text:span text:style-name="Strong_20_Emphasis">„Editace“</text:span></text:span> →  <text:span text:style-name="Emphasis"><text:span text:style-name="Strong_20_Emphasis">„Skupiny záznamů“</text:span></text:span> ).</text:p>
        </text:list-item>
        <text:list-item>
          <text:p text:style-name="Numbering_20_1_Content"> Z rozbalovacího menu vlevo nahoře vyberte požadovanou skupinu. Zobrazí se seznam záznamů přidaných do dané skupiny.</text:p>
        </text:list-item>
        <text:list-item>
          <text:p text:style-name="Numbering_20_1_Content"> Na dolní liště klikněte na tlačítko  <text:span text:style-name="Emphasis"><text:span text:style-name="Strong_20_Emphasis">„Sloučit všechny záznamy“</text:span></text:span>.  <text:line-break/><draw:frame draw:style-name="media" draw:name="2" text:anchor-type="as-char" draw:z-index="2" svg:width="27.357916666667cm" style:rel-width="100%" svg:height="13.573125cm" style:rel-height="scale"><draw:image xlink:href="Pictures/caf75f598b8c0543aabe596f63caff6a.jpg" xlink:type="simple" xlink:show="embed" xlink:actuate="onLoad"/></draw:frame>  <text:line-break/>Zobrazí se dva panely (případně více, podle toho, kolik záznamů je vybráno pro sloučení). </text:p>
        </text:list-item>
        <text:list-item>
          <text:p text:style-name="Numbering_20_1_Content"> U záznamu, který chcete ponechat v katalogu zaškrtnět  volbu <text:span text:style-name="Emphasis"><text:span text:style-name="Strong_20_Emphasis">„Řídící záznam“</text:span></text:span> (obvykle půjde o kvalitnější záznam). K tomuto záznamu budou připojeny další vybrané záznamy. <text:line-break/><draw:frame draw:style-name="media" draw:name="3" text:anchor-type="as-char" draw:z-index="3" svg:width="27.992916666667cm" style:rel-width="100%" svg:height="16.35125cm" style:rel-height="scale"><draw:image xlink:href="Pictures/89509cc3bf2d4e3e46de234c089f45b7.jpg" xlink:type="simple" xlink:show="embed" xlink:actuate="onLoad"/></draw:frame> <text:line-break/></text:p>
        </text:list-item>
        <text:list-item>
          <text:p text:style-name="Numbering_20_1_Content"> Pokud některý ze zobrazených záznamů nechcete sloučit s ostatními, klikněte na tlačítko <text:span text:style-name="Emphasis"><text:span text:style-name="Strong_20_Emphasis">„Při sloučení vynechat tento záznam“</text:span></text:span> <text:note text:id="ftn0" text:note-class="footnote"><text:note-citation text:label="1)">1)</text:note-citation><text:note-body><text:p text:style-name="Text_20_body">V aktuální do verze 2.8 je tlačítko označeno jako <text:span text:style-name="Emphasis"><text:span text:style-name="Strong_20_Emphasis">„Pominout tuto možnost“</text:span></text:span></text:p></text:note-body></text:note></text:p>
        </text:list-item>
        <text:list-item>
          <text:p text:style-name="Numbering_20_1_Content_Last"> Pro sloučení záznamů klikněte na tlačítko sloučit tlačítko <text:span text:style-name="Emphasis"><text:span text:style-name="Strong_20_Emphasis">„Sloučit“</text:span></text:span>  (pozn.: toto tlačítko se aktivuje až poté, co zvolíte řídící záznam).</text:p>
        </text:list-item>
      </text:list>
      <text:h text:style-name="Heading_20_2" text:outline-level="2"><text:bookmark-start text:name="__RefHeading___uprava_zaznamu_nebo_exemplaru_pri_slucovani_zaznamu_4"/><text:bookmark-start text:name="uprava_zaznamu_nebo_exemplaru_pri_slucovani_zaznamu"/>Úprava záznamu nebo exemplářů při slučování záznamů<text:bookmark-end text:name="__RefHeading___uprava_zaznamu_nebo_exemplaru_pri_slucovani_zaznamu_4"/><text:bookmark-end text:name="uprava_zaznamu_nebo_exemplaru_pri_slucovani_zaznamu"/></text:h>
      <text:h text:style-name="Heading_20_3" text:outline-level="3"><text:bookmark-start text:name="__RefHeading___uprava_ridiciho_zaznamu_pred_sloucenim_5"/><text:bookmark-start text:name="uprava_ridiciho_zaznamu_pred_sloucenim"/>Úprava řídícího záznamu před sloučením<text:bookmark-end text:name="__RefHeading___uprava_ridiciho_zaznamu_pred_sloucenim_5"/><text:bookmark-end text:name="uprava_ridiciho_zaznamu_pred_sloucenim"/></text:h>
      <text:list text:style-name="Numbering_20_1" text:continue-numbering="false">
        <text:list-item>
          <text:p text:style-name="Numbering_20_1_Content_First"> V řídícím záznamu záznam, klikněte na volbu <text:span text:style-name="Emphasis"><text:span text:style-name="Strong_20_Emphasis">„Editovat bib. záznam“</text:span></text:span>. V panelu, v němž je zobrazen řídící zánam, se otevře rozhraní pro editaci MARCu. <text:line-break/> <draw:frame draw:style-name="media" draw:name="4" text:anchor-type="as-char" draw:z-index="4" svg:width="25.743958333333cm" style:rel-width="100%" svg:height="15.134166666667cm" style:rel-height="scale"><draw:image xlink:href="Pictures/46944f316babe604fd61046477fafe82.jpg" xlink:type="simple" xlink:show="embed" xlink:actuate="onLoad"/></draw:frame> <text:line-break/></text:p>
        </text:list-item>
        <text:list-item>
          <text:p text:style-name="Numbering_20_1_Content_Last"> Upravte běžným způsobem údaje  MARCu (můžete do záznamu např. doplnit pole nebo  zkopírovat některé údaje z dalšího slučovaného záznamu/záznamů) a záznam uložte. </text:p>
        </text:list-item>
      </text:list>
      <text:h text:style-name="Heading_20_3" text:outline-level="3"><text:bookmark-start text:name="__RefHeading___uprava_exemplaru_6"/><text:bookmark-start text:name="uprava_exemplaru"/>Úprava exemplářů<text:bookmark-end text:name="__RefHeading___uprava_exemplaru_6"/><text:bookmark-end text:name="uprava_exemplaru"/></text:h>
      <text:list text:style-name="Numbering_20_1" text:continue-numbering="false">
        <text:list-item>
          <text:p text:style-name="Numbering_20_1_Content_First"> Zvolte požadovaný záznam a klikněte na volbu <text:span text:style-name="Emphasis"><text:span text:style-name="Strong_20_Emphasis">„Upravit exempláře“ </text:span></text:span>  <text:note text:id="ftn1" text:note-class="footnote"><text:note-citation text:label="2)">2)</text:note-citation><text:note-body><text:p text:style-name="Text_20_body">Do verze 2.8 je tlačítko označeno jako <text:span text:style-name="Emphasis"><text:span text:style-name="Strong_20_Emphasis">„Knihovní fond“</text:span></text:span></text:p></text:note-body></text:note>. Otevře se standardní okno pro správu exemplářů. <text:line-break/><draw:frame draw:style-name="media" draw:name="5" text:anchor-type="as-char" draw:z-index="5" svg:width="26.775833333333cm" style:rel-width="100%" svg:height="17.30375cm" style:rel-height="scale"><draw:image xlink:href="Pictures/c8eb76ef51806fe47b19e1c9f8f6fc59.jpg" xlink:type="simple" xlink:show="embed" xlink:actuate="onLoad"/></draw:frame> <text:line-break/></text:p>
        </text:list-item>
        <text:list-item>
          <text:p text:style-name="Numbering_20_1_Content_Last"> Upravte exempláře nebo svazky a poté záznam uložte. <text:line-break/> (Pozn.: Upravovat exempláře většinou nebude nutné – údaje ze všech dalších slučovaných záznamů se automaticky připojí k řídícímu záznamu.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slouceni_zaznamu_xul</dc:title>
  </office:meta>
</office:document-meta>
</file>