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c7bd127751d1b5ebbae89bf931adbc.png"/>
  <manifest:file-entry manifest:media-type="image/png" manifest:full-path="Pictures/bdb28b04a9822651a1a8df0ad34097b2.png"/>
  <manifest:file-entry manifest:media-type="image/png" manifest:full-path="Pictures/2c9ad2aeac2996beb58ea489643d911a.png"/>
  <manifest:file-entry manifest:media-type="image/png" manifest:full-path="Pictures/7145e64a33c58f711bbb58b8a1ad666f.png"/>
  <manifest:file-entry manifest:media-type="image/png" manifest:full-path="Pictures/4d4f422d58dc5facf7fdf3d4fddcccce.png"/>
  <manifest:file-entry manifest:media-type="image/png" manifest:full-path="Pictures/6b8e14139a3d713780b72efc9f7e42d1.png"/>
  <manifest:file-entry manifest:media-type="image/png" manifest:full-path="Pictures/a27b46f119504148033a99adf461f8ca.png"/>
  <manifest:file-entry manifest:media-type="image/png" manifest:full-path="Pictures/0ba166ed9c79e6347711108013e7dd0a.png"/>
  <manifest:file-entry manifest:media-type="image/png" manifest:full-path="Pictures/cd005f5d455730feab6069dc5fa29958.png"/>
  <manifest:file-entry manifest:media-type="image/png" manifest:full-path="Pictures/88829b3c68d9e5cfccc86705df5f1f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louceni_zaznamu"/><text:bookmark-start text:name="__RefHeading___slouceni_zaznamu_webovy_klient_1"/><text:bookmark-start text:name="slouceni_zaznamu_webovy_klient"/>Sloučení záznamů (webový klient)<text:bookmark-end text:name="__RefHeading___slouceni_zaznamu_webovy_klient_1"/><text:bookmark-end text:name="slouceni_zaznamu_webovy_klient"/></text:h>
      <text:p text:style-name="Text_20_body">Sloučení (spojení) více záznamů je možné provést  s využitím „<text:a xlink:type="simple" xlink:href="https://eg-wiki.osvobozena-knihovna.cz/doku.php/katalogizace:skupiny_zaznamu" text:style-name="Internet_20_link" text:visited-style-name="Visited_20_Internet_20_Link">Skupin záznamů</text:a>“.</text:p>
      <text:h text:style-name="Heading_20_2" text:outline-level="2"><text:bookmark-start text:name="__RefHeading___pridani_zaznamu_do_skupiny_2"/><text:bookmark-start text:name="pridani_zaznamu_do_skupiny"/>Přidání záznamů do skupiny<text:bookmark-end text:name="__RefHeading___pridani_zaznamu_do_skupiny_2"/><text:bookmark-end text:name="pridani_zaznamu_do_skupiny"/></text:h>
      <text:list text:style-name="Numbering_20_1" text:continue-numbering="false">
        <text:list-item>
          <text:p text:style-name="Numbering_20_1_Content_First"> V katalogu najděte první záznam, který chcete sloučit. Můžete použít například vyhledání podle kontrolního čísla záznamu (pro vyhledání mužete použít položku <text:span text:style-name="Emphasis">Načíst bibliografický záznam podle TCN</text:span> v menu pod položkou <text:span text:style-name="Emphasis">Katalogizace</text:span> nebo klávesovou zkratku <text:span text:style-name="Strong_20_Emphasis"><text:span text:style-name="Emphasis">Shift + F3</text:span></text:span></text:p>
        </text:list-item>
        <text:list-item>
          <text:p text:style-name="Numbering_20_1_Content"> V záznamu kliněte na tlačítko <text:span text:style-name="Emphasis"><text:span text:style-name="Strong_20_Emphasis">„Další akce“</text:span></text:span> na pravé straně obrazovky nahoře a zvolte <text:span text:style-name="Emphasis"><text:span text:style-name="Strong_20_Emphasis">„Přidat do skupiny“</text:span></text:span> <text:line-break/><text:line-break/><draw:frame draw:style-name="media" draw:name="0" text:anchor-type="as-char" draw:z-index="0" svg:width="20.293541666667cm" style:rel-width="100%" svg:height="13.943541666667cm" style:rel-height="scale"><draw:image xlink:href="Pictures/92c7bd127751d1b5ebbae89bf931adbc.png" xlink:type="simple" xlink:show="embed" xlink:actuate="onLoad"/></draw:frame> <text:line-break/><text:line-break/></text:p>
        </text:list-item>
        <text:list-item>
          <text:p text:style-name="Numbering_20_1_Content"> Ve vyskakovacím okně zadejte do pole na druhém řádku název skupiny (můžete použít např. název knihy) a poté klikněte vedle pole na na tlačítko <text:span text:style-name="Emphasis"><text:span text:style-name="Strong_20_Emphasis">„Přidat do nové skupiny“</text:span></text:span>   <text:line-break/><text:line-break/><draw:frame draw:style-name="media" draw:name="1" text:anchor-type="as-char" draw:z-index="1" svg:width="16.66875cm" svg:height="7.6729166666667cm"><draw:image xlink:href="Pictures/bdb28b04a9822651a1a8df0ad34097b2.png" xlink:type="simple" xlink:show="embed" xlink:actuate="onLoad"/></draw:frame>  <text:line-break/><text:line-break/></text:p>
        </text:list-item>
        <text:list-item>
          <text:p text:style-name="Numbering_20_1_Content"> Poté vyhledejte další záznam, který chcete sloučit.</text:p>
        </text:list-item>
        <text:list-item>
          <text:p text:style-name="Numbering_20_1_Content"> V záznamu kliněte na tlačítko <text:span text:style-name="Emphasis"><text:span text:style-name="Strong_20_Emphasis">„Další akce“</text:span></text:span> na pravé straně obrazovky nahoře a zvolte <text:span text:style-name="Emphasis"><text:span text:style-name="Strong_20_Emphasis">„Přidat do skupiny“</text:span></text:span>, </text:p>
        </text:list-item>
        <text:list-item>
          <text:p text:style-name="Numbering_20_1_Content"> Ve vyskakovacím okně zvolte v rozbalovacím poli na prvním řádku požadovanou skupinu <text:line-break/><text:line-break/><draw:frame draw:style-name="media" draw:name="2" text:anchor-type="as-char" draw:z-index="2" svg:width="30.109583333333cm" style:rel-width="100%" svg:height="22.145625cm" style:rel-height="scale"><draw:image xlink:href="Pictures/2c9ad2aeac2996beb58ea489643d911a.png" xlink:type="simple" xlink:show="embed" xlink:actuate="onLoad"/></draw:frame> <text:line-break/><text:line-break/></text:p>
        </text:list-item>
        <text:list-item>
          <text:p text:style-name="Numbering_20_1_Content"> Dokončete přidání záznam do vybrané skupiny kliknutím na tlačítko <text:span text:style-name="Emphasis"><text:span text:style-name="Strong_20_Emphasis">„Přidat do vybrané skupiny“</text:span></text:span>. <text:line-break/><text:line-break/><draw:frame draw:style-name="media" draw:name="3" text:anchor-type="as-char" draw:z-index="3" svg:width="16.271875cm" svg:height="7.3554166666667cm"><draw:image xlink:href="Pictures/7145e64a33c58f711bbb58b8a1ad666f.png" xlink:type="simple" xlink:show="embed" xlink:actuate="onLoad"/></draw:frame> <text:line-break/><text:line-break/></text:p>
        </text:list-item>
        <text:list-item>
          <text:p text:style-name="Numbering_20_1_Content_Last"> Stejným způsobem přiddejte do skupiny i případné další záznamy, které chcete sloučit. </text:p>
        </text:list-item>
      </text:list>
      <text:h text:style-name="Heading_20_2" text:outline-level="2"><text:bookmark-start text:name="__RefHeading___slouceni_zaznamu_3"/><text:bookmark-start text:name="slouceni_zaznamu"/>Sloučení záznamů <text:bookmark-end text:name="__RefHeading___slouceni_zaznamu_3"/><text:bookmark-end text:name="slouceni_zaznamu"/></text:h>
      <text:list text:style-name="Numbering_20_1" text:continue-numbering="false">
        <text:list-item>
          <text:p text:style-name="Numbering_20_1_Content_First"> Otevřte nový panel nebo okno a z nabídky vstupního portálu vyberte pložku <text:span text:style-name="Emphasis"><text:span text:style-name="Strong_20_Emphasis">„Skupiny záznamů“</text:span></text:span> (alternativně můžete z Menu vybrat  z menu <text:span text:style-name="Emphasis"><text:span text:style-name="Strong_20_Emphasis">„Katalogizace“</text:span></text:span> položku  <text:span text:style-name="Emphasis"><text:span text:style-name="Strong_20_Emphasis">„Skupiny záznamů“</text:span></text:span> ).</text:p>
        </text:list-item>
        <text:list-item>
          <text:p text:style-name="Numbering_20_1_Content"> Z rozbalovacího menu vlevo nahoře vyberte požadovanou skupinu. <text:line-break/><text:line-break/><draw:frame draw:style-name="media" draw:name="4" text:anchor-type="as-char" draw:z-index="4" svg:width="13.414375cm" svg:height="13.282083333333cm"><draw:image xlink:href="Pictures/4d4f422d58dc5facf7fdf3d4fddcccce.png" xlink:type="simple" xlink:show="embed" xlink:actuate="onLoad"/></draw:frame> <text:line-break/><text:line-break/></text:p>
        </text:list-item>
        <text:list-item>
          <text:p text:style-name="Numbering_20_1_Content"> V seznamu záznamů přidaných do vybrané skupiny zaškrněte záznamy, které chcete sloučit (obvykle všechny). Poté klikněte na tlačítko <text:span text:style-name="Emphasis"><text:span text:style-name="Strong_20_Emphasis">„Akce“</text:span></text:span> a zvolte položku <text:span text:style-name="Emphasis"><text:span text:style-name="Strong_20_Emphasis">„Sloučit vybrané záznamy“</text:span></text:span>. <text:line-break/><text:line-break/><draw:frame draw:style-name="media" draw:name="5" text:anchor-type="as-char" draw:z-index="5" svg:width="27.992916666667cm" style:rel-width="100%" svg:height="8.8370833333333cm" style:rel-height="scale"><draw:image xlink:href="Pictures/6b8e14139a3d713780b72efc9f7e42d1.png" xlink:type="simple" xlink:show="embed" xlink:actuate="onLoad"/></draw:frame>  <text:line-break/>  <text:line-break/></text:p>
        </text:list-item>
        <text:list-item>
          <text:p text:style-name="Numbering_20_1_Content"> Zobrazí se dva panely (případně více, podle toho, kolik záznamů je vybráno pro sloučení).  U záznamu, který chcete ponechat v katalogu  (obvykle půjde o kvalitnější záznam) zaškrtněte  volbu <text:span text:style-name="Emphasis"><text:span text:style-name="Strong_20_Emphasis">„Řídící záznam“</text:span></text:span>.K tomuto záznamu budou připojeny další vybrané záznamy. <text:line-break/> <text:line-break/><draw:frame draw:style-name="media" draw:name="6" text:anchor-type="as-char" draw:z-index="6" svg:width="33.02cm" style:rel-width="100%" svg:height="19.579166666667cm" style:rel-height="scale"><draw:image xlink:href="Pictures/a27b46f119504148033a99adf461f8ca.png" xlink:type="simple" xlink:show="embed" xlink:actuate="onLoad"/></draw:frame> <text:line-break/></text:p>
        </text:list-item>
        <text:list-item>
          <text:p text:style-name="Numbering_20_1_Content"> Pokud byste některý ze zobrazených záznamů nechtěli sloučit s ostatními, klikněte na tlačítko <text:span text:style-name="Emphasis"><text:span text:style-name="Strong_20_Emphasis">„Odebrat z možného výběrum“</text:span></text:span> </text:p>
        </text:list-item>
        <text:list-item>
          <text:p text:style-name="Numbering_20_1_Content_Last"> Pro Dokončení sloučení záznamů klikněte na tlačítko s <text:span text:style-name="Emphasis"><text:span text:style-name="Strong_20_Emphasis">„Sloučit“</text:span></text:span>  (pozn.: dokud řídící záznam mení vybrán, zobrazuje se modrý rámeček s informaci <text:span text:style-name="Emphasis">„Zvolte prosím řídící záznam“</text:span> a tlačítko <text:span text:style-name="Emphasis"><text:span text:style-name="Strong_20_Emphasis">„Sloučit“</text:span></text:span> není aktivní).</text:p>
        </text:list-item>
      </text:list>
      <text:h text:style-name="Heading_20_2" text:outline-level="2"><text:bookmark-start text:name="__RefHeading___zobrazeni_pripojenych_jednotek_exemplaru_4"/><text:bookmark-start text:name="zobrazeni_pripojenych_jednotek_exemplaru"/>Zobrazení připojených jednotek (exemplářů)<text:bookmark-end text:name="__RefHeading___zobrazeni_pripojenych_jednotek_exemplaru_4"/><text:bookmark-end text:name="zobrazeni_pripojenych_jednotek_exemplaru"/></text:h>
      <text:p text:style-name="Text_20_body">Chcete-li zobrazit (případně skrýt) jednotky, které jsou připojené k jednotlivým záznamům, klikněte na tlačítko  <text:span text:style-name="Emphasis"><text:span text:style-name="Strong_20_Emphasis">„sbalit zobrazení jednotek“</text:span></text:span>. Ve spodní části rozhraní se zobrazí seznam exemplářů připojených k jednotlivým záznamům. <text:line-break/><text:line-break/><draw:frame draw:style-name="media" draw:name="7" text:anchor-type="as-char" draw:z-index="7" svg:width="39.6875cm" style:rel-width="100%" svg:height="20.822708333333cm" style:rel-height="scale"><draw:image xlink:href="Pictures/0ba166ed9c79e6347711108013e7dd0a.png" xlink:type="simple" xlink:show="embed" xlink:actuate="onLoad"/></draw:frame></text:p>
      <text:h text:style-name="Heading_20_2" text:outline-level="2"><text:bookmark-start text:name="__RefHeading___uprava_udaju_slucovanych_zaznamu_5"/><text:bookmark-start text:name="uprava_udaju_slucovanych_zaznamu"/>Úprava údajů slučovaných záznamů<text:bookmark-end text:name="__RefHeading___uprava_udaju_slucovanych_zaznamu_5"/><text:bookmark-end text:name="uprava_udaju_slucovanych_zaznamu"/></text:h>
      <text:h text:style-name="Heading_20_3" text:outline-level="3"><text:bookmark-start text:name="__RefHeading___uprava_ridiciho_zaznamu_pred_sloucenim_6"/><text:bookmark-start text:name="uprava_ridiciho_zaznamu_pred_sloucenim"/>Úprava řídícího záznamu před sloučením<text:bookmark-end text:name="__RefHeading___uprava_ridiciho_zaznamu_pred_sloucenim_6"/><text:bookmark-end text:name="uprava_ridiciho_zaznamu_pred_sloucenim"/></text:h>
      <text:list text:style-name="Numbering_20_1" text:continue-numbering="false">
        <text:list-item>
          <text:p text:style-name="Numbering_20_1_Content_First"> V řídícím záznamu záznam, klikněte na volbu <text:span text:style-name="Emphasis"><text:span text:style-name="Strong_20_Emphasis">„Upravit“</text:span></text:span>. V panelu, v němž je zobrazen řídící zánam, se otevře rozhraní pro editaci MARCu. <text:line-break/> <text:line-break/><draw:frame draw:style-name="media" draw:name="8" text:anchor-type="as-char" draw:z-index="8" svg:width="39.475833333333cm" style:rel-width="100%" svg:height="24.500416666667cm" style:rel-height="scale"><draw:image xlink:href="Pictures/cd005f5d455730feab6069dc5fa29958.png" xlink:type="simple" xlink:show="embed" xlink:actuate="onLoad"/></draw:frame> <text:line-break/><text:line-break/></text:p>
        </text:list-item>
        <text:list-item>
          <text:p text:style-name="Numbering_20_1_Content"> Alternativně můžete otevřít samostatné okno pro editaci MARC použitím tlačítka <text:span text:style-name="Emphasis"><text:span text:style-name="Strong_20_Emphasis">„Upravit s použitím plného editoru“</text:span></text:span>.  </text:p>
        </text:list-item>
        <text:list-item>
          <text:p text:style-name="Numbering_20_1_Content"> Upravte běžným způsobem údaje MARC. v případě potřeby můžete do řídícího záznamu doplnit pole ze slučovaných záznamů.</text:p>
        </text:list-item>
        <text:list-item>
          <text:p text:style-name="Numbering_20_1_Content_Last"> Záznam uložte kliknutím na tlačítko <text:span text:style-name="Emphasis"><text:span text:style-name="Strong_20_Emphasis">„Uložit“</text:span></text:span>. </text:p>
        </text:list-item>
      </text:list>
      <text:h text:style-name="Heading_20_3" text:outline-level="3"><text:bookmark-start text:name="__RefHeading___uprava_exemplaru_a_signatur_7"/><text:bookmark-start text:name="uprava_exemplaru_a_signatur"/>Úprava exemplářů a signatur<text:bookmark-end text:name="__RefHeading___uprava_exemplaru_a_signatur_7"/><text:bookmark-end text:name="uprava_exemplaru_a_signatur"/></text:h>
      <text:list text:style-name="Numbering_20_1" text:continue-numbering="false">
        <text:list-item>
          <text:p text:style-name="Numbering_20_1_Content_First"> Na panelu záznamu, kterého se úpravy mají týkat, zvolte požadovaný záznam a klikněte na volbu <text:span text:style-name="Emphasis"><text:span text:style-name="Strong_20_Emphasis">„Upravit signatury a jednotky“ </text:span></text:span>. </text:p>
        </text:list-item>
        <text:list-item>
          <text:p text:style-name="Numbering_20_1_Content"> Otevře se standardní editor exemplářů a jednotek. Upravte exempláře nebo svazky a poté záznam uložte. <text:line-break/> (Pozn.: Upravovat exempláře většinou nebude nutné – údaje ze všech dalších slučovaných záznamů se automaticky připojí k řídícímu záznamu.)</text:p>
        </text:list-item>
        <text:list-item>
          <text:p text:style-name="Numbering_20_1_Content_Last"> alternativně můžete upravit pouze signatury jednotek u vybraných záznamů kliknutím na tlačítko <text:span text:style-name="Emphasis"><text:span text:style-name="Strong_20_Emphasis">„Upravit signatury“</text:span></text:span>. <text:line-break/><text:line-break/><draw:frame draw:style-name="media" draw:name="9" text:anchor-type="as-char" draw:z-index="9" svg:width="32.596666666667cm" style:rel-width="100%" svg:height="20.6375cm" style:rel-height="scale"><draw:image xlink:href="Pictures/88829b3c68d9e5cfccc86705df5f1f11.png" xlink:type="simple" xlink:show="embed" xlink:actuate="onLoad"/></draw:frame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louceni_zaznamu</dc:title>
  </office:meta>
</office:document-meta>
</file>