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1777d491053aa977e5779f4c0a889a1.jpg"/>
  <manifest:file-entry manifest:media-type="image/jpeg" manifest:full-path="Pictures/239174a2cb3d45cf4f865ae0e3afff75.jpg"/>
  <manifest:file-entry manifest:media-type="image/jpeg" manifest:full-path="Pictures/26b88278fecb09b101fdef477ea22c6f.jpg"/>
  <manifest:file-entry manifest:media-type="image/jpeg" manifest:full-path="Pictures/e53601bd470622ff2bd5f2ba02a704a9.jpg"/>
  <manifest:file-entry manifest:media-type="image/jpeg" manifest:full-path="Pictures/4e4fedbcab5d65afb6f2a57517271e1f.jpg"/>
  <manifest:file-entry manifest:media-type="image/jpeg" manifest:full-path="Pictures/54d9e174597dbce34579c32acf9d3373.jpg"/>
  <manifest:file-entry manifest:media-type="image/jpeg" manifest:full-path="Pictures/659bd7da5ad08861b44fe762991ebb51.jpg"/>
  <manifest:file-entry manifest:media-type="image/jpeg" manifest:full-path="Pictures/81d15aa34dffa01d8c366e051772de9e.jpg"/>
  <manifest:file-entry manifest:media-type="image/jpeg" manifest:full-path="Pictures/a8687de0317612a0550f0a708ab61f6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skupiny_zaznamu_-_webovy_klient"/><text:bookmark-start text:name="__RefHeading___skupiny_zaznamu_1"/><text:bookmark-start text:name="skupiny_zaznamu"/>Skupiny záznamů<text:bookmark-end text:name="__RefHeading___skupiny_zaznamu_1"/><text:bookmark-end text:name="skupiny_zaznamu"/></text:h>
      <text:h text:style-name="Heading_20_2" text:outline-level="2"><text:bookmark-start text:name="__RefHeading___uvod_2"/><text:bookmark-start text:name="uvod"/>Úvod<text:bookmark-end text:name="__RefHeading___uvod_2"/><text:bookmark-end text:name="uvod"/></text:h>
      <text:p text:style-name="Text_20_body">Skupiny záznamů jsou pracovní „kontejnery“ pro záznamy ve formátu MARC. Jakmile jsou záznamy přidány do skupiny, můžete provádět různé druhy akcí, včetně:</text:p>
      <text:list text:style-name="List_20_1" text:continue-numbering="false">
        <text:list-item>
          <text:p text:style-name="List_20_1_Content_First"> editace všech záznamů najednou pomocí dávkového editoru MARC,</text:p>
        </text:list-item>
        <text:list-item>
          <text:p text:style-name="List_20_1_Content"> smazání všech záznamů ve skupině,</text:p>
        </text:list-item>
        <text:list-item>
          <text:p text:style-name="List_20_1_Content"> <text:a xlink:type="simple" xlink:href="#__RefHeading___slouceni_zaznamu_6" text:style-name="Local_20_link" text:visited-style-name="Visited_20_Local_20_Link">sloučení všech záznamů ve skupině</text:a>,</text:p>
        </text:list-item>
        <text:list-item>
          <text:p text:style-name="List_20_1_Content_Last"> stažení souborů MARC pro všechny záznamy ve skupině, takže je můžete následně editovat v jiném programu, jako například <text:a xlink:type="simple" xlink:href="https://marcedit.reeset.net/" text:style-name="Internet_20_link" text:visited-style-name="Visited_20_Internet_20_Link">MARCEdit</text:a>.</text:p>
        </text:list-item>
      </text:list>
      <text:h text:style-name="Heading_20_2" text:outline-level="2"><text:bookmark-start text:name="__RefHeading___vytvoreni_skupiny_zaznamu_3"/><text:bookmark-start text:name="vytvoreni_skupiny_zaznamu"/>Vytvoření skupiny záznamů<text:bookmark-end text:name="__RefHeading___vytvoreni_skupiny_zaznamu_3"/><text:bookmark-end text:name="vytvoreni_skupiny_zaznamu"/></text:h>
      <text:list text:style-name="Numbering_20_1" text:continue-numbering="false">
        <text:list-item>
          <text:p text:style-name="Numbering_20_1_Content_First"> Klikněte na <text:span text:style-name="Strong_20_Emphasis">Katalogizace</text:span>→<text:span text:style-name="Strong_20_Emphasis">Skupiny záznamů</text:span>.</text:p>
        </text:list-item>
        <text:list-item>
          <text:p text:style-name="Numbering_20_1_Content"> V nabídce <text:span text:style-name="Strong_20_Emphasis">Skupiny</text:span> klikněte na <text:span text:style-name="Strong_20_Emphasis">Vytvořit novou skupinu</text:span>.</text:p>
        </text:list-item>
        <text:list-item>
          <text:p text:style-name="Numbering_20_1_Content"> Pojmenujte skupinu a (volitelně) přidejte její popis.</text:p>
        </text:list-item>
        <text:list-item>
          <text:p text:style-name="Numbering_20_1_Content_Last"> Potvrďte kliknutím na <text:span text:style-name="Strong_20_Emphasis">Vytvořit skupinu</text:span>.</text:p>
        </text:list-item>
      </text:list>
      <text:p text:style-name="Text_20_body"><draw:frame draw:style-name="mediacenter" draw:name="Vytvoření skupiny záznamů Legend" text:anchor-type="paragraph" draw:z-index="0" svg:width="26.273125cm" style:rel-width="100%"><draw:text-box><text:p text:style-name="legendcenter"><draw:frame draw:style-name="mediacenter" draw:name="Vytvoření skupiny záznamů" text:anchor-type="paragraph" draw:z-index="0" svg:width="26.273125cm" style:rel-width="100%" svg:height="6.6675cm" style:rel-height="scale"><draw:image xlink:href="Pictures/51777d491053aa977e5779f4c0a889a1.jpg" xlink:type="simple" xlink:show="embed" xlink:actuate="onLoad"/></draw:frame>Vytvoření skupiny záznamů</text:p></draw:text-box></draw:frame></text:p>
      <text:p text:style-name="Text_20_body"><draw:frame draw:style-name="mediacenter" draw:name="Vytvoření skupiny záznamů Legend" text:anchor-type="paragraph" draw:z-index="0" svg:width="17.965208333333cm" style:rel-width="100%"><draw:text-box><text:p text:style-name="legendcenter"><draw:frame draw:style-name="mediacenter" draw:name="Vytvoření skupiny záznamů" text:anchor-type="paragraph" draw:z-index="1" svg:width="17.965208333333cm" style:rel-width="100%" svg:height="10.16cm" style:rel-height="scale"><draw:image xlink:href="Pictures/239174a2cb3d45cf4f865ae0e3afff75.jpg" xlink:type="simple" xlink:show="embed" xlink:actuate="onLoad"/></draw:frame>Vytvoření skupiny záznamů</text:p></draw:text-box></draw:frame></text:p>
      <text:h text:style-name="Heading_20_2" text:outline-level="2"><text:bookmark-start text:name="__RefHeading___pridani_zaznamu_do_skupiny_4"/><text:bookmark-start text:name="pridani_zaznamu_do_skupiny"/>Přidání záznamu do skupiny<text:bookmark-end text:name="__RefHeading___pridani_zaznamu_do_skupiny_4"/><text:bookmark-end text:name="pridani_zaznamu_do_skupiny"/></text:h>
      <text:list text:style-name="Numbering_20_1" text:continue-numbering="false">
        <text:list-item>
          <text:p text:style-name="Numbering_20_1_Content_First"> Klikněte na <text:span text:style-name="Strong_20_Emphasis">Katalogizace</text:span>→<text:span text:style-name="Strong_20_Emphasis">Skupiny záznamů</text:span>.</text:p>
        </text:list-item>
        <text:list-item>
          <text:p text:style-name="Numbering_20_1_Content"> V menu <text:span text:style-name="Strong_20_Emphasis">Skupiny</text:span> vyberte skupinu, do které chcete záznam přidat.</text:p>
        </text:list-item>
        <text:list-item>
          <text:p text:style-name="Numbering_20_1_Content"> Klikněte na panel <text:span text:style-name="Strong_20_Emphasis">Dotaz k záznamu</text:span>.</text:p>
        </text:list-item>
        <text:list-item>
          <text:p text:style-name="Numbering_20_1_Content"> Napište váš dotaz do políčka <text:span text:style-name="Strong_20_Emphasis">Dotaz k záznamu</text:span>.</text:p>
        </text:list-item>
        <text:list-item>
          <text:p text:style-name="Numbering_20_1_Content"> Zaškrtnutím vyberte záznamy, které chcete přidat.</text:p>
        </text:list-item>
        <text:list-item>
          <text:p text:style-name="Numbering_20_1_Content_Last"> V menu <text:span text:style-name="Strong_20_Emphasis">Akce</text:span> klikněte na <text:span text:style-name="Strong_20_Emphasis">Přidat do skupiny</text:span>.</text:p>
        </text:list-item>
      </text:list>
      <text:p text:style-name="Text_20_body"><draw:frame draw:style-name="mediacenter" draw:name="Přidání záznamu do skupiny Legend" text:anchor-type="paragraph" draw:z-index="0" svg:width="21.140208333333cm" style:rel-width="100%"><draw:text-box><text:p text:style-name="legendcenter"><draw:frame draw:style-name="mediacenter" draw:name="Přidání záznamu do skupiny" text:anchor-type="paragraph" draw:z-index="2" svg:width="21.140208333333cm" style:rel-width="100%" svg:height="8.969375cm" style:rel-height="scale"><draw:image xlink:href="Pictures/26b88278fecb09b101fdef477ea22c6f.jpg" xlink:type="simple" xlink:show="embed" xlink:actuate="onLoad"/></draw:frame>Přidání záznamu do skupiny</text:p></draw:text-box></draw:frame></text:p>
      <text:p text:style-name="Text_20_body"><draw:frame draw:style-name="mediacenter" draw:name="Přidání záznamu do skupiny Legend" text:anchor-type="paragraph" draw:z-index="0" svg:width="21.193125cm" style:rel-width="100%"><draw:text-box><text:p text:style-name="legendcenter"><draw:frame draw:style-name="mediacenter" draw:name="Přidání záznamu do skupiny" text:anchor-type="paragraph" draw:z-index="3" svg:width="21.193125cm" style:rel-width="100%" svg:height="9.0222916666667cm" style:rel-height="scale"><draw:image xlink:href="Pictures/e53601bd470622ff2bd5f2ba02a704a9.jpg" xlink:type="simple" xlink:show="embed" xlink:actuate="onLoad"/></draw:frame>Přidání záznamu do skupiny</text:p></draw:text-box></draw:frame></text:p>
      <text:p text:style-name="Text_20_body"><draw:frame draw:style-name="mediacenter" draw:name="Přidání záznamu do skupiny Legend" text:anchor-type="paragraph" draw:z-index="0" svg:width="28.73375cm" style:rel-width="100%"><draw:text-box><text:p text:style-name="legendcenter"><draw:frame draw:style-name="mediacenter" draw:name="Přidání záznamu do skupiny" text:anchor-type="paragraph" draw:z-index="4" svg:width="28.73375cm" style:rel-width="100%" svg:height="10.715625cm" style:rel-height="scale"><draw:image xlink:href="Pictures/4e4fedbcab5d65afb6f2a57517271e1f.jpg" xlink:type="simple" xlink:show="embed" xlink:actuate="onLoad"/></draw:frame>Přidání záznamu do skupiny</text:p></draw:text-box></draw:frame></text:p>
      <text:h text:style-name="Heading_20_2" text:outline-level="2"><text:bookmark-start text:name="__RefHeading___pokrocile_dotazy_k_zaznamum_5"/><text:bookmark-start text:name="pokrocile_dotazy_k_zaznamum"/>Pokročilé dotazy k záznamům<text:bookmark-end text:name="__RefHeading___pokrocile_dotazy_k_zaznamum_5"/><text:bookmark-end text:name="pokrocile_dotazy_k_zaznamum"/></text:h>
      <text:p text:style-name="Text_20_body">Panel <text:span text:style-name="Strong_20_Emphasis">Dotaz k záznamu</text:span> dovoluje pokročilé vyhledávání s použitím klíčů pro vyhledávání, jejich seznam je uveden v následující tabulce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líč                    </text:p>
          </table:table-cell>
          <table:table-cell office:value-type="string" table:style-name="tableheader">
            <text:p text:style-name="Table_20_Heading"> Zkratka   </text:p>
          </table:table-cell>
          <table:table-cell office:value-type="string" table:style-name="tableheader">
            <text:p text:style-name="Table_20_Heading"> Popis </text:p>
          </table:table-cell>
        </table:table-row>
        <table:table-row>
          <table:table-cell office:value-type="string" table:style-name="tablecell">
            <text:p text:style-name="tablealignleft"> author:                 </text:p>
          </table:table-cell>
          <table:table-cell office:value-type="string" table:style-name="tablecell">
            <text:p text:style-name="tablealignleft"> au:       </text:p>
          </table:table-cell>
          <table:table-cell office:value-type="string" table:style-name="tablecell">
            <text:p text:style-name="tablealignleft"> Hledání podle jména autora, tvůrce nebo přispěvatele. </text:p>
          </table:table-cell>
        </table:table-row>
        <table:table-row>
          <table:table-cell office:value-type="string" table:style-name="tablecell">
            <text:p text:style-name="tablealignleft"> available: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Emphasis">available:yes</text:span> omezí vyhledávání na dostupné položky. </text:p>
          </table:table-cell>
        </table:table-row>
        <table:table-row>
          <table:table-cell office:value-type="string" table:style-name="tablecell">
            <text:p text:style-name="tablealignleft"> keyword:                </text:p>
          </table:table-cell>
          <table:table-cell office:value-type="string" table:style-name="tablecell">
            <text:p text:style-name="tablealignleft"> kw:       </text:p>
          </table:table-cell>
          <table:table-cell office:value-type="string" table:style-name="tablecell">
            <text:p text:style-name="tablealignleft"> Hledání podle klíčových slov. </text:p>
          </table:table-cell>
        </table:table-row>
        <table:table-row>
          <table:table-cell office:value-type="string" table:style-name="tablecell">
            <text:p text:style-name="tablealignleft"> lang: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Hledání podle jazyka. </text:p>
          </table:table-cell>
        </table:table-row>
        <table:table-row>
          <table:table-cell office:value-type="string" table:style-name="tablecell">
            <text:p text:style-name="tablealignleft"> series:                 </text:p>
          </table:table-cell>
          <table:table-cell office:value-type="string" table:style-name="tablecell">
            <text:p text:style-name="tablealignleft"> se:       </text:p>
          </table:table-cell>
          <table:table-cell office:value-type="string" table:style-name="tablecell">
            <text:p text:style-name="tablealignleft"> Hledání podle edice. </text:p>
          </table:table-cell>
        </table:table-row>
        <table:table-row>
          <table:table-cell office:value-type="string" table:style-name="tablecell">
            <text:p text:style-name="tablealignleft"> site: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Omezení výsledků podle organizační jednotky (odpovídá zkratkám knihoven nastaveným v administraci systému). </text:p>
          </table:table-cell>
        </table:table-row>
        <table:table-row>
          <table:table-cell office:value-type="string" table:style-name="tablecell">
            <text:p text:style-name="tablealignleft"> subject:                </text:p>
          </table:table-cell>
          <table:table-cell office:value-type="string" table:style-name="tablecell">
            <text:p text:style-name="tablealignleft"> su:       </text:p>
          </table:table-cell>
          <table:table-cell office:value-type="string" table:style-name="tablecell">
            <text:p text:style-name="tablealignleft"> Hledání podle tématu. </text:p>
          </table:table-cell>
        </table:table-row>
        <table:table-row>
          <table:table-cell office:value-type="string" table:style-name="tablecell">
            <text:p text:style-name="tablealignleft"> subject|geographic: </text:p>
          </table:table-cell>
          <table:table-cell office:value-type="string" table:style-name="tablecell"/>
          <table:table-cell office:value-type="string" table:style-name="tablecell">
            <text:p text:style-name="tablealignleft"> Hledání podle geografického tématu. </text:p>
          </table:table-cell>
        </table:table-row>
        <table:table-row>
          <table:table-cell office:value-type="string" table:style-name="tablecell">
            <text:p text:style-name="tablealignleft"> title:                  </text:p>
          </table:table-cell>
          <table:table-cell office:value-type="string" table:style-name="tablecell">
            <text:p text:style-name="tablealignleft"> ti:       </text:p>
          </table:table-cell>
          <table:table-cell office:value-type="string" table:style-name="tablecell">
            <text:p text:style-name="tablealignleft"> Hledání podle názvu. </text:p>
          </table:table-cell>
        </table:table-row>
        <table:table-row>
          <table:table-cell office:value-type="string" table:style-name="tablecell">
            <text:p text:style-name="tablealignleft"> title|proper:       </text:p>
          </table:table-cell>
          <table:table-cell office:value-type="string" table:style-name="tablecell"/>
          <table:table-cell office:value-type="string" table:style-name="tablecell">
            <text:p text:style-name="tablealignleft"> Hledání podle názvu z pole 245.  </text:p>
          </table:table-cell>
        </table:table-row>
      </table:table>
      <text:p text:style-name="Text_20_body">Klíče lze v dotazu kombinovat, například pro vyhledání titulu Metody sociální práce od Oldřicha Matouška lze zadat dotaz <text:span text:style-name="Emphasis">ti:Metody sociální práce au:Matoušek</text:span>. Nelze, s výjimkou klíče <text:span text:style-name="Emphasis">lang</text:span>, použít v dotazu jeden klíč vícekrát.</text:p>
      <text:p text:style-name="Text_20_body">Lze také využívat booleovské operátory stejně jako pro vyhledávání v OPACu, tedy || pro OR, &amp;&amp; pro AND a - pro NOT. </text:p>
      <text:h text:style-name="Heading_20_2" text:outline-level="2"><text:bookmark-start text:name="__RefHeading___slouceni_zaznamu_6"/><text:bookmark-start text:name="slouceni_zaznamu"/>Sloučení záznamů<text:bookmark-end text:name="__RefHeading___slouceni_zaznamu_6"/><text:bookmark-end text:name="slouceni_zaznamu"/></text:h>
      <text:list text:style-name="Numbering_20_1" text:continue-numbering="false">
        <text:list-item>
          <text:p text:style-name="Numbering_20_1_Content_First"> Klikněte na <text:span text:style-name="Strong_20_Emphasis">Katalogizace</text:span>→<text:span text:style-name="Strong_20_Emphasis">Skupiny záznamů</text:span>.</text:p>
        </text:list-item>
        <text:list-item>
          <text:p text:style-name="Numbering_20_1_Content"> Vytvořte a/nebo vyberte skupinu záznamů.</text:p>
        </text:list-item>
        <text:list-item>
          <text:p text:style-name="Numbering_20_1_Content"> Vyberte záznamy, které chcete sloučit, a klikněte na <text:span text:style-name="Strong_20_Emphasis">Akce</text:span> → <text:span text:style-name="Strong_20_Emphasis">Sloučit vybrané záznamy</text:span>.<text:line-break/><text:line-break/><draw:frame draw:style-name="mediacenter" draw:name="5" text:anchor-type="paragraph" draw:z-index="5" svg:width="28.680833333333cm" style:rel-width="100%" svg:height="8.73125cm" style:rel-height="scale"><draw:image xlink:href="Pictures/54d9e174597dbce34579c32acf9d3373.jpg" xlink:type="simple" xlink:show="embed" xlink:actuate="onLoad"/></draw:frame><text:line-break/><text:line-break/></text:p>
        </text:list-item>
        <text:list-item>
          <text:p text:style-name="Numbering_20_1_Content"> Zobrazí se rozhraní <text:span text:style-name="Strong_20_Emphasis">Sloučit vybrané záznamy</text:span>.</text:p>
        </text:list-item>
        <text:list-item>
          <text:p text:style-name="Numbering_20_1_Content"> Záznamy, které se mají sloučit, se zobrazují na pravé straně obrazovky. Vyberte z nich řídící záznam (tj. ten, ke kterému budou připojeny ostatní záznamy) kliknutím na <text:span text:style-name="Strong_20_Emphasis">Použít jako řídící záznam</text:span>.<text:line-break/><text:line-break/><draw:frame draw:style-name="mediacenter" draw:name="6" text:anchor-type="paragraph" draw:z-index="6" svg:width="30.453541666667cm" style:rel-width="100%" svg:height="8.334375cm" style:rel-height="scale"><draw:image xlink:href="Pictures/659bd7da5ad08861b44fe762991ebb51.jpg" xlink:type="simple" xlink:show="embed" xlink:actuate="onLoad"/></draw:frame><text:line-break/><text:line-break/></text:p>
        </text:list-item>
        <text:list-item>
          <text:p text:style-name="Numbering_20_1_Content"> Z rozbalovacího menu vyberte profil pro sloučení.<text:line-break/><text:line-break/><draw:frame draw:style-name="mediacenter" draw:name="7" text:anchor-type="paragraph" draw:z-index="7" svg:width="30.453541666667cm" style:rel-width="100%" svg:height="8.334375cm" style:rel-height="scale"><draw:image xlink:href="Pictures/81d15aa34dffa01d8c366e051772de9e.jpg" xlink:type="simple" xlink:show="embed" xlink:actuate="onLoad"/></draw:frame><text:line-break/><text:line-break/></text:p>
        </text:list-item>
        <text:list-item>
          <text:p text:style-name="Numbering_20_1_Content"> Po výběru profilu můžete vidět náhled změn, které budou provedeny v záznamu.<text:line-break/><text:line-break/><draw:frame draw:style-name="mediacenter" draw:name="8" text:anchor-type="paragraph" draw:z-index="8" svg:width="31.326666666667cm" style:rel-width="100%" svg:height="11.721041666667cm" style:rel-height="scale"><draw:image xlink:href="Pictures/a8687de0317612a0550f0a708ab61f65.jpg" xlink:type="simple" xlink:show="embed" xlink:actuate="onLoad"/></draw:frame><text:line-break/><text:line-break/></text:p>
        </text:list-item>
        <text:list-item>
          <text:p text:style-name="Numbering_20_1_Content"> Profil pro sloučení můžete kdykoli změnit; výsledek sloučení bude poté přepočítán. Výsledek sloučení bude také přepočítán po úpravě řídícího záznamu, výměně řídícího záznamu, nebo odebrání záznamu z možného výběru.</text:p>
        </text:list-item>
        <text:list-item>
          <text:p text:style-name="Numbering_20_1_Content"> Pokud jste přesvědčeni, že jste vybrali správný profil pro sloučení, klikněte v pravém dolním rohu na tlačítko <text:span text:style-name="Strong_20_Emphasis">Sloučit</text:span>.</text:p>
        </text:list-item>
        <text:list-item>
          <text:p text:style-name="Numbering_20_1_Content_Last"> Všimněte si, že profily pro sloučení, které obsahují údaje o uchování pole, nejsou v tomto rozhraní k dispozici, protože by měly za následek obrácení toho, který bibliografický záznam je považován za cíl sloučení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skupiny_zaznamu_-_webovy_klient</dc:title>
  </office:meta>
</office:document-meta>
</file>