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14426c82da7051a85ceba54ffae1962.jpg"/>
  <manifest:file-entry manifest:media-type="image/jpeg" manifest:full-path="Pictures/d78511e093d0735c8288addf7700e07e.jpg"/>
  <manifest:file-entry manifest:media-type="image/jpeg" manifest:full-path="Pictures/bd81c9c3391cf1d8e560e9847da5085a.jpg"/>
  <manifest:file-entry manifest:media-type="image/jpeg" manifest:full-path="Pictures/8d7df1ca272a827e0157b95b35a4571b.jpg"/>
  <manifest:file-entry manifest:media-type="image/jpeg" manifest:full-path="Pictures/febd5696c8278dce32a533bc433d7996.jpg"/>
  <manifest:file-entry manifest:media-type="image/jpeg" manifest:full-path="Pictures/ac7fc1b6cc2dce8c7085e08ea252902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atalogizace:skupiny_zaznamu"/><text:bookmark-start text:name="__RefHeading___skupiny_zaznamu_1"/><text:bookmark-start text:name="skupiny_zaznamu"/>Skupiny záznamů<text:bookmark-end text:name="__RefHeading___skupiny_zaznamu_1"/><text:bookmark-end text:name="skupiny_zaznamu"/></text:h>
      <text:h text:style-name="Heading_20_2" text:outline-level="2"><text:bookmark-start text:name="__RefHeading___obecne_informace_o_skupinach_zaznamu_a_exemplaru_2"/><text:bookmark-start text:name="obecne_informace_o_skupinach_zaznamu_a_exemplaru"/>Obecné informace o skupinách záznamů a exemplářů<text:bookmark-end text:name="__RefHeading___obecne_informace_o_skupinach_zaznamu_a_exemplaru_2"/><text:bookmark-end text:name="obecne_informace_o_skupinach_zaznamu_a_exemplaru"/></text:h>
      <text:p text:style-name="Text_20_body">Skupiny umožňují seskupení, sdílení nebo hromadné zpracování více záznamů nebo exemplářů najednou.
Funkcionalitu skupin je možné využít např pro hromadné úpravy nebo mazání, pro hromadnou změnu statusu, vytváření bibliografických seznamů, skupin exemplářů pro výstavy a další příležitosti. </text:p>
      <text:p text:style-name="Text_20_body">V Evergreenu momentálně existují dva druhy skupin: Skupiny záznamů a skupiny exemplářů. Práce s oběma typy skupin je velmi podobná, liší se však v některých drobnostech vyplývajících z typu skupiny (např. skupinu exemplářů lze tvořit pouze načtením čárového kódu, zatímco skupiny záznamů vyžadují vyhledání bibliografického záznamu  podle jiných kritérií). Zároveň oba typy skupin nelze kombinovat, tj. nelze přidat exemplář do skupiny záznamů ani záznam do skupiny exemplářů.</text:p>
      <text:p text:style-name="Text_20_body">V názvech skupin se rozlišují malá a velká písmena, tj. je možné např.vytvořit skupinu s názvem „Novinky“  i když už existuje skupina „novinky“. Je také možné mít skupinu záznamů a skupinu exemplářů se stejným názvem.</text:p>
      <text:p text:style-name="Text_20_body">Skupina zůstane v systému dokud není smazaná, nemá však vliv na běžné činnosti knihovny nebo výpůjčky, protože skupina jako taková neznamená změnu statusu exempláře nebo záznamu. </text:p>
      <text:p text:style-name="Text_20_body">Skupiny záznamů slouží k práci se záznamy, např. spojování záznamů, hromadné mazání záznamů, hromadné editaci MARCu, exportu záznamů 
nebo přípravě rezervací a přepravy konkrétních titulů.</text:p>
      <text:p text:style-name="Text_20_body">Vytvořit skupinu záznamů nebo přidávat záznamy do skupiny je možné</text:p>
      <text:list text:style-name="List_20_1" text:continue-numbering="false">
        <text:list-item>
          <text:p text:style-name="List_20_1_Content_First">  přímo z vyhledaného záznamu v OPACu ve služebním klientu Evergreenu, které slouží pouze k rychlému přidání (tlačítko <text:span text:style-name="Emphasis"><text:span text:style-name="Strong_20_Emphasis">„Akce pro tento záznam“</text:span></text:span> → <text:span text:style-name="Emphasis"><text:span text:style-name="Strong_20_Emphasis">„Přidat do skupiny“</text:span></text:span>) </text:p>
        </text:list-item>
        <text:list-item>
          <text:p text:style-name="List_20_1_Content">  z rozhraní pro editaci skupin záznamů, které v přehledné formě nabízí možností pro správu skupin a umožňuje provádět hromadné akce se skupinou záznamů (viz dále),</text:p>
        </text:list-item>
        <text:list-item>
          <text:p text:style-name="List_20_1_Content_Last"> z  rozhraní <text:span text:style-name="Emphasis"><text:span text:style-name="Strong_20_Emphasis">„Status exempláře“</text:span></text:span> (klikněte na tlačítko  <text:span text:style-name="Emphasis"><text:span text:style-name="Strong_20_Emphasis">„Akce pro katalogizátory“</text:span></text:span> a poté zvolte z kontextového menu položku <text:span text:style-name="Emphasis"><text:span text:style-name="Strong_20_Emphasis">„Přidat do skupiny záznamů“</text:span></text:span>).</text:p>
        </text:list-item>
      </text:list>
      <text:h text:style-name="Heading_20_2" text:outline-level="2"><text:bookmark-start text:name="__RefHeading___pridani_zaznamu_do_skupiny_nebo_vytvoreni_skupiny_z_opacu_3"/><text:bookmark-start text:name="pridani_zaznamu_do_skupiny_nebo_vytvoreni_skupiny_z_opacu"/>Přidání záznamu do skupiny (nebo vytvoření skupiny) z OPACu<text:bookmark-end text:name="__RefHeading___pridani_zaznamu_do_skupiny_nebo_vytvoreni_skupiny_z_opacu_3"/><text:bookmark-end text:name="pridani_zaznamu_do_skupiny_nebo_vytvoreni_skupiny_z_opacu"/></text:h>
      <text:h text:style-name="Heading_20_3" text:outline-level="3"><text:bookmark-start text:name="__RefHeading___pridani_vyhledaneho_zaznamu_do_skupiny_4"/><text:bookmark-start text:name="pridani_vyhledaneho_zaznamu_do_skupiny"/>Přidání vyhledaného záznamu do skupiny<text:bookmark-end text:name="__RefHeading___pridani_vyhledaneho_zaznamu_do_skupiny_4"/><text:bookmark-end text:name="pridani_vyhledaneho_zaznamu_do_skupiny"/></text:h>
      <text:list text:style-name="Numbering_20_1" text:continue-numbering="false">
        <text:list-item>
          <text:p text:style-name="Numbering_20_1_Content_First"> Otevřete požadovaný záznam a klikněte na tlačítko <text:span text:style-name="Emphasis"><text:span text:style-name="Strong_20_Emphasis">„Akce pro tento záznam“</text:span></text:span>.</text:p>
        </text:list-item>
        <text:list-item>
          <text:p text:style-name="Numbering_20_1_Content"> Zvolte položku <text:span text:style-name="Emphasis"><text:span text:style-name="Strong_20_Emphasis">„Přidat do skupiny“</text:span></text:span>.</text:p>
        </text:list-item>
        <text:list-item>
          <text:p text:style-name="Numbering_20_1_Content_Last"> Ze seznamu vyberte požadovanou skupinu a klikněte na tlačítko <text:span text:style-name="Emphasis"><text:span text:style-name="Strong_20_Emphasis">„Přidat do vybrané skupiny“</text:span></text:span>.</text:p>
        </text:list-item>
      </text:list>
      <text:h text:style-name="Heading_20_3" text:outline-level="3"><text:bookmark-start text:name="__RefHeading___vytvoreni_nove_skupiny_5"/><text:bookmark-start text:name="vytvoreni_nove_skupiny"/>Vytvoření nové skupiny<text:bookmark-end text:name="__RefHeading___vytvoreni_nove_skupiny_5"/><text:bookmark-end text:name="vytvoreni_nove_skupiny"/></text:h>
      <text:list text:style-name="Numbering_20_1" text:continue-numbering="false">
        <text:list-item>
          <text:p text:style-name="Numbering_20_1_Content_First"> Otevřete požadovaný záznam a klikněte na tlačítko <text:span text:style-name="Emphasis"><text:span text:style-name="Strong_20_Emphasis">„Akce pro tento záznam“</text:span></text:span>.</text:p>
        </text:list-item>
        <text:list-item>
          <text:p text:style-name="Numbering_20_1_Content"> Zvolte položku <text:span text:style-name="Emphasis"><text:span text:style-name="Strong_20_Emphasis">„Přidat do skupiny“</text:span></text:span>.</text:p>
        </text:list-item>
        <text:list-item>
          <text:p text:style-name="Numbering_20_1_Content"> V dialogovém okně zvolte tlačítko <text:span text:style-name="Emphasis"><text:span text:style-name="Strong_20_Emphasis">„Přidat do nové skupiny“</text:span></text:span>.</text:p>
        </text:list-item>
        <text:list-item>
          <text:p text:style-name="Numbering_20_1_Content_Last"> Ve vyskakovacím okně zadejte požadovaný název nové skupiny a potvrďte tlačítkem „OK“.  <text:line-break/> <text:line-break/><draw:frame draw:style-name="media" draw:name="0" text:anchor-type="as-char" draw:z-index="0" svg:width="27.093333333333cm" style:rel-width="100%" svg:height="12.303125cm" style:rel-height="scale"><draw:image xlink:href="Pictures/b14426c82da7051a85ceba54ffae1962.jpg" xlink:type="simple" xlink:show="embed" xlink:actuate="onLoad"/></draw:frame> <text:line-break/> <text:line-break/></text:p>
        </text:list-item>
      </text:list>
      <text:h text:style-name="Heading_20_2" text:outline-level="2"><text:bookmark-start text:name="__RefHeading___rozhrani_pro_spravu_skupin_zaznamu_6"/><text:bookmark-start text:name="rozhrani_pro_spravu_skupin_zaznamu"/>Rozhraní pro správu skupin záznamů<text:bookmark-end text:name="__RefHeading___rozhrani_pro_spravu_skupin_zaznamu_6"/><text:bookmark-end text:name="rozhrani_pro_spravu_skupin_zaznamu"/></text:h>
      <text:p text:style-name="Text_20_body">rozhraní pro správu skupin záznamů je dostupné buď prostřednictvím menu (<text:span text:style-name="Emphasis"><text:span text:style-name="Strong_20_Emphasis">„Editovat“ → „Skupiny záznamů“</text:span></text:span>) nebo ze vstupního portálu služebního klienta Evergreenu (položka <text:span text:style-name="Emphasis"><text:span text:style-name="Strong_20_Emphasis">„Skupiny záznamů“</text:span></text:span>).
Rozhraní obsahuje tři záložky. Při otevření se zobrazí záložka „Zobrazení skupiny“. Pro vyhledání slouží záložka „Vyhledání záznamu“. Záložka „Nevyřízené záznamy“ umožňuje pracovat s vyhledanými záznamy a přesouvat je do vybrané skupiny.</text:p>
      <text:h text:style-name="Heading_20_3" text:outline-level="3"><text:bookmark-start text:name="__RefHeading___vytvoreni_skupiny_zaznamu_7"/><text:bookmark-start text:name="vytvoreni_skupiny_zaznamu"/>Vytvoření skupiny záznamů<text:bookmark-end text:name="__RefHeading___vytvoreni_skupiny_zaznamu_7"/><text:bookmark-end text:name="vytvoreni_skupiny_zaznamu"/></text:h>
      <text:list text:style-name="Numbering_20_1" text:continue-numbering="false">
        <text:list-item>
          <text:p text:style-name="Numbering_20_1_Content_First"> V rozhraní pro správu skupin záznamů klikněte na tlačítko <text:span text:style-name="Emphasis"><text:span text:style-name="Strong_20_Emphasis">„Akce pro skupinu“</text:span></text:span> a z rozbalovacího menu zvolte <text:span text:style-name="Emphasis"><text:span text:style-name="Strong_20_Emphasis">„„Vytvořit novou skupinu“</text:span></text:span>.</text:p>
        </text:list-item>
        <text:list-item>
          <text:p text:style-name="Numbering_20_1_Content"> V dialogovém okně zadejte název skupiny a potvrďte jej tlačítkem <text:span text:style-name="Emphasis"><text:span text:style-name="Strong_20_Emphasis">„OK“</text:span></text:span> nebo stisknutím klávesy <text:span text:style-name="Emphasis"><text:span text:style-name="Strong_20_Emphasis">„Enter“</text:span></text:span>. </text:p>
        </text:list-item>
        <text:list-item>
          <text:p text:style-name="Numbering_20_1_Content_Last"> Pokud zadaný název skupiny ještě v systému neexistuje, otevře se nově vytvořená skupina. Její jméno se zobrazí jako první položka rozbalovacího  menu pro výběr skupiny a pod ním se zobrazí číslo a vlastník skupiny.  <text:line-break/> <text:line-break/><draw:frame draw:style-name="media" draw:name="1" text:anchor-type="as-char" draw:z-index="1" svg:width="27.013958333333cm" style:rel-width="100%" svg:height="12.726458333333cm" style:rel-height="scale"><draw:image xlink:href="Pictures/d78511e093d0735c8288addf7700e07e.jpg" xlink:type="simple" xlink:show="embed" xlink:actuate="onLoad"/></draw:frame> <text:line-break/> <text:line-break/></text:p>
        </text:list-item>
      </text:list>
      <text:h text:style-name="Heading_20_3" text:outline-level="3"><text:bookmark-start text:name="__RefHeading___otevreni_skupiny_zaznamu_8"/><text:bookmark-start text:name="otevreni_skupiny_zaznamu"/>Otevření skupiny záznamů<text:bookmark-end text:name="__RefHeading___otevreni_skupiny_zaznamu_8"/><text:bookmark-end text:name="otevreni_skupiny_zaznamu"/></text:h>
      <text:list text:style-name="Numbering_20_1" text:continue-numbering="false">
        <text:list-item>
          <text:p text:style-name="Numbering_20_1_Content_First"> V rozhraní pro správu skupin záznamů otevřete rozbalovací menu pro výběr skupiny a zvolte požadovanou skupinu.</text:p>
        </text:list-item>
        <text:list-item>
          <text:p text:style-name="Numbering_20_1_Content_Last"> Po načtení skupiny se jméno skupiny zobrazí jako první položka rozbalovacího  menu pro výběr skupiny a pod ním se zobrazí číslo a vlastník skupiny. Pokud skupina obsahuje více záznamů, může její načtení chvíli trvat.</text:p>
        </text:list-item>
      </text:list>
      <text:h text:style-name="Heading_20_3" text:outline-level="3"><text:bookmark-start text:name="__RefHeading___pridani_zaznamu_do_skupiny_9"/><text:bookmark-start text:name="pridani_zaznamu_do_skupiny"/>Přidání záznamu do skupiny<text:bookmark-end text:name="__RefHeading___pridani_zaznamu_do_skupiny_9"/><text:bookmark-end text:name="pridani_zaznamu_do_skupiny"/></text:h>
      <text:list text:style-name="Numbering_20_1" text:continue-numbering="false">
        <text:list-item>
          <text:p text:style-name="Numbering_20_1_Content_First"> Otevřete požadovanou skupinu (viz výše).</text:p>
        </text:list-item>
        <text:list-item>
          <text:p text:style-name="Numbering_20_1_Content"> Klikněte na záložku <text:span text:style-name="Emphasis"><text:span text:style-name="Strong_20_Emphasis">„Vyhledání záznamu“</text:span></text:span> (ve starší verzi Evergreenu se prozatím zobrazuje starší překlad „Záznam Dotaz“).</text:p>
        </text:list-item>
        <text:list-item>
          <text:p text:style-name="Numbering_20_1_Content"> Vyhledejte požadovaný záznam (viz dále). Po zobrazení nápovědy pro vyhledávání klikněte na tlačítko <text:span text:style-name="Emphasis"><text:span text:style-name="Strong_20_Emphasis">„Nápověda“„</text:span></text:span>.</text:p>
        </text:list-item>
        <text:list-item>
          <text:p text:style-name="Numbering_20_1_Content"> Výsledky jednotlivých hledání přesuňte odpovídající záznamy do „Nevyřízených záznamů“ (viz dále)</text:p>
        </text:list-item>
        <text:list-item>
          <text:p text:style-name="Numbering_20_1_Content_Last"> Z „Nevyřízených záznamů“ přesuňte požadované záznamy do vybrané skupiny.</text:p>
        </text:list-item>
      </text:list>
      <text:p text:style-name="Text_20_body">Pokud jste přidali záznamy do skupiny, ale přidané záznamy se ve skupině nezobrazily, klikněte na tlačítko <text:span text:style-name="Emphasis"><text:span text:style-name="Strong_20_Emphasis">„Akce pro skupinu“</text:span></text:span> a v rozbalovacím menu zvolte položku <text:span text:style-name="Emphasis"><text:span text:style-name="Strong_20_Emphasis">„Obnovit“</text:span></text:span>.</text:p>
      <text:h text:style-name="Heading_20_3" text:outline-level="3"><text:bookmark-start text:name="__RefHeading___vyhledani_zaznamu_10"/><text:bookmark-start text:name="vyhledani_zaznamu"/>Vyhledání záznamu<text:bookmark-end text:name="__RefHeading___vyhledani_zaznamu_10"/><text:bookmark-end text:name="vyhledani_zaznamu"/></text:h>
      <text:list text:style-name="List_20_1" text:continue-numbering="false">
        <text:list-item>
          <text:p text:style-name="List_20_1_Content_First"> Pro vyhledání záznamu můžete použít vyhledávací zkratky nebo kombinovat dotazy (viz tabulka níže)</text:p>
        </text:list-item>
        <text:list-item>
          <text:p text:style-name="List_20_1_Content_Last"> Při vyhledávání je možné kombinovat vyhledávací termíny. Jednotlivé termíny oddělte čárkou. Naříklad pro vyhledání titulu Metody sociální práce od Oldřicha Matouška lze zadat dotaz <text:span text:style-name="Emphasis">ti:Metody sociální práce, au:matoušek, oldřich</text:span> <text:line-break/></text:p>
        </text:list-item>
      </text:list>
      <table:table table:style-name="Table">
        <table:table-column/>
        <table:table-column/>
        <table:table-row>
          <table:table-cell office:value-type="string" table:style-name="tableheader">
            <text:p text:style-name="Table_20_Heading"> Vyhledávací zkratka      </text:p>
          </table:table-cell>
          <table:table-cell office:value-type="string" table:style-name="tableheader">
            <text:p text:style-name="Table_20_Heading"> Použití       </text:p>
          </table:table-cell>
        </table:table-row>
        <table:table-row>
          <table:table-cell office:value-type="string" table:style-name="tablecell">
            <text:p text:style-name="tablealignleft"> keyword/kw </text:p>
          </table:table-cell>
          <table:table-cell office:value-type="string" table:style-name="tablecell">
            <text:p text:style-name="tablealignleft"> Hledání podle klíčových slov </text:p>
          </table:table-cell>
        </table:table-row>
        <table:table-row>
          <table:table-cell office:value-type="string" table:style-name="tablecell">
            <text:p text:style-name="tablealignleft"> author/au/name </text:p>
          </table:table-cell>
          <table:table-cell office:value-type="string" table:style-name="tablecell">
            <text:p text:style-name="tablealignleft"> Hledání podle jména autora</text:p>
          </table:table-cell>
        </table:table-row>
        <table:table-row>
          <table:table-cell office:value-type="string" table:style-name="tablecell">
            <text:p text:style-name="tablealignleft"> title/ti  </text:p>
          </table:table-cell>
          <table:table-cell office:value-type="string" table:style-name="tablecell">
            <text:p text:style-name="tablealignleft"> Hledání podle názvu </text:p>
          </table:table-cell>
        </table:table-row>
        <table:table-row>
          <table:table-cell office:value-type="string" table:style-name="tablecell">
            <text:p text:style-name="tablealignleft"> subject/su </text:p>
          </table:table-cell>
          <table:table-cell office:value-type="string" table:style-name="tablecell">
            <text:p text:style-name="tablealignleft"> Hledání podle tématu</text:p>
          </table:table-cell>
        </table:table-row>
        <table:table-row>
          <table:table-cell office:value-type="string" table:style-name="tablecell">
            <text:p text:style-name="tablealignleft"> series/se </text:p>
          </table:table-cell>
          <table:table-cell office:value-type="string" table:style-name="tablecell">
            <text:p text:style-name="tablealignleft"> Hledání podle edice</text:p>
          </table:table-cell>
        </table:table-row>
        <table:table-row>
          <table:table-cell office:value-type="string" table:style-name="tablecell">
            <text:p text:style-name="tablealignleft"> lang </text:p>
          </table:table-cell>
          <table:table-cell office:value-type="string" table:style-name="tablecell">
            <text:p text:style-name="tablealignleft"> Omezení výsledků podle jazyka </text:p>
          </table:table-cell>
        </table:table-row>
        <table:table-row>
          <table:table-cell office:value-type="string" table:style-name="tablecell">
            <text:p text:style-name="tablealignleft"> site </text:p>
          </table:table-cell>
          <table:table-cell office:value-type="string" table:style-name="tablecell">
            <text:p text:style-name="tablealignleft"> Omezení výsledků podle organizační jednotky (odpovídá zkratkám knihoven nastavených v administraci systému) </text:p>
          </table:table-cell>
        </table:table-row>
        <table:table-row>
          <table:table-cell office:value-type="string" table:style-name="tablecell">
            <text:p text:style-name="tablealignleft"> sort </text:p>
          </table:table-cell>
          <table:table-cell office:value-type="string" table:style-name="tablecell">
            <text:p text:style-name="tablealignleft"> typ třídění výsledků (title, author, pubdate); výsledky je také možné třídit v tabulce s výsledky vyhledávání kliknutím na příslušné záhlaví sloupce tabulky </text:p>
          </table:table-cell>
        </table:table-row>
        <table:table-row>
          <table:table-cell office:value-type="string" table:style-name="tablecell">
            <text:p text:style-name="tablealignleft"> dir </text:p>
          </table:table-cell>
          <table:table-cell office:value-type="string" table:style-name="tablecell">
            <text:p text:style-name="tablealignleft"> řazení výsledků (asc, dessc) vzestupně, sestupně; výsledky je také možné řadit v tabulce s výsledky vyhledávání kliknutím na příslušné záhlaví sloupce tabulky </text:p>
          </table:table-cell>
        </table:table-row>
        <table:table-row>
          <table:table-cell office:value-type="string" table:style-name="tablecell">
            <text:p text:style-name="tablealignleft"> available </text:p>
          </table:table-cell>
          <table:table-cell office:value-type="string" table:style-name="tablecell">
            <text:p text:style-name="tablealignleft"> pokud je hodnota nastavena na „true“ nebo „1“, jsou vyhledány pouze záznamy dostupných dokumentů </text:p>
          </table:table-cell>
        </table:table-row>
      </table:table>
      <text:list text:style-name="List_20_1" text:continue-numbering="false">
        <text:list-item>
          <text:p text:style-name="LastListParagraph_List_20_1_Content_First"> Po zadání požadovaného dotazu klikněte na tlačítko <text:span text:style-name="Emphasis"><text:span text:style-name="Strong_20_Emphasis">„Potvrdit“</text:span></text:span> nebo stiskněte klávesu „Enter“.</text:p>
        </text:list-item>
      </text:list>
      <text:h text:style-name="Heading_20_3" text:outline-level="3"><text:bookmark-start text:name="__RefHeading___nevyrizene_zaznamy_11"/><text:bookmark-start text:name="nevyrizene_zaznamy"/>Nevyřízené záznamy<text:bookmark-end text:name="__RefHeading___nevyrizene_zaznamy_11"/><text:bookmark-end text:name="nevyrizene_zaznamy"/></text:h>
      <text:p text:style-name="Text_20_body">Vyhledané záznamy je možné přidat do Nevyřízených záznamů.</text:p>
      <text:list text:style-name="Numbering_20_1" text:continue-numbering="false">
        <text:list-item>
          <text:p text:style-name="Numbering_20_1_Content_First"> Pro přidání vybraných záznamů označte kurzorem řádky, které chcete přesunout do nevyřízených záznamů. Pro výběr souvislé řady záznamů použijte klávesu <text:span text:style-name="Strong_20_Emphasis">„Shift“</text:span> Pro výběr nesouvislé řady záznamů použijte klávesu <text:span text:style-name="Strong_20_Emphasis">„Ctrl“</text:span>. Poté klikněte na tlačítko “<text:span text:style-name="Emphasis"><text:span text:style-name="Strong_20_Emphasis">„Doplnit vybrané do nevyřízených záznamů“</text:span></text:span>.</text:p>
        </text:list-item>
        <text:list-item>
          <text:p text:style-name="Numbering_20_1_Content_Last"> Pro přidání všech vybraných záznamů klikněte na tlačítko <text:span text:style-name="Emphasis"><text:span text:style-name="Strong_20_Emphasis">„Doplnit vše do nevyřízených záznamů“</text:span></text:span>.</text:p>
        </text:list-item>
      </text:list>
      <text:p text:style-name="Text_20_body">Ze záložky Nevyřízené záznamy můžete přidávat záznamy do aktivní (předem vybrané) skupiny.</text:p>
      <text:list text:style-name="Numbering_20_1" text:continue-numbering="false">
        <text:list-item>
          <text:p text:style-name="Numbering_20_1_Content_First"> Pro přidání vybraných záznamů označte kurzorem řádky, které chcete přesunout do vybrané skupiny. Pro výběr souvislé řady záznamů použijte klávesu <text:span text:style-name="Strong_20_Emphasis">„Shift“</text:span> Pro výběr nesouvislé řady záznamů použijte klávesu <text:span text:style-name="Strong_20_Emphasis">„Ctrl“</text:span>. Poté klikněte na tlačítko “<text:span text:style-name="Emphasis"><text:span text:style-name="Strong_20_Emphasis">„Přidat vybrané do aktuální skupiny“</text:span></text:span>.</text:p>
        </text:list-item>
        <text:list-item>
          <text:p text:style-name="Numbering_20_1_Content"> Pro přidání všech vybraných záznamů klikněte na tlačítko <text:span text:style-name="Emphasis"><text:span text:style-name="Strong_20_Emphasis">„Přidat vše do aktuální skupiny“</text:span></text:span>.</text:p>
        </text:list-item>
        <text:list-item>
          <text:p text:style-name="Numbering_20_1_Content_Last"> Pro zobrazení přidaných záznamů otevřete záložku <text:span text:style-name="Emphasis">„Zobrazení skupiny“</text:span>.</text:p>
        </text:list-item>
      </text:list>
      <table:table table:style-name="Table">
        <table:table-column/>
        <table:table-row>
          <table:table-cell office:value-type="string" table:style-name="tableheader">
            <text:p text:style-name="Table_20_Heading"> <text:line-break/>Poznámka: Přidání dokumentu do skupiny se po kliknutí na tlačítko „Přidat vše do aktuální skupiny“ zdánlivě nijak neprojeví (pokud tedy opakovaně kliknete na tlačítko pro přidání, záznamy se přidají dvakrát). </text:p>
          </table:table-cell>
        </table:table-row>
      </table:table>
      <text:p text:style-name="Text_20_body">Záznamy, které byly přidány do „nevyřízených záznamů“ zůstávají v nevyřízených záznamech bez ohledu na to, se kterou skupinou záznamů pracujete. Vymažou se pouze při zavření  rozhraní pro správu skupin</text:p>
      <text:h text:style-name="Heading_20_3" text:outline-level="3"><text:bookmark-start text:name="__RefHeading___odstraneni_zaznamu_ze_skupiny_12"/><text:bookmark-start text:name="odstraneni_zaznamu_ze_skupiny"/>Odstranění záznamu ze skupiny<text:bookmark-end text:name="__RefHeading___odstraneni_zaznamu_ze_skupiny_12"/><text:bookmark-end text:name="odstraneni_zaznamu_ze_skupiny"/></text:h>
      <text:list text:style-name="Numbering_20_1" text:continue-numbering="false">
        <text:list-item>
          <text:p text:style-name="Numbering_20_1_Content_First"> Otevřete rozhraní pro správu skupin záznamů a zobrazte požadovanou skupinu.</text:p>
        </text:list-item>
        <text:list-item>
          <text:p text:style-name="Numbering_20_1_Content"> Zvýrazněte kurzorem záznamy, které chcete smazat. <text:line-break/> Souvislou řadu záznamů  označíte šipkou a podržením klávesy <text:span text:style-name="Strong_20_Emphasis">„Shift“</text:span>. Nesouvislé záznamy označíte podržením klávesy <text:span text:style-name="Strong_20_Emphasis">„Ctrl“</text:span> a kliknutím na příslušný řádek.</text:p>
        </text:list-item>
        <text:list-item>
          <text:p text:style-name="Numbering_20_1_Content"> Poté klikněte na tlačítko <text:span text:style-name="Emphasis"><text:span text:style-name="Strong_20_Emphasis">„Odebrat vybrané ze skupiny“</text:span></text:span> v levém horním rohu obrazovky.</text:p>
        </text:list-item>
        <text:list-item>
          <text:p text:style-name="Numbering_20_1_Content_Last"> Obrazovka se obnoví a záznamy se nadále nebudou ve skupině zobrazovat. Pokud odstraňujete více záznamů, může to trvat několik sekund.</text:p>
        </text:list-item>
      </text:list>
      <table:table table:style-name="Table">
        <table:table-column/>
        <table:table-row>
          <table:table-cell office:value-type="string" table:style-name="tableheader">
            <text:p text:style-name="Table_20_Heading"> Pozor! NEPOUŽÍVEJTE  pro smazání záznamu ze skupiny tlačítko „Smazat všechny záznamy“ v dolní části obrazovky, které slouží k mazání záznamů z katalogu, nikoliv ze skupiny. </text:p>
          </table:table-cell>
        </table:table-row>
      </table:table>
      <text:h text:style-name="Heading_20_3" text:outline-level="3"><text:bookmark-start text:name="__RefHeading___kopirovani_skupiny_zaznamu_13"/><text:bookmark-start text:name="kopirovani_skupiny_zaznamu"/>Kopírování skupiny záznamů<text:bookmark-end text:name="__RefHeading___kopirovani_skupiny_zaznamu_13"/><text:bookmark-end text:name="kopirovani_skupiny_zaznamu"/></text:h>
      <text:p text:style-name="Text_20_body">Obsah skupiny záznamů je možné kopírovat do jiné skupiny. Tato funkce je užitečná např. v případě, že chcete kopírovat záznamy se sdílené skupiny do vlastní skupiny.</text:p>
      <text:list text:style-name="Numbering_20_1" text:continue-numbering="false">
        <text:list-item>
          <text:p text:style-name="Numbering_20_1_Content_First"> Otevřete skupinu záznamů, ze které chcete kopírovat záznamy.</text:p>
        </text:list-item>
        <text:list-item>
          <text:p text:style-name="Numbering_20_1_Content"> Označte záznamy, které chcete kopírovat. Pokud je ve skupině více záznamů a chcete vybrat všechny, je nutné sjet kurzorem až dolů na konec seznamu. Poté klikněte na tlačítko <text:span text:style-name="Emphasis"><text:span text:style-name="Strong_20_Emphasis">„Přidat vybrané do nevyřízených záznamů“</text:span></text:span></text:p>
        </text:list-item>
        <text:list-item>
          <text:p text:style-name="Numbering_20_1_Content"> Barva vybraných řádků se změní z modré na šedou, ale jinak se zdánlivě nic nestane. Pro zobrazení záznamů vyberte záložku <text:span text:style-name="Emphasis"><text:span text:style-name="Strong_20_Emphasis">„Nevyřízené záznamy“</text:span></text:span>. </text:p>
        </text:list-item>
        <text:list-item>
          <text:p text:style-name="Numbering_20_1_Content"> V případě potřeby vyberte další skupinu záznamů a zvolte záznamy, které chcete přesunout do nevyřízených záznamů.</text:p>
        </text:list-item>
        <text:list-item>
          <text:p text:style-name="Numbering_20_1_Content"> Poté na záložce  „Zobrazení skupiny“ vyberte skupinu, kam chcete záznamy přesunou (případně vytvořte novou skupinu, viz výše)</text:p>
        </text:list-item>
        <text:list-item>
          <text:p text:style-name="Numbering_20_1_Content"> Přesuňte se na záložku „Nevyřízené záznamy“ a požadované záznamy přesuňte (použijte tlačítka <text:span text:style-name="Emphasis"><text:span text:style-name="Strong_20_Emphasis">„Přidat vybrané do aktuální skupiny“ </text:span></text:span> nebo <text:span text:style-name="Emphasis"><text:span text:style-name="Strong_20_Emphasis">„Přidat vše do aktuální skupiny“</text:span></text:span>.</text:p>
        </text:list-item>
        <text:list-item>
          <text:p text:style-name="Numbering_20_1_Content"> Pro zobrazení záznamů ve skupině otevřete záložku „Zobrazení skupiny“. </text:p>
        </text:list-item>
        <text:list-item>
          <text:p text:style-name="Numbering_20_1_Content_Last"> Při použití výše uvedeného postupu zůstanou záznamy jak v nové skupině, tak také v původní skupině. Dokud nezavřete rozhraní pro správu skupin, zůstanou také zobrazeny na záložce „Nevyřízené záznamy“.</text:p>
        </text:list-item>
      </text:list>
      <text:h text:style-name="Heading_20_3" text:outline-level="3"><text:bookmark-start text:name="__RefHeading___sdileni_skupin_zaznamu_14"/><text:bookmark-start text:name="sdileni_skupin_zaznamu"/>Sdílení skupin záznamů<text:bookmark-end text:name="__RefHeading___sdileni_skupin_zaznamu_14"/><text:bookmark-end text:name="sdileni_skupin_zaznamu"/></text:h>
      <text:p text:style-name="Text_20_body">Abyste mohli zobrazit skupinu záznamů vytvořenou někým jiným, musíte znát číslo skupiny. Číslo skupiny se zobrazuje vedle jména skupiny v rozhraní pro správu skupin.</text:p>
      <text:list text:style-name="Numbering_20_1" text:continue-numbering="false">
        <text:list-item>
          <text:p text:style-name="Numbering_20_1_Content_First"> Pro zobrazení sdílené skupiny otevřete rozhraní pro správu skupin záznamů. </text:p>
        </text:list-item>
        <text:list-item>
          <text:p text:style-name="Numbering_20_1_Content"> Z rozbalovacího menu pro výběr skupiny vyberte položku <text:span text:style-name="Emphasis"><text:span text:style-name="Strong_20_Emphasis">„Načtení sdílené skupiny“</text:span></text:span> <text:line-break/> <text:line-break/><draw:frame draw:style-name="media" draw:name="2" text:anchor-type="as-char" draw:z-index="2" svg:width="26.82875cm" style:rel-width="100%" svg:height="11.1125cm" style:rel-height="scale"><draw:image xlink:href="Pictures/bd81c9c3391cf1d8e560e9847da5085a.jpg" xlink:type="simple" xlink:show="embed" xlink:actuate="onLoad"/></draw:frame> <text:line-break/> <text:line-break/> - Ve vyskakovacím okně zadejte číslo skupiny. Potvrďte tlačítkem <text:span text:style-name="Emphasis"><text:span text:style-name="Strong_20_Emphasis">„OK“</text:span></text:span>.</text:p>
        </text:list-item>
        <text:list-item>
          <text:p text:style-name="Numbering_20_1_Content_Last"> Při práci s cizí skupinou můžete provádět hromadné akce, ale nemůžete přidávat nebo odstraňovat záznamy ze skupiny.</text:p>
        </text:list-item>
      </text:list>
      <text:h text:style-name="Heading_20_3" text:outline-level="3"><text:bookmark-start text:name="__RefHeading___zruseni_skupiny_zaznamu_15"/><text:bookmark-start text:name="zruseni_skupiny_zaznamu"/>Zrušení skupiny záznamů<text:bookmark-end text:name="__RefHeading___zruseni_skupiny_zaznamu_15"/><text:bookmark-end text:name="zruseni_skupiny_zaznamu"/></text:h>
      <text:p text:style-name="Text_20_body">Smazání skupiny znamená zrušení virtuálního kontejneru, tj nejedná se o smazání záznamů z katalogu. Doporučuje se však nejdříve ze skupiny odstranit všechny záznamy a teprve poté je smazat.</text:p>
      <text:list text:style-name="Numbering_20_1" text:continue-numbering="false">
        <text:list-item>
          <text:p text:style-name="Numbering_20_1_Content_First"> Odstraňte ze skupiny všechny záznamy</text:p>
        </text:list-item>
        <text:list-item>
          <text:p text:style-name="Numbering_20_1_Content"> Klikněte na tlačítko <text:span text:style-name="Emphasis"><text:span text:style-name="Strong_20_Emphasis">„Akce pro tento záznam“</text:span></text:span> a z rozbalovacího menu vyberte <text:span text:style-name="Emphasis"><text:span text:style-name="Strong_20_Emphasis">„Smazat skupinu“</text:span></text:span>.</text:p>
        </text:list-item>
        <text:list-item>
          <text:p text:style-name="Numbering_20_1_Content"> V dialogovém okně potvrďte smazání skupiny tlačítkem <text:span text:style-name="Emphasis"><text:span text:style-name="Strong_20_Emphasis">„OK“</text:span></text:span> nebo klávesou <text:span text:style-name="Emphasis"><text:span text:style-name="Strong_20_Emphasis">„Enter“</text:span></text:span> <text:line-break/> <text:line-break/><draw:frame draw:style-name="media" draw:name="3" text:anchor-type="as-char" draw:z-index="3" svg:width="26.140833333333cm" style:rel-width="100%" svg:height="9.286875cm" style:rel-height="scale"><draw:image xlink:href="Pictures/8d7df1ca272a827e0157b95b35a4571b.jpg" xlink:type="simple" xlink:show="embed" xlink:actuate="onLoad"/></draw:frame>  <text:line-break/> <text:line-break/></text:p>
        </text:list-item>
        <text:list-item>
          <text:p text:style-name="Numbering_20_1_Content_Last"> Skupina se smaže a zmizí z obrazovky. </text:p>
        </text:list-item>
      </text:list>
      <text:h text:style-name="Heading_20_2" text:outline-level="2"><text:bookmark-start text:name="__RefHeading___hromadne_akce_se_zaznamy_16"/><text:bookmark-start text:name="hromadne_akce_se_zaznamy"/>Hromadné akce se záznamy<text:bookmark-end text:name="__RefHeading___hromadne_akce_se_zaznamy_16"/><text:bookmark-end text:name="hromadne_akce_se_zaznamy"/></text:h>
      <text:p text:style-name="Text_20_body">Poté, co jsou záznamy přidány do skupiny, je možné se provádět hromadné akce se záznamy obsaženými ve skupině pomocí tlačítek umístěných v dolní části rozhraní</text:p>
      <text:p text:style-name="Text_20_body"><draw:frame draw:style-name="media" draw:name="4" text:anchor-type="as-char" draw:z-index="4" svg:width="23.283333333333cm" style:rel-width="100%" svg:height="1.190625cm" style:rel-height="scale"><draw:image xlink:href="Pictures/febd5696c8278dce32a533bc433d7996.jpg" xlink:type="simple" xlink:show="embed" xlink:actuate="onLoad"/></draw:frame></text:p>
      <text:p text:style-name="Text_20_body">Pozor! Při hromadných akcích se skupinami záznamů i exemplářů je vždy akce aplikovány na VŠECHNY záznamy nebo exempláře ve skupině (tj. jsou např. sloučeny všechny záznamy, vymazány všechny záznamy apod.)</text:p>
      <text:h text:style-name="Heading_20_3" text:outline-level="3"><text:bookmark-start text:name="__RefHeading___slouceni_zaznamu_17"/><text:bookmark-start text:name="slouceni_zaznamu"/>Sloučení  záznamů<text:bookmark-end text:name="__RefHeading___slouceni_zaznamu_17"/><text:bookmark-end text:name="slouceni_zaznamu"/></text:h>
      <text:p text:style-name="Text_20_body">Viz <text:a xlink:type="simple" xlink:href="https://eg-wiki.osvobozena-knihovna.cz/doku.php/katalogizace:slouceni_zaznamu" text:style-name="Internet_20_link" text:visited-style-name="Visited_20_Internet_20_Link">Sloučení záznamů</text:a></text:p>
      <text:h text:style-name="Heading_20_3" text:outline-level="3"><text:bookmark-start text:name="__RefHeading___zobrazit_vse_v_katalogu_18"/><text:bookmark-start text:name="zobrazit_vse_v_katalogu"/>Zobrazit vše v katalogu<text:bookmark-end text:name="__RefHeading___zobrazit_vse_v_katalogu_18"/><text:bookmark-end text:name="zobrazit_vse_v_katalogu"/></text:h>
      <text:p text:style-name="Text_20_body">Kliknutím na tlačítko <text:span text:style-name="Emphasis"><text:span text:style-name="Strong_20_Emphasis">„Zobrazit vše v katalogu“</text:span></text:span> se otevřou všechny záznamy, které aktuální skupina obsahuje. Každý záznam se otevře na novém panelu. Čím více záznamů skupina obsahuje, tím déle se záznamy budou načítat. Pozor, počet otevřených panelů je omezen, proto je vhodné tuto funkci používat spíše na skupiny s velmi malým množstvím exemplářů.
<draw:frame draw:style-name="media" draw:name="5" text:anchor-type="as-char" draw:z-index="5" svg:width="26.775833333333cm" style:rel-width="100%" svg:height="11.932708333333cm" style:rel-height="scale"><draw:image xlink:href="Pictures/ac7fc1b6cc2dce8c7085e08ea252902e.jpg" xlink:type="simple" xlink:show="embed" xlink:actuate="onLoad"/></draw:frame></text:p>
      <text:h text:style-name="Heading_20_3" text:outline-level="3"><text:bookmark-start text:name="__RefHeading___smazat_vsechny_zaznamy_19"/><text:bookmark-start text:name="smazat_vsechny_zaznamy"/>Smazat  všechny záznamy<text:bookmark-end text:name="__RefHeading___smazat_vsechny_zaznamy_19"/><text:bookmark-end text:name="smazat_vsechny_zaznamy"/></text:h>
      <text:p text:style-name="Text_20_body">Pomocí hromadné mazání z rozhraní skupiny se z katalogu smažou všechny záznamy, které nemají připojeny žádné exempláře.
Pokud některý z exemplářů má připojené informace o existujících exemplářích, objeví se chybové hlášení a záznam nebude smazán. Ostatní záznamy ve skupině však budou smazány.
Kliknutím na tlačítko <text:span text:style-name="Emphasis"><text:span text:style-name="Strong_20_Emphasis">„Smazat všechny záznamy“</text:span></text:span> se otevře okno pro čištění záznamů, kde se zobrazí přehled záznamů. Pokud záznamy nechcete smazat, klikněte na tlačítko <text:span text:style-name="Emphasis"><text:span text:style-name="Strong_20_Emphasis">„Storno“</text:span></text:span>. Tlačítkem <text:span text:style-name="Emphasis"><text:span text:style-name="Strong_20_Emphasis">„Smazat“</text:span></text:span> potvrdíte smazání všech záznamů. Okno pro čištění záznamů se zavře. Zdánlivě se nic nestane, ale záznamy se smažou ze systému. </text:p>
      <text:h text:style-name="Heading_20_3" text:outline-level="3"><text:bookmark-start text:name="__RefHeading___hromadna_editace_marcu_20"/><text:bookmark-start text:name="hromadna_editace_marcu"/>Hromadná editace MARCu<text:bookmark-end text:name="__RefHeading___hromadna_editace_marcu_20"/><text:bookmark-end text:name="hromadna_editace_marcu"/></text:h>
      <text:p text:style-name="Text_20_body">Po kliknutí na tlačítko <text:span text:style-name="Emphasis"><text:span text:style-name="Strong_20_Emphasis">„Hromadná editace MARCu“</text:span></text:span> se otevře rozhraní pro dávkové úpravy MARCu. </text:p>
      <text:h text:style-name="Heading_20_3" text:outline-level="3"><text:bookmark-start text:name="__RefHeading___exportovat_vsechny_zaznamy_21"/><text:bookmark-start text:name="exportovat_vsechny_zaznamy"/>Exportovat všechny záznamy<text:bookmark-end text:name="__RefHeading___exportovat_vsechny_zaznamy_21"/><text:bookmark-end text:name="exportovat_vsechny_zaznamy"/></text:h>
      <text:p text:style-name="Text_20_body">Tlačítko <text:span text:style-name="Emphasis"><text:span text:style-name="Strong_20_Emphasis">„Exportovat všechny záznamy“</text:span></text:span> umožňuje exportovat záznamy do externího souboru. Je možné exportovat záznamy do formátů:
MARC 21, Unimarc, MARC XML a Evergreen.
Vyberte požadovaný formát. V dialogovém okně zdejte umístění a název souboru a soubor ulož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katalogizace:skupiny_zaznamu</dc:title>
  </office:meta>
</office:document-meta>
</file>