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e8f5a47269576ff32551eef5d805fc0.jpg"/>
  <manifest:file-entry manifest:media-type="image/jpeg" manifest:full-path="Pictures/b54cf9a602a75b483533f76d6dedb299.jpg"/>
  <manifest:file-entry manifest:media-type="image/jpeg" manifest:full-path="Pictures/beb748fccc7be46be5fd4b1a6bd43ab0.jpg"/>
  <manifest:file-entry manifest:media-type="image/jpeg" manifest:full-path="Pictures/7e4c42ecbd7238bc94d22bf28be3b28e.jpg"/>
  <manifest:file-entry manifest:media-type="image/jpeg" manifest:full-path="Pictures/a40c911e929884c6ab1c10b5f35e5564.jpg"/>
  <manifest:file-entry manifest:media-type="image/jpeg" manifest:full-path="Pictures/ad3bc64da232bdce7275bb0e90ee9ce5.jpg"/>
  <manifest:file-entry manifest:media-type="image/jpeg" manifest:full-path="Pictures/24060834990a4590e9441fb7f3a08c73.jpg"/>
  <manifest:file-entry manifest:media-type="image/jpeg" manifest:full-path="Pictures/f99a8d357341b5fcb9aef8ef9308d52a.jpg"/>
  <manifest:file-entry manifest:media-type="image/jpeg" manifest:full-path="Pictures/7d834f3f2e110e95d80245e93cd5cec4.jpg"/>
  <manifest:file-entry manifest:media-type="image/jpeg" manifest:full-path="Pictures/f72a0087668b71a653f2b9df75a373da.jpg"/>
  <manifest:file-entry manifest:media-type="image/jpeg" manifest:full-path="Pictures/aca9cc392c15c79d0a90ae30fd7e8f9d.jpg"/>
  <manifest:file-entry manifest:media-type="image/jpeg" manifest:full-path="Pictures/fc3332f0f18916897da9c4fb795daaef.jpg"/>
  <manifest:file-entry manifest:media-type="image/jpeg" manifest:full-path="Pictures/e4b9d006188a9ce9f098ebacfc8507a8.jpg"/>
  <manifest:file-entry manifest:media-type="image/jpeg" manifest:full-path="Pictures/aa68d0f69649be959b6b091156b07142.jpg"/>
  <manifest:file-entry manifest:media-type="image/svg+xml" manifest:full-path="Pictures/1d2afe853fbc81163b6dd5e0d4b2a80a.svg"/>
  <manifest:file-entry manifest:media-type="image/jpeg" manifest:full-path="Pictures/0f03b3f704eb0cd12efd046f4b3724c5.jpg"/>
  <manifest:file-entry manifest:media-type="image/jpeg" manifest:full-path="Pictures/3d034d14f83b0e506175e495ab25990a.jpg"/>
  <manifest:file-entry manifest:media-type="image/jpeg" manifest:full-path="Pictures/3f46ec1b52bf6f72094e07b6770e62ef.jpg"/>
  <manifest:file-entry manifest:media-type="image/jpeg" manifest:full-path="Pictures/9ca30cd18e8fa99b02fc2b8b42e18af0.jpg"/>
  <manifest:file-entry manifest:media-type="image/jpeg" manifest:full-path="Pictures/e835226a1143c42ccd1b2e8bf09824ce.jpg"/>
  <manifest:file-entry manifest:media-type="image/jpeg" manifest:full-path="Pictures/b537d5ba32f2b7eef15cb78a77917a2d.jpg"/>
  <manifest:file-entry manifest:media-type="image/jpeg" manifest:full-path="Pictures/ca6b8b9de6581145cfce81e067c56a0a.jpg"/>
  <manifest:file-entry manifest:media-type="image/jpeg" manifest:full-path="Pictures/42214497bd2472f8aad7b2651a0e554b.jpg"/>
  <manifest:file-entry manifest:media-type="image/jpeg" manifest:full-path="Pictures/0e8419a2108105791ec44eea354f46fc.jpg"/>
  <manifest:file-entry manifest:media-type="image/jpeg" manifest:full-path="Pictures/8ceb3a687147f12dff2a6eaf2a99ab55.jpg"/>
  <manifest:file-entry manifest:media-type="image/jpeg" manifest:full-path="Pictures/b5c5c10bea5fa82e0324108c6e0e5a3a.jpg"/>
  <manifest:file-entry manifest:media-type="image/jpeg" manifest:full-path="Pictures/1284a825ab5b920bd92874df4f76970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skupiny_jednotek"/><text:bookmark-start text:name="__RefHeading___skupiny_jednotek_1"/><text:bookmark-start text:name="skupiny_jednotek"/>Skupiny jednotek<text:bookmark-end text:name="__RefHeading___skupiny_jednotek_1"/><text:bookmark-end text:name="skupiny_jednotek"/></text:h>
      <text:h text:style-name="Heading_20_2" text:outline-level="2"><text:bookmark-start text:name="__RefHeading___uvod_2"/><text:bookmark-start text:name="uvod"/>Úvod<text:bookmark-end text:name="__RefHeading___uvod_2"/><text:bookmark-end text:name="uvod"/></text:h>
      <text:p text:style-name="Text_20_body">Skupiny jednotek jsou pracovní „kontejnery“, do kterých lze umístit záznamy o exemplářích a snadno pak provádět dávkové akce. Jednotky zůstávají ve skupině, dokud nejsou odstraněny.</text:p>
      <text:p text:style-name="Text_20_body">Rozhraní <text:span text:style-name="Emphasis">Skupiny jednotek</text:span> zobrazíte kliknutím na <text:span text:style-name="Strong_20_Emphasis">Katalogizace</text:span>→<text:span text:style-name="Strong_20_Emphasis">Skupiny jednotek</text:span>.</text:p>
      <text:p text:style-name="Text_20_body"><draw:frame draw:style-name="mediacenter" draw:name="0" text:anchor-type="paragraph" draw:z-index="0" svg:width="14.022916666667cm" svg:height="5.5297916666667cm"><draw:image xlink:href="Pictures/7e8f5a47269576ff32551eef5d805fc0.jpg" xlink:type="simple" xlink:show="embed" xlink:actuate="onLoad"/></draw:frame></text:p>
      <text:p text:style-name="Text_20_body">Poznámka: Slova <text:span text:style-name="Emphasis">exemplář</text:span> a <text:span text:style-name="Emphasis">jednotka</text:span> jsou v systému Evergreen používána zaměnitelně.</text:p>
      <text:h text:style-name="Heading_20_2" text:outline-level="2"><text:bookmark-start text:name="__RefHeading___sprava_skupin_jednotek_3"/><text:bookmark-start text:name="sprava_skupin_jednotek"/>Správa skupin jednotek<text:bookmark-end text:name="__RefHeading___sprava_skupin_jednotek_3"/><text:bookmark-end text:name="sprava_skupin_jednotek"/></text:h>
      <text:h text:style-name="Heading_20_3" text:outline-level="3"><text:bookmark-start text:name="__RefHeading___vytvareni_skupin_jednotek_4"/><text:bookmark-start text:name="vytvareni_skupin_jednotek"/>Vytváření skupin jednotek<text:bookmark-end text:name="__RefHeading___vytvareni_skupin_jednotek_4"/><text:bookmark-end text:name="vytvareni_skupin_jednotek"/></text:h>
      <text:p text:style-name="Text_20_body">Skupiny jednotek lze vytvářet v rozhraní <text:span text:style-name="Emphasis">Skupiny jednotek</text:span>, stejně jako za běhu při <text:a xlink:type="simple" xlink:href="#__RefHeading___z_vyhledavani_v_katalogu_12" text:style-name="Local_20_link" text:visited-style-name="Visited_20_Local_20_Link">přidávání exemplářů do skupiny z vyhledávání v katalogu</text:a> nebo v rámci rozhraní <text:span text:style-name="Emphasis">Status exempláře</text:span>.</text:p>
      <text:list text:style-name="Numbering_20_1" text:continue-numbering="false">
        <text:list-item>
          <text:p text:style-name="Numbering_20_1_Content_First"> V rozhraní <text:span text:style-name="Emphasis">Skupiny jednotek</text:span> klikněte na <text:span text:style-name="Strong_20_Emphasis">Skupiny</text:span> (buď na panelu <text:span text:style-name="Emphasis">Nevyřízené položky</text:span>, nebo <text:span text:style-name="Emphasis">Zobrazení skupiny</text:span>).</text:p>
        </text:list-item>
        <text:list-item>
          <text:p text:style-name="Numbering_20_1_Content"> Z rozbalovacího menu vyberte <text:span text:style-name="Strong_20_Emphasis">Vytvořit novou skupinu</text:span>.<text:line-break/><text:line-break/><draw:frame draw:style-name="mediacenter" draw:name="1" text:anchor-type="paragraph" draw:z-index="1" svg:width="11.165416666667cm" svg:height="7.4083333333333cm"><draw:image xlink:href="Pictures/b54cf9a602a75b483533f76d6dedb299.jpg" xlink:type="simple" xlink:show="embed" xlink:actuate="onLoad"/></draw:frame><text:line-break/><text:line-break/></text:p>
        </text:list-item>
        <text:list-item>
          <text:p text:style-name="Numbering_20_1_Content"> Zadejte název a (volitelně) popis vaší skupiny a klikněte na <text:span text:style-name="Strong_20_Emphasis">Vytvořit skupinu</text:span>.</text:p>
        </text:list-item>
        <text:list-item>
          <text:p text:style-name="Numbering_20_1_Content_Last"> Skupinu můžete také nastavit jako veřejně viditelnou zaškrtnutím možnosti <text:span text:style-name="Strong_20_Emphasis">Viditelné veřejně</text:span>.<text:line-break/><text:line-break/><draw:frame draw:style-name="mediacenter" draw:name="2" text:anchor-type="paragraph" draw:z-index="2" svg:width="15.71625cm" svg:height="8.6783333333333cm"><draw:image xlink:href="Pictures/beb748fccc7be46be5fd4b1a6bd43ab0.jpg" xlink:type="simple" xlink:show="embed" xlink:actuate="onLoad"/></draw:frame></text:p>
        </text:list-item>
      </text:list>
      <text:h text:style-name="Heading_20_3" text:outline-level="3"><text:bookmark-start text:name="__RefHeading___editace_skupin_jednotek_5"/><text:bookmark-start text:name="editace_skupin_jednotek"/>Editace skupin jednotek<text:bookmark-end text:name="__RefHeading___editace_skupin_jednotek_5"/><text:bookmark-end text:name="editace_skupin_jednotek"/></text:h>
      <text:list text:style-name="Numbering_20_1" text:continue-numbering="false">
        <text:list-item>
          <text:p text:style-name="Numbering_20_1_Content_First"> V rozhraní <text:span text:style-name="Emphasis">Skupiny jednotek</text:span> klikněte na <text:span text:style-name="Strong_20_Emphasis">Skupiny</text:span> (buď na panelu <text:span text:style-name="Emphasis">Nevyřízené položky</text:span>, nebo <text:span text:style-name="Emphasis">Zobrazení skupiny</text:span>).</text:p>
        </text:list-item>
        <text:list-item>
          <text:p text:style-name="Numbering_20_1_Content"> Z rozbalovacího menu vyberte skupinu, kterou chcete editovat. Skupina se načte do rozhraní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<text:span text:style-name="Strong_20_Emphasis">Upravit skupinu</text:span>.<text:line-break/><text:line-break/><draw:frame draw:style-name="mediacenter" draw:name="3" text:anchor-type="paragraph" draw:z-index="3" svg:width="15.028333333333cm" svg:height="8.5195833333333cm"><draw:image xlink:href="Pictures/7e4c42ecbd7238bc94d22bf28be3b28e.jpg" xlink:type="simple" xlink:show="embed" xlink:actuate="onLoad"/></draw:frame><text:line-break/><text:line-break/></text:p>
        </text:list-item>
        <text:list-item>
          <text:p text:style-name="Numbering_20_1_Content_Last"> Upravte informace (název či popis) dle potřeby a klikněte na <text:span text:style-name="Strong_20_Emphasis">Potvrdit změny</text:span>.<text:line-break/><text:line-break/><draw:frame draw:style-name="mediacenter" draw:name="4" text:anchor-type="paragraph" draw:z-index="4" svg:width="15.636875cm" svg:height="8.4666666666667cm"><draw:image xlink:href="Pictures/a40c911e929884c6ab1c10b5f35e5564.jpg" xlink:type="simple" xlink:show="embed" xlink:actuate="onLoad"/></draw:frame></text:p>
        </text:list-item>
      </text:list>
      <text:h text:style-name="Heading_20_3" text:outline-level="3"><text:bookmark-start text:name="__RefHeading___sdileni_skupin_jednotek_6"/><text:bookmark-start text:name="sdileni_skupin_jednotek"/>Sdílení skupin jednotek<text:bookmark-end text:name="__RefHeading___sdileni_skupin_jednotek_6"/><text:bookmark-end text:name="sdileni_skupin_jednotek"/></text:h>
      <text:h text:style-name="Heading_20_4" text:outline-level="4"><text:bookmark-start text:name="__RefHeading___zjisteni_id_skupiny_7"/><text:bookmark-start text:name="zjisteni_id_skupiny"/>Zjištění ID skupiny<text:bookmark-end text:name="__RefHeading___zjisteni_id_skupiny_7"/><text:bookmark-end text:name="zjisteni_id_skupiny"/></text:h>
      <text:list text:style-name="Numbering_20_1" text:continue-numbering="false">
        <text:list-item>
          <text:p text:style-name="Numbering_20_1_Content_First"> Zjistěte ID skupiny, kterou chcete sdílet. Toto ID vidíte jako poslední část URL adresy, máte-li skupinu otevřenou ve svém prohlížeči.</text:p>
        </text:list-item>
        <text:list-item>
          <text:p text:style-name="Numbering_20_1_Content_Last"> Sdělte toto ID tomu, s kým chcete skupinu sdílet.<text:line-break/><text:line-break/><draw:frame draw:style-name="mediacenter" draw:name="5" text:anchor-type="paragraph" draw:z-index="5" svg:width="19.235208333333cm" style:rel-width="100%" svg:height="7.7258333333333cm" style:rel-height="scale"><draw:image xlink:href="Pictures/ad3bc64da232bdce7275bb0e90ee9ce5.jpg" xlink:type="simple" xlink:show="embed" xlink:actuate="onLoad"/></draw:frame></text:p>
        </text:list-item>
      </text:list>
      <text:h text:style-name="Heading_20_4" text:outline-level="4"><text:bookmark-start text:name="__RefHeading___otevreni_sdilene_skupiny_8"/><text:bookmark-start text:name="otevreni_sdilene_skupiny"/>Otevření sdílené skupiny<text:bookmark-end text:name="__RefHeading___otevreni_sdilene_skupiny_8"/><text:bookmark-end text:name="otevreni_sdilene_skupiny"/></text:h>
      <text:list text:style-name="Numbering_20_1" text:continue-numbering="false">
        <text:list-item>
          <text:p text:style-name="Numbering_20_1_Content_First"> V rozhraní <text:span text:style-name="Emphasis">Skupiny jednotek</text:span> klikněte na <text:span text:style-name="Strong_20_Emphasis">Skupiny</text:span> (buď na panelu <text:span text:style-name="Emphasis">Nevyřízené položky</text:span>, nebo <text:span text:style-name="Emphasis">Zobrazení skupiny</text:span>).</text:p>
        </text:list-item>
        <text:list-item>
          <text:p text:style-name="Numbering_20_1_Content"> Z rozbalovacího menu vyberte <text:span text:style-name="Strong_20_Emphasis">Sdílená skupina</text:span>.<text:line-break/><text:line-break/><draw:frame draw:style-name="mediacenter" draw:name="6" text:anchor-type="paragraph" draw:z-index="6" svg:width="11.165416666667cm" svg:height="7.4083333333333cm"><draw:image xlink:href="Pictures/24060834990a4590e9441fb7f3a08c73.jpg" xlink:type="simple" xlink:show="embed" xlink:actuate="onLoad"/></draw:frame><text:line-break/><text:line-break/></text:p>
        </text:list-item>
        <text:list-item>
          <text:p text:style-name="Numbering_20_1_Content"> Zadejte ID skupiny a klikněte na <text:span text:style-name="Strong_20_Emphasis">Načíst skupinu</text:span>.<text:line-break/><text:line-break/><draw:frame draw:style-name="mediacenter" draw:name="7" text:anchor-type="paragraph" draw:z-index="7" svg:width="15.795625cm" svg:height="5.953125cm"><draw:image xlink:href="Pictures/f99a8d357341b5fcb9aef8ef9308d52a.jpg" xlink:type="simple" xlink:show="embed" xlink:actuate="onLoad"/></draw:frame><text:line-break/><text:line-break/></text:p>
        </text:list-item>
        <text:list-item>
          <text:p text:style-name="Numbering_20_1_Content_Last"> Sdílená skupina se zobrazí a je s ní možno pracovat jako s kteroukoliv vaší skupinou.</text:p>
        </text:list-item>
      </text:list>
      <text:h text:style-name="Heading_20_3" text:outline-level="3"><text:bookmark-start text:name="__RefHeading___smazani_skupiny_jednotek_9"/><text:bookmark-start text:name="smazani_skupiny_jednotek"/>Smazání skupiny jednotek<text:bookmark-end text:name="__RefHeading___smazani_skupiny_jednotek_9"/><text:bookmark-end text:name="smazani_skupiny_jednotek"/></text:h>
      <text:list text:style-name="Numbering_20_1" text:continue-numbering="false">
        <text:list-item>
          <text:p text:style-name="Numbering_20_1_Content_First"> V rozhraní <text:span text:style-name="Emphasis">Skupiny jednotek</text:span> klikněte na <text:span text:style-name="Strong_20_Emphasis">Skupiny</text:span> (buď na panelu <text:span text:style-name="Emphasis">Nevyřízené položky</text:span>, nebo <text:span text:style-name="Emphasis">Zobrazení skupiny</text:span>).</text:p>
        </text:list-item>
        <text:list-item>
          <text:p text:style-name="Numbering_20_1_Content"> Z rozbalovacího menu vyberte skupinu, kterou chcete smazat. Skupina se načte do rozhraní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<text:span text:style-name="Strong_20_Emphasis">Smazat skupinu</text:span>.<text:line-break/><text:line-break/><draw:frame draw:style-name="mediacenter" draw:name="8" text:anchor-type="paragraph" draw:z-index="8" svg:width="11.165416666667cm" svg:height="7.4083333333333cm"><draw:image xlink:href="Pictures/7d834f3f2e110e95d80245e93cd5cec4.jpg" xlink:type="simple" xlink:show="embed" xlink:actuate="onLoad"/></draw:frame><text:line-break/><text:line-break/></text:p>
        </text:list-item>
        <text:list-item>
          <text:p text:style-name="Numbering_20_1_Content"> Objeví se vyskakovací okno <text:span text:style-name="Emphasis">Potvrdit smazání seznamu</text:span>. Pro smazání skupiny klikněte na <text:span text:style-name="Strong_20_Emphasis">Smazat skupinu</text:span>.</text:p>
        </text:list-item>
        <text:list-item>
          <text:p text:style-name="Numbering_20_1_Content_Last"> Obnovte svoji obrazovku.<text:line-break/><text:line-break/><draw:frame draw:style-name="mediacenter" draw:name="9" text:anchor-type="paragraph" draw:z-index="9" svg:width="15.71625cm" svg:height="6.111875cm"><draw:image xlink:href="Pictures/f72a0087668b71a653f2b9df75a373da.jpg" xlink:type="simple" xlink:show="embed" xlink:actuate="onLoad"/></draw:frame></text:p>
        </text:list-item>
      </text:list>
      <text:h text:style-name="Heading_20_2" text:outline-level="2"><text:bookmark-start text:name="__RefHeading___pridani_exemplaru_do_skupiny_10"/><text:bookmark-start text:name="pridani_exemplaru_do_skupiny"/>Přidání exemplářů do skupiny<text:bookmark-end text:name="__RefHeading___pridani_exemplaru_do_skupiny_10"/><text:bookmark-end text:name="pridani_exemplaru_do_skupiny"/></text:h>
      <text:h text:style-name="Heading_20_3" text:outline-level="3"><text:bookmark-start text:name="__RefHeading___z_rozhrani_skupiny_jednotek_11"/><text:bookmark-start text:name="z_rozhrani_skupiny_jednotek"/>Z rozhraní Skupiny jednotek<text:bookmark-end text:name="__RefHeading___z_rozhrani_skupiny_jednotek_11"/><text:bookmark-end text:name="z_rozhrani_skupiny_jednotek"/></text:h>
      <text:list text:style-name="Numbering_20_1" text:continue-numbering="false">
        <text:list-item>
          <text:p text:style-name="Numbering_20_1_Content_First"> V rozhraní <text:span text:style-name="Emphasis">Skupiny jednotek</text:span> klikněte na panel <text:span text:style-name="Strong_20_Emphasis">Nevyřízené položky</text:span>.</text:p>
        </text:list-item>
        <text:list-item>
          <text:p text:style-name="Numbering_20_1_Content"> Načtěte čárové kódy všech exemplářů, které chcete přidat do skupiny.<text:line-break/><text:line-break/><draw:frame draw:style-name="mediacenter" draw:name="10" text:anchor-type="paragraph" draw:z-index="10" svg:width="18.811875cm" style:rel-width="100%" svg:height="8.175625cm" style:rel-height="scale"><draw:image xlink:href="Pictures/aca9cc392c15c79d0a90ae30fd7e8f9d.jpg" xlink:type="simple" xlink:show="embed" xlink:actuate="onLoad"/></draw:frame><text:line-break/><text:line-break/>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skupinu, do které chcete exempláře přidat. Případně <text:a xlink:type="simple" xlink:href="#__RefHeading___vytvareni_skupin_jednotek_4" text:style-name="Local_20_link" text:visited-style-name="Visited_20_Local_20_Link">vytvořte novou skupinu jednotek</text:a>.</text:p>
        </text:list-item>
        <text:list-item>
          <text:p text:style-name="Numbering_20_1_Content"> Zaškrtnutím zvolte exempláře, které chcete přidat do skupiny.</text:p>
        </text:list-item>
        <text:list-item>
          <text:p text:style-name="Numbering_20_1_Content"> Klikněte na <text:span text:style-name="Strong_20_Emphasis">Akce</text:span>.</text:p>
        </text:list-item>
        <text:list-item>
          <text:p text:style-name="Numbering_20_1_Content"> Z rozbalovacího menu vyberte <text:span text:style-name="Strong_20_Emphasis">Přidat do skupiny</text:span>.<text:line-break/><text:line-break/><draw:frame draw:style-name="mediacenter" draw:name="11" text:anchor-type="paragraph" draw:z-index="11" svg:width="29.236458333333cm" style:rel-width="100%" svg:height="9.0222916666667cm" style:rel-height="scale"><draw:image xlink:href="Pictures/fc3332f0f18916897da9c4fb795daaef.jpg" xlink:type="simple" xlink:show="embed" xlink:actuate="onLoad"/></draw:frame><text:line-break/><text:line-break/></text:p>
        </text:list-item>
        <text:list-item>
          <text:p text:style-name="Numbering_20_1_Content_Last"> Počet exemplářů ve skupině, zobrazený vedle jména skupiny, se aktualizuje. Stejně tak se aktualizuje číslo na panelu <text:span text:style-name="Emphasis">Zobrazení skupiny</text:span>.</text:p>
        </text:list-item>
      </text:list>
      <text:p text:style-name="Text_20_body">Poznámka: Jakmile jste přidali vybrané položky do skupiny, můžete jejich označení zrušit, vybrat jiné exempláře z nevyřízených položek a ty přidat do jiné skupiny.</text:p>
      <text:h text:style-name="Heading_20_3" text:outline-level="3"><text:bookmark-start text:name="__RefHeading___z_vyhledavani_v_katalogu_12"/><text:bookmark-start text:name="z_vyhledavani_v_katalogu"/>Z vyhledávání v katalogu<text:bookmark-end text:name="__RefHeading___z_vyhledavani_v_katalogu_12"/><text:bookmark-end text:name="z_vyhledavani_v_katalogu"/></text:h>
      <text:list text:style-name="Numbering_20_1" text:continue-numbering="false">
        <text:list-item>
          <text:p text:style-name="Numbering_20_1_Content_First"> Vyhledejte titul v katalogu.</text:p>
        </text:list-item>
        <text:list-item>
          <text:p text:style-name="Numbering_20_1_Content"> Klikněte na panel <text:span text:style-name="Strong_20_Emphasis">Správa exemplářů</text:span>.<text:line-break/><text:line-break/><draw:frame draw:style-name="mediacenter" draw:name="12" text:anchor-type="paragraph" draw:z-index="12" svg:width="32.464375cm" style:rel-width="100%" svg:height="14.313958333333cm" style:rel-height="scale"><draw:image xlink:href="Pictures/e4b9d006188a9ce9f098ebacfc8507a8.jpg" xlink:type="simple" xlink:show="embed" xlink:actuate="onLoad"/></draw:frame><text:line-break/><text:line-break/></text:p>
        </text:list-item>
        <text:list-item>
          <text:p text:style-name="Numbering_20_1_Content"> Zaškrtnutím zvolte exempláře, které chcete přidat do skupiny.</text:p>
        </text:list-item>
        <text:list-item>
          <text:p text:style-name="Numbering_20_1_Content"> Klikněte na <text:span text:style-name="Strong_20_Emphasis">Akce</text:span>.</text:p>
        </text:list-item>
        <text:list-item>
          <text:p text:style-name="Numbering_20_1_Content"> Z rozbalovacího menu vyberte <text:span text:style-name="Strong_20_Emphasis">Přidat položky do skupiny</text:span>.<text:line-break/><text:line-break/><draw:frame draw:style-name="mediacenter" draw:name="13" text:anchor-type="paragraph" draw:z-index="13" svg:width="32.305625cm" style:rel-width="100%" svg:height="15.08125cm" style:rel-height="scale"><draw:image xlink:href="Pictures/aa68d0f69649be959b6b091156b07142.jpg" xlink:type="simple" xlink:show="embed" xlink:actuate="onLoad"/></draw:frame><text:line-break/><text:line-break/></text:p>
        </text:list-item>
        <text:list-item>
          <text:p text:style-name="Numbering_20_1_Content"> Zadejte jméno nové skupiny, nebo vyberte již existující skupinu z rozbalovacího menu.</text:p>
        </text:list-item>
        <text:list-item>
          <text:p text:style-name="Numbering_20_1_Content"> Klikněte na <text:span text:style-name="Strong_20_Emphasis">Přidat do nové skupiny</text:span> nebo <text:span text:style-name="Strong_20_Emphasis">Přidat do vybrané skupiny</text:span>.<text:line-break/><text:line-break/><draw:frame draw:style-name="media" draw:name="14" text:anchor-type="as-char" draw:z-index="14" svg:width="" svg:rel-width="100%" svg:height="0cm"><draw:image xlink:href="Pictures/1d2afe853fbc81163b6dd5e0d4b2a80a.svg" xlink:type="simple" xlink:show="embed" xlink:actuate="onLoad"/></draw:frame> <text:span text:style-name="Emphasis">Vyměnit obrázek.</text:span> <draw:frame draw:style-name="mediacenter" draw:name="15" text:anchor-type="paragraph" draw:z-index="15" svg:width="15.71625cm" svg:height="6.746875cm"><draw:image xlink:href="Pictures/0f03b3f704eb0cd12efd046f4b3724c5.jpg" xlink:type="simple" xlink:show="embed" xlink:actuate="onLoad"/></draw:frame><text:line-break/><text:line-break/></text:p>
        </text:list-item>
        <text:list-item>
          <text:p text:style-name="Numbering_20_1_Content_Last"> Pro přidání dalších exemplářů postup opakujte.</text:p>
        </text:list-item>
      </text:list>
      <text:h text:style-name="Heading_20_3" text:outline-level="3"><text:bookmark-start text:name="__RefHeading___z_rozhrani_nacist_exemplar_13"/><text:bookmark-start text:name="z_rozhrani_nacist_exemplar"/>Z rozhraní Načíst exemplář<text:bookmark-end text:name="__RefHeading___z_rozhrani_nacist_exemplar_13"/><text:bookmark-end text:name="z_rozhrani_nacist_exemplar"/></text:h>
      <text:list text:style-name="Numbering_20_1" text:continue-numbering="false">
        <text:list-item>
          <text:p text:style-name="Numbering_20_1_Content_First"> Klikněte na <text:span text:style-name="Strong_20_Emphasis">Hledat</text:span>→<text:span text:style-name="Strong_20_Emphasis">Vyhledat jednotku podle čárového kódu</text:span>.</text:p>
        </text:list-item>
        <text:list-item>
          <text:p text:style-name="Numbering_20_1_Content"> Načtěte čárové kódy exemplářů, které chcete přidat do skupiny. </text:p>
        </text:list-item>
        <text:list-item>
          <text:p text:style-name="Numbering_20_1_Content"> Ujistěte se, že všechny exempláře, které chcete přidat do skupiny, jsou vybrány zaškrtnutím.</text:p>
        </text:list-item>
        <text:list-item>
          <text:p text:style-name="Numbering_20_1_Content"> Klikněte pravým tlačítkem myši na jednu z vybraných položek.</text:p>
        </text:list-item>
        <text:list-item>
          <text:p text:style-name="Numbering_20_1_Content"> Klikněte na <text:span text:style-name="Strong_20_Emphasis">Přidat položky do skupiny</text:span>.<text:line-break/><text:line-break/><draw:frame draw:style-name="mediacenter" draw:name="16" text:anchor-type="paragraph" draw:z-index="16" svg:width="21.854583333333cm" style:rel-width="100%" svg:height="9.128125cm" style:rel-height="scale"><draw:image xlink:href="Pictures/3d034d14f83b0e506175e495ab25990a.jpg" xlink:type="simple" xlink:show="embed" xlink:actuate="onLoad"/></draw:frame><text:line-break/><text:line-break/></text:p>
        </text:list-item>
        <text:list-item>
          <text:p text:style-name="Numbering_20_1_Content"> Zadejte jméno nové skupiny, nebo vyberte již existující skupinu z rozbalovacího menu.</text:p>
        </text:list-item>
        <text:list-item>
          <text:p text:style-name="Numbering_20_1_Content_Last"> Klikněte na <text:span text:style-name="Strong_20_Emphasis">Přidat do nové skupiny</text:span> nebo <text:span text:style-name="Strong_20_Emphasis">Přidat do vybrané skupiny</text:span>.</text:p>
        </text:list-item>
      </text:list>
      <text:h text:style-name="Heading_20_2" text:outline-level="2"><text:bookmark-start text:name="__RefHeading___odstraneni_exemplare_ze_skupiny_14"/><text:bookmark-start text:name="odstraneni_exemplare_ze_skupiny"/>Odstranění exempláře ze skupiny<text:bookmark-end text:name="__RefHeading___odstraneni_exemplare_ze_skupiny_14"/><text:bookmark-end text:name="odstraneni_exemplare_ze_skupiny"/></text:h>
      <text:list text:style-name="Numbering_20_1" text:continue-numbering="false">
        <text:list-item>
          <text:p text:style-name="Numbering_20_1_Content_First"> Klikněte na <text:span text:style-name="Strong_20_Emphasis">Katalogizace</text:span>→<text:span text:style-name="Strong_20_Emphasis">Skupiny jednotek</text:span>. Otevře se rozhraní <text:span text:style-name="Emphasis">Skupiny jednotek</text:span>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skupinu, obsahující exempláře, které potřebujete odstranit.<text:line-break/><text:line-break/><draw:frame draw:style-name="mediacenter" draw:name="17" text:anchor-type="paragraph" draw:z-index="17" svg:width="18.123958333333cm" style:rel-width="100%" svg:height="8.4666666666667cm" style:rel-height="scale"><draw:image xlink:href="Pictures/3f46ec1b52bf6f72094e07b6770e62ef.jpg" xlink:type="simple" xlink:show="embed" xlink:actuate="onLoad"/></draw:frame><text:line-break/><text:line-break/></text:p>
        </text:list-item>
        <text:list-item>
          <text:p text:style-name="Numbering_20_1_Content"> Zaškrtnutím vyberte položky, které chcete odstranit ze skupiny.</text:p>
        </text:list-item>
        <text:list-item>
          <text:p text:style-name="Numbering_20_1_Content"> Klikněte na <text:span text:style-name="Strong_20_Emphasis">Akce</text:span>.</text:p>
        </text:list-item>
        <text:list-item>
          <text:p text:style-name="Numbering_20_1_Content"> Z rozbalovacího menu vyberte <text:span text:style-name="Strong_20_Emphasis">Odebrat vybrané jednotky ze skupiny</text:span>.<text:line-break/><text:line-break/><draw:frame draw:style-name="mediacenter" draw:name="18" text:anchor-type="paragraph" draw:z-index="18" svg:width="27.543125cm" style:rel-width="100%" svg:height="9.6572916666667cm" style:rel-height="scale"><draw:image xlink:href="Pictures/9ca30cd18e8fa99b02fc2b8b42e18af0.jpg" xlink:type="simple" xlink:show="embed" xlink:actuate="onLoad"/></draw:frame><text:line-break/><text:line-break/></text:p>
        </text:list-item>
        <text:list-item>
          <text:p text:style-name="Numbering_20_1_Content_Last"> Skupina se znovu načte a vybrané jednotky v ní již nebudou.</text:p>
        </text:list-item>
      </text:list>
      <text:h text:style-name="Heading_20_2" text:outline-level="2"><text:bookmark-start text:name="__RefHeading___editace_exemplaru_ve_skupine_15"/><text:bookmark-start text:name="editace_exemplaru_ve_skupine"/>Editace exemplářů ve skupině<text:bookmark-end text:name="__RefHeading___editace_exemplaru_ve_skupine_15"/><text:bookmark-end text:name="editace_exemplaru_ve_skupine"/></text:h>
      <text:list text:style-name="Numbering_20_1" text:continue-numbering="false">
        <text:list-item>
          <text:p text:style-name="Numbering_20_1_Content_First"> Klikněte na <text:span text:style-name="Strong_20_Emphasis">Katalogizace</text:span>→<text:span text:style-name="Strong_20_Emphasis">Skupiny jednotek</text:span>. Otevře se rozhraní <text:span text:style-name="Emphasis">Skupiny jednotek</text:span>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skupinu, obsahující exempláře, které potřebujete editovat.<text:line-break/><text:line-break/><draw:frame draw:style-name="mediacenter" draw:name="19" text:anchor-type="paragraph" draw:z-index="19" svg:width="18.123958333333cm" style:rel-width="100%" svg:height="8.4666666666667cm" style:rel-height="scale"><draw:image xlink:href="Pictures/3f46ec1b52bf6f72094e07b6770e62ef.jpg" xlink:type="simple" xlink:show="embed" xlink:actuate="onLoad"/></draw:frame><text:line-break/><text:line-break/></text:p>
        </text:list-item>
        <text:list-item>
          <text:p text:style-name="Numbering_20_1_Content"> Zaškrtnutím vyberte položky, které chcete editovat.</text:p>
        </text:list-item>
        <text:list-item>
          <text:p text:style-name="Numbering_20_1_Content"> Klikněte na <text:span text:style-name="Strong_20_Emphasis">Akce</text:span>.</text:p>
        </text:list-item>
        <text:list-item>
          <text:p text:style-name="Numbering_20_1_Content"> Z rozbalovacího menu vyberte <text:span text:style-name="Strong_20_Emphasis">Upravit vybrané jednotky</text:span>.<text:line-break/><text:line-break/><draw:frame draw:style-name="mediacenter" draw:name="20" text:anchor-type="paragraph" draw:z-index="20" svg:width="27.543125cm" style:rel-width="100%" svg:height="9.6572916666667cm" style:rel-height="scale"><draw:image xlink:href="Pictures/e835226a1143c42ccd1b2e8bf09824ce.jpg" xlink:type="simple" xlink:show="embed" xlink:actuate="onLoad"/></draw:frame><text:line-break/><text:line-break/></text:p>
        </text:list-item>
        <text:list-item>
          <text:p text:style-name="Numbering_20_1_Content"> V nové záložce prohlížeče se otevře <text:span text:style-name="Emphasis">Editor jednotek</text:span>. Proveďte požadované změny a potvrďte kliknutím na <text:span text:style-name="Strong_20_Emphasis">Uložit a zavřít</text:span>.<text:line-break/><text:line-break/><draw:frame draw:style-name="mediacenter" draw:name="21" text:anchor-type="paragraph" draw:z-index="21" svg:width="16.66875cm" svg:height="9.128125cm"><draw:image xlink:href="Pictures/b537d5ba32f2b7eef15cb78a77917a2d.jpg" xlink:type="simple" xlink:show="embed" xlink:actuate="onLoad"/></draw:frame><text:line-break/><text:line-break/></text:p>
        </text:list-item>
        <text:list-item>
          <text:p text:style-name="Numbering_20_1_Content_Last"> Položky byly aktualizovány, obnovte svoji obrazovku.</text:p>
        </text:list-item>
      </text:list>
      <text:h text:style-name="Heading_20_2" text:outline-level="2"><text:bookmark-start text:name="__RefHeading___vymazani_exemplaru_z_katalogu_16"/><text:bookmark-start text:name="vymazani_exemplaru_z_katalogu"/>Vymazání exemplářů z katalogu<text:bookmark-end text:name="__RefHeading___vymazani_exemplaru_z_katalogu_16"/><text:bookmark-end text:name="vymazani_exemplaru_z_katalogu"/></text:h>
      <text:list text:style-name="Numbering_20_1" text:continue-numbering="false">
        <text:list-item>
          <text:p text:style-name="Numbering_20_1_Content_First"> Klikněte na <text:span text:style-name="Strong_20_Emphasis">Katalogizace</text:span>→<text:span text:style-name="Strong_20_Emphasis">Skupiny jednotek</text:span>. Otevře se rozhraní <text:span text:style-name="Emphasis">Skupiny jednotek</text:span>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skupinu, obsahující exempláře, které potřebujete vymazat z katalogu.<text:line-break/><text:line-break/><draw:frame draw:style-name="mediacenter" draw:name="22" text:anchor-type="paragraph" draw:z-index="22" svg:width="18.123958333333cm" style:rel-width="100%" svg:height="8.4666666666667cm" style:rel-height="scale"><draw:image xlink:href="Pictures/3f46ec1b52bf6f72094e07b6770e62ef.jpg" xlink:type="simple" xlink:show="embed" xlink:actuate="onLoad"/></draw:frame><text:line-break/><text:line-break/></text:p>
        </text:list-item>
        <text:list-item>
          <text:p text:style-name="Numbering_20_1_Content"> Zaškrtnutím vyberte položky, které chcete vymazat z katalogu.</text:p>
        </text:list-item>
        <text:list-item>
          <text:p text:style-name="Numbering_20_1_Content"> Klikněte na <text:span text:style-name="Strong_20_Emphasis">Akce</text:span>.</text:p>
        </text:list-item>
        <text:list-item>
          <text:p text:style-name="Numbering_20_1_Content"> Z rozbalovacího menu vyberte <text:span text:style-name="Strong_20_Emphasis">Vymazat vybrané jednotky z katalogu</text:span>.<text:line-break/><text:line-break/><draw:frame draw:style-name="mediacenter" draw:name="23" text:anchor-type="paragraph" draw:z-index="23" svg:width="27.172708333333cm" style:rel-width="100%" svg:height="9.6308333333333cm" style:rel-height="scale"><draw:image xlink:href="Pictures/ca6b8b9de6581145cfce81e067c56a0a.jpg" xlink:type="simple" xlink:show="embed" xlink:actuate="onLoad"/></draw:frame><text:line-break/><text:line-break/></text:p>
        </text:list-item>
        <text:list-item>
          <text:p text:style-name="Numbering_20_1_Content"> Objeví se vyskakovací okno s žádostí o potvrzení. Klikněte na <text:span text:style-name="Strong_20_Emphasis">OK/Continue</text:span>.<text:line-break/><text:line-break/><draw:frame draw:style-name="media" draw:name="24" text:anchor-type="as-char" draw:z-index="24" svg:width="" svg:rel-width="100%" svg:height="0cm"><draw:image xlink:href="Pictures/1d2afe853fbc81163b6dd5e0d4b2a80a.svg" xlink:type="simple" xlink:show="embed" xlink:actuate="onLoad"/></draw:frame> <text:span text:style-name="Emphasis">Vyměnit obrázek</text:span> <draw:frame draw:style-name="mediacenter" draw:name="25" text:anchor-type="paragraph" draw:z-index="25" svg:width="15.610416666667cm" svg:height="4.683125cm"><draw:image xlink:href="Pictures/42214497bd2472f8aad7b2651a0e554b.jpg" xlink:type="simple" xlink:show="embed" xlink:actuate="onLoad"/></draw:frame><text:line-break/><text:line-break/></text:p>
        </text:list-item>
        <text:list-item>
          <text:p text:style-name="Numbering_20_1_Content_Last"> Exempláře byly vymazány z katalogu.</text:p>
        </text:list-item>
      </text:list>
      <text:h text:style-name="Heading_20_2" text:outline-level="2"><text:bookmark-start text:name="__RefHeading___rezervovani_exemplaru_ve_skupine_17"/><text:bookmark-start text:name="rezervovani_exemplaru_ve_skupine"/>Rezervování exemplářů ve skupině<text:bookmark-end text:name="__RefHeading___rezervovani_exemplaru_ve_skupine_17"/><text:bookmark-end text:name="rezervovani_exemplaru_ve_skupine"/></text:h>
      <text:list text:style-name="Numbering_20_1" text:continue-numbering="false">
        <text:list-item>
          <text:p text:style-name="Numbering_20_1_Content_First"> Klikněte na <text:span text:style-name="Strong_20_Emphasis">Katalogizace</text:span> → <text:span text:style-name="Strong_20_Emphasis">Skupiny jednotek</text:span>. Otevře se rozhraní <text:span text:style-name="Emphasis">Skupiny jednotek</text:span>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skupinu, obsahující exempláře, na které chcete vytvořit rezervaci.<text:line-break/><text:line-break/><draw:frame draw:style-name="mediacenter" draw:name="26" text:anchor-type="paragraph" draw:z-index="26" svg:width="18.123958333333cm" style:rel-width="100%" svg:height="8.4666666666667cm" style:rel-height="scale"><draw:image xlink:href="Pictures/3f46ec1b52bf6f72094e07b6770e62ef.jpg" xlink:type="simple" xlink:show="embed" xlink:actuate="onLoad"/></draw:frame><text:line-break/><text:line-break/></text:p>
        </text:list-item>
        <text:list-item>
          <text:p text:style-name="Numbering_20_1_Content"> Zaškrtnutím vyberte položky, které chcete rezervovat.</text:p>
        </text:list-item>
        <text:list-item>
          <text:p text:style-name="Numbering_20_1_Content"> Klikněte na <text:span text:style-name="Strong_20_Emphasis">Akce</text:span>.</text:p>
        </text:list-item>
        <text:list-item>
          <text:p text:style-name="Numbering_20_1_Content"> Z rozbalovacího menu vyberte <text:span text:style-name="Strong_20_Emphasis">Vyžádat vybrané jednotky</text:span>.<text:line-break/><text:line-break/><draw:frame draw:style-name="mediacenter" draw:name="27" text:anchor-type="paragraph" draw:z-index="27" svg:width="27.543125cm" style:rel-width="100%" svg:height="9.6572916666667cm" style:rel-height="scale"><draw:image xlink:href="Pictures/0e8419a2108105791ec44eea354f46fc.jpg" xlink:type="simple" xlink:show="embed" xlink:actuate="onLoad"/></draw:frame><text:line-break/><text:line-break/></text:p>
        </text:list-item>
        <text:list-item>
          <text:p text:style-name="Numbering_20_1_Content"> Zadejte čárový kód čtenáře, pro kterého je rezervace vytvářena. Jako výchozí je vyplněn čárový kód přihlášeného uživatele.<text:line-break/><text:line-break/><draw:frame draw:style-name="mediacenter" draw:name="28" text:anchor-type="paragraph" draw:z-index="28" svg:width="15.769166666667cm" svg:height="6.4558333333333cm"><draw:image xlink:href="Pictures/8ceb3a687147f12dff2a6eaf2a99ab55.jpg" xlink:type="simple" xlink:show="embed" xlink:actuate="onLoad"/></draw:frame><text:line-break/><text:line-break/></text:p>
        </text:list-item>
        <text:list-item>
          <text:p text:style-name="Numbering_20_1_Content"> Vyberte požadovanou knihovnu pro vyzvednutí rezervace.</text:p>
        </text:list-item>
        <text:list-item>
          <text:p text:style-name="Numbering_20_1_Content"> Vyberte požadovaný typ rezervace.</text:p>
        </text:list-item>
        <text:list-item>
          <text:p text:style-name="Numbering_20_1_Content"> Potvrďte kliknutím na <text:span text:style-name="Strong_20_Emphasis">OK</text:span>.</text:p>
        </text:list-item>
        <text:list-item>
          <text:p text:style-name="Numbering_20_1_Content_Last"> Rezervace byla vytvořena. </text:p>
        </text:list-item>
      </text:list>
      <text:h text:style-name="Heading_20_2" text:outline-level="2"><text:bookmark-start text:name="__RefHeading___presun_exemplaru_do_signatur_18"/><text:bookmark-start text:name="presun_exemplaru_do_signatur"/>Přesun exemplářů do signatur<text:bookmark-end text:name="__RefHeading___presun_exemplaru_do_signatur_18"/><text:bookmark-end text:name="presun_exemplaru_do_signatur"/></text:h>
      <text:list text:style-name="Numbering_20_1" text:continue-numbering="false">
        <text:list-item>
          <text:p text:style-name="Numbering_20_1_Content_First"> Vyhledejte titul v katalogu.</text:p>
        </text:list-item>
        <text:list-item>
          <text:p text:style-name="Numbering_20_1_Content"> Klikněte na panel <text:span text:style-name="Strong_20_Emphasis">Správa exemplářů</text:span><text:line-break/><text:line-break/><draw:frame draw:style-name="mediacenter" draw:name="29" text:anchor-type="paragraph" draw:z-index="29" svg:width="32.464375cm" style:rel-width="100%" svg:height="14.313958333333cm" style:rel-height="scale"><draw:image xlink:href="Pictures/e4b9d006188a9ce9f098ebacfc8507a8.jpg" xlink:type="simple" xlink:show="embed" xlink:actuate="onLoad"/></draw:frame><text:line-break/><text:line-break/></text:p>
        </text:list-item>
        <text:list-item>
          <text:p text:style-name="Numbering_20_1_Content"> Zaškrtnutím zvolte signaturu, do které chcete přesunout exempláře.</text:p>
        </text:list-item>
        <text:list-item>
          <text:p text:style-name="Numbering_20_1_Content"> Klikněte na <text:span text:style-name="Strong_20_Emphasis">Akce</text:span>.</text:p>
        </text:list-item>
        <text:list-item>
          <text:p text:style-name="Numbering_20_1_Content"> Z rozbalovacího menu vyberte <text:span text:style-name="Strong_20_Emphasis">Označit</text:span> - <text:span text:style-name="Strong_20_Emphasis">Knihovna/signatura jako cíl přesunu</text:span>.<text:line-break/><text:line-break/><draw:frame draw:style-name="mediacenter" draw:name="30" text:anchor-type="paragraph" draw:z-index="30" svg:width="28.2575cm" style:rel-width="100%" svg:height="9.8425cm" style:rel-height="scale"><draw:image xlink:href="Pictures/b5c5c10bea5fa82e0324108c6e0e5a3a.jpg" xlink:type="simple" xlink:show="embed" xlink:actuate="onLoad"/></draw:frame><text:line-break/><text:line-break/></text:p>
        </text:list-item>
        <text:list-item>
          <text:p text:style-name="Numbering_20_1_Content"> Klikněte na <text:span text:style-name="Strong_20_Emphasis">Katalogizace</text:span> → <text:span text:style-name="Strong_20_Emphasis">Skupiny jednotek</text:span>. Otevře se rozhraní <text:span text:style-name="Emphasis">Skupiny jednotek</text:span>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skupinu, obsahující exempláře, které chcete přesunout do signatury.<text:line-break/><text:line-break/><draw:frame draw:style-name="mediacenter" draw:name="31" text:anchor-type="paragraph" draw:z-index="31" svg:width="18.123958333333cm" style:rel-width="100%" svg:height="8.4666666666667cm" style:rel-height="scale"><draw:image xlink:href="Pictures/3f46ec1b52bf6f72094e07b6770e62ef.jpg" xlink:type="simple" xlink:show="embed" xlink:actuate="onLoad"/></draw:frame><text:line-break/><text:line-break/></text:p>
        </text:list-item>
        <text:list-item>
          <text:p text:style-name="Numbering_20_1_Content"> Zaškrtnutím vyberte položky, které chcete přesunout.</text:p>
        </text:list-item>
        <text:list-item>
          <text:p text:style-name="Numbering_20_1_Content"> Klikněte na <text:span text:style-name="Strong_20_Emphasis">Akce</text:span>.</text:p>
        </text:list-item>
        <text:list-item>
          <text:p text:style-name="Numbering_20_1_Content"> Z rozbalovacího menu vyberte <text:span text:style-name="Strong_20_Emphasis">Přesunout vybrané jednotky do označených signatur</text:span>.<text:line-break/><text:line-break/><draw:frame draw:style-name="mediacenter" draw:name="32" text:anchor-type="paragraph" draw:z-index="32" svg:width="27.543125cm" style:rel-width="100%" svg:height="9.6572916666667cm" style:rel-height="scale"><draw:image xlink:href="Pictures/1284a825ab5b920bd92874df4f769707.jpg" xlink:type="simple" xlink:show="embed" xlink:actuate="onLoad"/></draw:frame><text:line-break/><text:line-break/></text:p>
        </text:list-item>
        <text:list-item>
          <text:p text:style-name="Numbering_20_1_Content_Last"> Jednotky byly přesunuty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skupiny_jednotek</dc:title>
  </office:meta>
</office:document-meta>
</file>