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ea37bf150856dd587eaf72853ed614f.jpg"/>
  <manifest:file-entry manifest:media-type="image/jpeg" manifest:full-path="Pictures/f725d1d015060f94c6c3d63dd5046021.jpg"/>
  <manifest:file-entry manifest:media-type="image/jpeg" manifest:full-path="Pictures/2ec97fa65898f2caebc1d49c7503ebfc.jpg"/>
  <manifest:file-entry manifest:media-type="image/jpeg" manifest:full-path="Pictures/d54268a6c42801916ab445b4024772aa.jpg"/>
  <manifest:file-entry manifest:media-type="image/jpeg" manifest:full-path="Pictures/f11dd8252c1bfdb7e18cd8f811b6d46c.jpg"/>
  <manifest:file-entry manifest:media-type="image/jpeg" manifest:full-path="Pictures/044cf46bffef0c4c3aae0151602a0f0a.jpg"/>
  <manifest:file-entry manifest:media-type="image/jpeg" manifest:full-path="Pictures/7bafc67bc66bf3b4971dde680aa7f830.jpg"/>
  <manifest:file-entry manifest:media-type="image/jpeg" manifest:full-path="Pictures/51fb8d916b612221066a97951a98d442.jpg"/>
  <manifest:file-entry manifest:media-type="image/jpeg" manifest:full-path="Pictures/ab0f2fc7fd1065676d3d66ee4718b72c.jpg"/>
  <manifest:file-entry manifest:media-type="image/jpeg" manifest:full-path="Pictures/c5548277516d95626ce13ff5659cb425.jpg"/>
  <manifest:file-entry manifest:media-type="image/jpeg" manifest:full-path="Pictures/1f04609b4ac9e78f77ba8d27b9294958.jpg"/>
  <manifest:file-entry manifest:media-type="image/jpeg" manifest:full-path="Pictures/5030365d0b089d043ff720a76c07069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talogizace:skupiny_exemplaru"/><text:bookmark-start text:name="__RefHeading___skupiny_exemplaru_1"/><text:bookmark-start text:name="skupiny_exemplaru"/>Skupiny exemplářů<text:bookmark-end text:name="__RefHeading___skupiny_exemplaru_1"/><text:bookmark-end text:name="skupiny_exemplaru"/></text:h>
      <text:h text:style-name="Heading_20_2" text:outline-level="2"><text:bookmark-start text:name="__RefHeading___obecne_informace_o_skupinach_zaznamu_a_exemplaru_2"/><text:bookmark-start text:name="obecne_informace_o_skupinach_zaznamu_a_exemplaru"/>Obecné informace o skupinách záznamů a exemplářů<text:bookmark-end text:name="__RefHeading___obecne_informace_o_skupinach_zaznamu_a_exemplaru_2"/><text:bookmark-end text:name="obecne_informace_o_skupinach_zaznamu_a_exemplaru"/></text:h>
      <text:p text:style-name="Text_20_body">Skupiny umožňují seskupení, sdílení nebo hromadné zpracování více záznamů nebo exemplářů najednou.
Funkcionalitu skupin je možné využít např pro hromadné úpravy nebo mazání, pro hromadnou změnu statusu, vytváření bibliografických seznamů, skupin exemplářů pro výstavy a další příležitosti. </text:p>
      <text:p text:style-name="Text_20_body">V Evergreenu momentálně existují dva druhy skupin: Skupiny záznamů a skupiny exemplářů. Práce s oběma typy skupin je velmi podobná, liší se však v některých drobnostech vyplývajících z typu skupiny (např. skupinu exemplářů lze tvořit pouze načtením čárového kódu, zatímco skupiny záznamů vyžadují vyhledání bibliografického záznamu  podle jiných kritérií). Zároveň oba typy skupin nelze kombinovat, tj. nelze přidat exemplář do skupiny záznamů ani záznam do skupiny exemplářů.</text:p>
      <text:p text:style-name="Text_20_body">V názvech skupin se rozlišují malá a velká písmena, tj. je možné např.vytvořit skupinu s názvem „Novinky“  i když už existuje skupina „novinky“. Je také možné mít skupinu záznamů a skupinu exemplářů se stejným názvem.</text:p>
      <text:p text:style-name="Text_20_body">Skupina zůstane v systému dokud není smazaná, nemá však vliv na běžné činnosti knihovny nebo výpůjčky, protože skupina jako taková neznamená změnu statusu exempláře nebo záznamu. </text:p>
      <text:p text:style-name="Text_20_body"><text:a xlink:type="simple" xlink:href="http://open-ils.org/dokuwiki/doku.php?id=faqs:evergreen_faq_2&amp;s=buckets" text:style-name="Internet_20_link" text:visited-style-name="Visited_20_Internet_20_Link">Informace o skupinách záznamů na oficiální Dokuwiki</text:a></text:p>
      <text:p text:style-name="Text_20_body">Skupiny exemplářů slouží k hromadné správě exemplářů. Umožňují provádět stejné akce jako rozhraní pro zobrazení statutu exempláře.. Hromadné akce prostřednictvím rozhraní pro status exempláře jsou obvykle nejrychlejší cestou pro provedení změny  Na rozdíl od zobrazení statutu exempláře je jsou však skupiny exempláře do virtuálními kontejnery, s nimiž je možné pracovat opakovaně, jsou tedy vhodné pro situace, kdy je vhodné pracovat v delším časovém období stejnou skupinu exemplářů.</text:p>
      <text:p text:style-name="Text_20_body">Vytvořit skupinu exemplářů nebo přidávat záznamy do skupiny je možné dvěma způsoby: buď přímo z rozhraní pro zobrazení statusu exempláře, které umožňuje rychlé přidání exempláře do skupiny nebo z rozhraní pro editaci skupin exemplářů, které v přehledné formě nabízí možností pro správu exemplářů  provádění  hromadných  akcí se skupinou exemplářů.</text:p>
      <text:h text:style-name="Heading_20_2" text:outline-level="2"><text:bookmark-start text:name="__RefHeading___pridani_exemplare_do_skupiny_nebo_vytvoreni_skupiny_v_zobrazeni_statusu_exemplare_3"/><text:bookmark-start text:name="pridani_exemplare_do_skupiny_nebo_vytvoreni_skupiny_v_zobrazeni_statusu_exemplare"/>Přidání exempláře do skupiny (nebo vytvoření skupiny) v zobrazení statusu exempláře<text:bookmark-end text:name="__RefHeading___pridani_exemplare_do_skupiny_nebo_vytvoreni_skupiny_v_zobrazeni_statusu_exemplare_3"/><text:bookmark-end text:name="pridani_exemplare_do_skupiny_nebo_vytvoreni_skupiny_v_zobrazeni_statusu_exemplare"/></text:h>
      <text:h text:style-name="Heading_20_3" text:outline-level="3"><text:bookmark-start text:name="__RefHeading___pridani_exemplare_do_skupiny_4"/><text:bookmark-start text:name="pridani_exemplare_do_skupiny"/>Přidání exempláře do skupiny<text:bookmark-end text:name="__RefHeading___pridani_exemplare_do_skupiny_4"/><text:bookmark-end text:name="pridani_exemplare_do_skupiny"/></text:h>
      <text:list text:style-name="Numbering_20_1" text:continue-numbering="false">
        <text:list-item>
          <text:p text:style-name="Numbering_20_1_Content_First"> V rozhraní pro status exempláře zvýrazněte řádek s požadovaným exemplářem (nebo exempláři) a klikněte pravým tlačítkem myši nebo zvolte tlačítko <text:span text:style-name="Emphasis"><text:span text:style-name="Strong_20_Emphasis">„akce pro vybrané exempláře“</text:span></text:span>.</text:p>
        </text:list-item>
        <text:list-item>
          <text:p text:style-name="Numbering_20_1_Content"> Z kontextové nabídky vyberte položku <text:span text:style-name="Emphasis"><text:span text:style-name="Strong_20_Emphasis">„Přidat do skupiny exemplářů“</text:span></text:span>. <text:line-break/><text:line-break/><draw:frame draw:style-name="media" draw:name="0" text:anchor-type="as-char" draw:z-index="0" svg:width="26.855208333333cm" style:rel-width="100%" svg:height="13.229166666667cm" style:rel-height="scale"><draw:image xlink:href="Pictures/9ea37bf150856dd587eaf72853ed614f.jpg" xlink:type="simple" xlink:show="embed" xlink:actuate="onLoad"/></draw:frame>  <text:line-break/><text:line-break/></text:p>
        </text:list-item>
        <text:list-item>
          <text:p text:style-name="Numbering_20_1_Content"> Zvolte položku <text:span text:style-name="Emphasis"><text:span text:style-name="Strong_20_Emphasis">„Přidat do skupiny“</text:span></text:span>.</text:p>
        </text:list-item>
        <text:list-item>
          <text:p text:style-name="Numbering_20_1_Content_Last"> Ze seznamu ve vyskakovacím okně vyberte požadovanou skupinu a klikněte na tlačítko <text:span text:style-name="Emphasis"><text:span text:style-name="Strong_20_Emphasis">„Přidat do vybrané skupiny“</text:span></text:span>.  <text:line-break/> <text:line-break/><draw:frame draw:style-name="media" draw:name="1" text:anchor-type="as-char" draw:z-index="1" svg:width="27.093333333333cm" style:rel-width="100%" svg:height="11.562291666667cm" style:rel-height="scale"><draw:image xlink:href="Pictures/f725d1d015060f94c6c3d63dd5046021.jpg" xlink:type="simple" xlink:show="embed" xlink:actuate="onLoad"/></draw:frame></text:p>
        </text:list-item>
      </text:list>
      <text:h text:style-name="Heading_20_3" text:outline-level="3"><text:bookmark-start text:name="__RefHeading___vytvoreni_nove_skupiny_5"/><text:bookmark-start text:name="vytvoreni_nove_skupiny"/>Vytvoření nové skupiny<text:bookmark-end text:name="__RefHeading___vytvoreni_nove_skupiny_5"/><text:bookmark-end text:name="vytvoreni_nove_skupiny"/></text:h>
      <text:list text:style-name="Numbering_20_1" text:continue-numbering="false">
        <text:list-item>
          <text:p text:style-name="Numbering_20_1_Content_First"> V rozhraní pro status exempláře zvýrazněte řádek s požadovaným exemplářem (nebo exempláři) a klikněte pravým tlačítkem myši nebo zvolte tlačítko <text:span text:style-name="Emphasis"><text:span text:style-name="Strong_20_Emphasis">„akce pro vybrané exempláře“</text:span></text:span>.</text:p>
        </text:list-item>
        <text:list-item>
          <text:p text:style-name="Numbering_20_1_Content"> Z kontextové nabídky vyberte položku <text:span text:style-name="Emphasis"><text:span text:style-name="Strong_20_Emphasis">„Přidat do skupiny exemplářů“</text:span></text:span>. </text:p>
        </text:list-item>
        <text:list-item>
          <text:p text:style-name="Numbering_20_1_Content"> Zvolte položku <text:span text:style-name="Emphasis"><text:span text:style-name="Strong_20_Emphasis">„Přidat do skupiny“</text:span></text:span>.</text:p>
        </text:list-item>
        <text:list-item>
          <text:p text:style-name="Numbering_20_1_Content"> V dialogovém okně zvolte tlačítko <text:span text:style-name="Emphasis"><text:span text:style-name="Strong_20_Emphasis">„Přidat do nové skupiny“</text:span></text:span>.</text:p>
        </text:list-item>
        <text:list-item>
          <text:p text:style-name="Numbering_20_1_Content_Last"> Ve vyskakovacím okně zadejte požadovaný název nové skupiny a potvrďte tlačítkem „OK“.  </text:p>
        </text:list-item>
      </text:list>
      <text:h text:style-name="Heading_20_2" text:outline-level="2"><text:bookmark-start text:name="__RefHeading___rozhrani_pro_spravu_skupin_exemplaru_6"/><text:bookmark-start text:name="rozhrani_pro_spravu_skupin_exemplaru"/>Rozhraní pro správu skupin exemplářů<text:bookmark-end text:name="__RefHeading___rozhrani_pro_spravu_skupin_exemplaru_6"/><text:bookmark-end text:name="rozhrani_pro_spravu_skupin_exemplaru"/></text:h>
      <text:p text:style-name="Text_20_body">Rozhraní pro správu skupin záznamů je dostupné buď prostřednictvím menu (<text:span text:style-name="Emphasis"><text:span text:style-name="Strong_20_Emphasis">„Editovat“ → „Skupiny exemplářů“</text:span></text:span>) nebo ze vstupního portálu služebního klienta Evergreenu (položka <text:span text:style-name="Emphasis"><text:span text:style-name="Strong_20_Emphasis">„Skupiny exemplářů“</text:span></text:span>).</text:p>
      <text:p text:style-name="Text_20_body">Rozhraní je horizontálně rodzděleno na dvě části. Horní část tvoří pole pro načtení čárového kódu exempláře a seznam nevyřízených exemplářů, který umožňuje přesouvat exempláře je do vybrané skupiny.
Ve spodní části se zobrazuje obsah skupiny exemplářů.  </text:p>
      <text:p text:style-name="Text_20_body"><draw:frame draw:style-name="media" draw:name="2" text:anchor-type="as-char" draw:z-index="2" svg:width="27.093333333333cm" style:rel-width="100%" svg:height="15.875cm" style:rel-height="scale"><draw:image xlink:href="Pictures/2ec97fa65898f2caebc1d49c7503ebfc.jpg" xlink:type="simple" xlink:show="embed" xlink:actuate="onLoad"/></draw:frame></text:p>
      <text:h text:style-name="Heading_20_3" text:outline-level="3"><text:bookmark-start text:name="__RefHeading___vytvoreni_skupiny_exemplaru_7"/><text:bookmark-start text:name="vytvoreni_skupiny_exemplaru"/>Vytvoření skupiny exemplářů<text:bookmark-end text:name="__RefHeading___vytvoreni_skupiny_exemplaru_7"/><text:bookmark-end text:name="vytvoreni_skupiny_exemplaru"/></text:h>
      <text:list text:style-name="Numbering_20_1" text:continue-numbering="false">
        <text:list-item>
          <text:p text:style-name="Numbering_20_1_Content_First"> Ve spodní části  rozhraní pro správu skupin exemplářů klikněte na tlačítko  <text:span text:style-name="Emphasis"><text:span text:style-name="Strong_20_Emphasis">„„Vytvořit novou skupinu“</text:span></text:span>.</text:p>
        </text:list-item>
        <text:list-item>
          <text:p text:style-name="Numbering_20_1_Content"> V dialogovém okně zadejte název skupiny a potvrďte jej tlačítkem <text:span text:style-name="Emphasis"><text:span text:style-name="Strong_20_Emphasis">„OK“</text:span></text:span> nebo stisknutím klávesy <text:span text:style-name="Emphasis"><text:span text:style-name="Strong_20_Emphasis">„Enter“</text:span></text:span>.  <text:line-break/> <text:line-break/> <draw:frame draw:style-name="media" draw:name="3" text:anchor-type="as-char" draw:z-index="3" svg:width="27.093333333333cm" style:rel-width="100%" svg:height="11.535833333333cm" style:rel-height="scale"><draw:image xlink:href="Pictures/d54268a6c42801916ab445b4024772aa.jpg" xlink:type="simple" xlink:show="embed" xlink:actuate="onLoad"/></draw:frame></text:p>
        </text:list-item>
        <text:list-item>
          <text:p text:style-name="Numbering_20_1_Content_Last"> Pokud zadaný název skupiny ještě v systému neexistuje, otevře se nově vytvořená skupina. Její jméno se zobrazí jako první položka rozbalovacího  menu pro výběr skupiny a pod ním se zobrazí číslo, název a vlastník skupiny.  </text:p>
        </text:list-item>
      </text:list>
      <text:h text:style-name="Heading_20_3" text:outline-level="3"><text:bookmark-start text:name="__RefHeading___pridani_exemplare_do_skupiny_8"/><text:bookmark-start text:name="pridani_exemplare_do_skupiny1"/>Přidání exempláře do skupiny<text:bookmark-end text:name="__RefHeading___pridani_exemplare_do_skupiny_8"/><text:bookmark-end text:name="pridani_exemplare_do_skupiny1"/></text:h>
      <text:list text:style-name="Numbering_20_1" text:continue-numbering="false">
        <text:list-item>
          <text:p text:style-name="Numbering_20_1_Content_First"> V horní část rozhraní pro správu skupin exemplářů načtěte čárový kód exempláře. Exemplář se přesune mezi nevyřízené záznamy.</text:p>
        </text:list-item>
        <text:list-item>
          <text:p text:style-name="Numbering_20_1_Content"> Ve spodní části rozhraní (Zobrazení skupiny) vyberte z rozbalovacího menu požadovanou skupinu nebo ji vytvořte</text:p>
        </text:list-item>
        <text:list-item>
          <text:p text:style-name="Numbering_20_1_Content"> V části s nevyřízenými záznamy vyberte řádky s  požadovanými exempláři a přesuňte exempláře do skupiny tlačítkem <text:span text:style-name="Emphasis"><text:span text:style-name="Strong_20_Emphasis">Přidat vybrané“</text:span></text:span> v horní část rozhraní. Můžete také přidat všechny nevyřízené exempláře tlačítkem <text:span text:style-name="Emphasis"><text:span text:style-name="Strong_20_Emphasis">„Přidat vše“</text:span></text:span>. <text:line-break/> <text:line-break/><draw:frame draw:style-name="media" draw:name="4" text:anchor-type="as-char" draw:z-index="4" svg:width="27.119791666667cm" style:rel-width="100%" svg:height="12.885208333333cm" style:rel-height="scale"><draw:image xlink:href="Pictures/f11dd8252c1bfdb7e18cd8f811b6d46c.jpg" xlink:type="simple" xlink:show="embed" xlink:actuate="onLoad"/></draw:frame> <text:line-break/> <text:line-break/></text:p>
        </text:list-item>
        <text:list-item>
          <text:p text:style-name="Numbering_20_1_Content_Last"> Záznamy, které byly přidány do „nevyřízených záznamů“ zůstávají v nevyřízených záznamech bez ohledu na to, se kterou skupinou záznamů pracujete. Vymažou se pouze při zavření  rozhraní pro správu skupin</text:p>
        </text:list-item>
      </text:list>
      <text:h text:style-name="Heading_20_3" text:outline-level="3"><text:bookmark-start text:name="__RefHeading___smazani_exemplare_ze_skupiny_9"/><text:bookmark-start text:name="smazani_exemplare_ze_skupiny"/>Smazání exempláře ze skupiny<text:bookmark-end text:name="__RefHeading___smazani_exemplare_ze_skupiny_9"/><text:bookmark-end text:name="smazani_exemplare_ze_skupiny"/></text:h>
      <text:list text:style-name="Numbering_20_1" text:continue-numbering="false">
        <text:list-item>
          <text:p text:style-name="Numbering_20_1_Content_First"> Otevřete požadovanou skupinu</text:p>
        </text:list-item>
        <text:list-item>
          <text:p text:style-name="Numbering_20_1_Content"> Kurzorem označte řádek nebo řády s exempláři, které chcete smazat</text:p>
        </text:list-item>
        <text:list-item>
          <text:p text:style-name="Numbering_20_1_Content_Last"> Klikněte na tlačítko <text:span text:style-name="Emphasis"><text:span text:style-name="Strong_20_Emphasis">„Odebrat vybrané ze skupiny“„</text:span></text:span>  <text:line-break/><text:line-break/><draw:frame draw:style-name="media" draw:name="5" text:anchor-type="as-char" draw:z-index="5" svg:width="26.643541666667cm" style:rel-width="100%" svg:height="8.651875cm" style:rel-height="scale"><draw:image xlink:href="Pictures/044cf46bffef0c4c3aae0151602a0f0a.jpg" xlink:type="simple" xlink:show="embed" xlink:actuate="onLoad"/></draw:frame></text:p>
        </text:list-item>
      </text:list>
      <text:h text:style-name="Heading_20_3" text:outline-level="3"><text:bookmark-start text:name="__RefHeading___sdileni_skupin_exemplaru_10"/><text:bookmark-start text:name="sdileni_skupin_exemplaru"/>Sdílení skupin exemplářů<text:bookmark-end text:name="__RefHeading___sdileni_skupin_exemplaru_10"/><text:bookmark-end text:name="sdileni_skupin_exemplaru"/></text:h>
      <text:p text:style-name="Text_20_body">Abyste mohli zobrazit skupinu exemplářů vytvořit někým jiným, musíte znát číslo skupiny. Číslo skupiny se zobrazuje vedle jména skupiny v rozhraní pro správu skupin.</text:p>
      <text:list text:style-name="Numbering_20_1" text:continue-numbering="false">
        <text:list-item>
          <text:p text:style-name="Numbering_20_1_Content_First"> Pro zobrazení sdílené skupiny otevřete rozhraní pro správu skupin exemplářů. </text:p>
        </text:list-item>
        <text:list-item>
          <text:p text:style-name="Numbering_20_1_Content"> Z rozbalovacího menu pro výběr skupiny vyberte položku <text:span text:style-name="Emphasis"><text:span text:style-name="Strong_20_Emphasis">„Načtení sdílené skupiny“</text:span></text:span> <text:line-break/> <text:line-break/> <draw:frame draw:style-name="media" draw:name="6" text:anchor-type="as-char" draw:z-index="6" svg:width="26.9875cm" style:rel-width="100%" svg:height="12.805833333333cm" style:rel-height="scale"><draw:image xlink:href="Pictures/7bafc67bc66bf3b4971dde680aa7f830.jpg" xlink:type="simple" xlink:show="embed" xlink:actuate="onLoad"/></draw:frame> <text:line-break/> <text:line-break/></text:p>
        </text:list-item>
        <text:list-item>
          <text:p text:style-name="Numbering_20_1_Content"> Ve vyskakovacím okně zadejte číslo skupiny. Potvrďte tlačítkem „OK“.</text:p>
        </text:list-item>
        <text:list-item>
          <text:p text:style-name="Numbering_20_1_Content_Last"> Při práci s cizí skupinou můžete provádět hromadné akce nebo můžete kopírovat exempláře do jiné skupiny, ale nemůžete přidávat nebo odstraňovat záznamy ze skupiny.</text:p>
        </text:list-item>
      </text:list>
      <text:h text:style-name="Heading_20_3" text:outline-level="3"><text:bookmark-start text:name="__RefHeading___kopirovani_skupiny_exemplaru_11"/><text:bookmark-start text:name="kopirovani_skupiny_exemplaru"/>Kopírování skupiny exemplářů<text:bookmark-end text:name="__RefHeading___kopirovani_skupiny_exemplaru_11"/><text:bookmark-end text:name="kopirovani_skupiny_exemplaru"/></text:h>
      <text:p text:style-name="Text_20_body">Obsah skupiny exemplářů je možné kopírovat do jiné skupiny. Tato funkce je užitečná např. v případě, že chcete kopírovat exempláře se sdílené skupiny do vlastní skupiny.</text:p>
      <text:list text:style-name="Numbering_20_1" text:continue-numbering="false">
        <text:list-item>
          <text:p text:style-name="Numbering_20_1_Content_First"> Otevřete skupinu, ze které chcete kopírovat exempláře.</text:p>
        </text:list-item>
        <text:list-item>
          <text:p text:style-name="Numbering_20_1_Content"> Označte řádky s exempláři, které chcete kopírovat.  Poté klikněte na tlačítko <text:span text:style-name="Emphasis"><text:span text:style-name="Strong_20_Emphasis">„Přidat vybrané“</text:span></text:span> ve spodní části rozhraní. <text:line-break/> <text:line-break/><draw:frame draw:style-name="media" draw:name="7" text:anchor-type="as-char" draw:z-index="7" svg:width="26.802291666667cm" style:rel-width="100%" svg:height="11.879791666667cm" style:rel-height="scale"><draw:image xlink:href="Pictures/51fb8d916b612221066a97951a98d442.jpg" xlink:type="simple" xlink:show="embed" xlink:actuate="onLoad"/></draw:frame> <text:line-break/> <text:line-break/></text:p>
        </text:list-item>
        <text:list-item>
          <text:p text:style-name="Numbering_20_1_Content"> V případě potřeby vyberte další skupinu záznamů a zvolte záznamy, které chcete přesunout do nevyřízených záznamů.</text:p>
        </text:list-item>
        <text:list-item>
          <text:p text:style-name="Numbering_20_1_Content"> Poté ve spodní části rozhraní zobrazte skupinu, kam chcete záznamy přesunou (případně vytvořte novou skupinu, viz výše)</text:p>
        </text:list-item>
        <text:list-item>
          <text:p text:style-name="Numbering_20_1_Content_Last"> Přesuňte se do „Nevyřízených exemplářů v horní části rozhraní, označte kurzorem řádky s požadovanými exempláři a  přesuňte je pomocí tlačítka <text:span text:style-name="Emphasis"><text:span text:style-name="Strong_20_Emphasis">„Přidat vybrané“ </text:span></text:span> nebo <text:span text:style-name="Emphasis"><text:span text:style-name="Strong_20_Emphasis">„Přidat vše“</text:span></text:span>.</text:p>
        </text:list-item>
      </text:list>
      <text:p text:style-name="Text_20_body">Při použití výše uvedeného postupu zůstanou exempláře jak v nové skupině, tak také v původní skupině. Dokud nezavřete rozhraní pro správu skupin, v „Nevyřízených exemplářích zůstanou všechny exempláře, jejichž čárový kód byl načten během práce se skupinou (nebo skupinami) exemplářů.</text:p>
      <text:h text:style-name="Heading_20_3" text:outline-level="3"><text:bookmark-start text:name="__RefHeading___zruseni_skupiny_exemplaru_12"/><text:bookmark-start text:name="zruseni_skupiny_exemplaru"/>Zrušení skupiny exemplářů<text:bookmark-end text:name="__RefHeading___zruseni_skupiny_exemplaru_12"/><text:bookmark-end text:name="zruseni_skupiny_exemplaru"/></text:h>
      <text:p text:style-name="Text_20_body">Smazání skupiny znamená zrušení virtuálního kontejneru, tj nejedná se o smazání exemplářů z katalogu. Doporučuje se však nejdříve ze skupiny odstranit všechny exempláře a teprve poté skupinu smazat.</text:p>
      <text:list text:style-name="Numbering_20_1" text:continue-numbering="false">
        <text:list-item>
          <text:p text:style-name="Numbering_20_1_Content_First"> Odstraňte ze skupiny všechny exempláře tlačítkem <text:span text:style-name="Emphasis"><text:span text:style-name="Strong_20_Emphasis">Odebrat vybrané ze skupiny“</text:span></text:span>.</text:p>
        </text:list-item>
        <text:list-item>
          <text:p text:style-name="Numbering_20_1_Content"> Klikněte na tlačítko <text:span text:style-name="Emphasis"><text:span text:style-name="Strong_20_Emphasis">„Smazat skupinu“</text:span></text:span> ve střední části rozhraní</text:p>
        </text:list-item>
        <text:list-item>
          <text:p text:style-name="Numbering_20_1_Content"> V dialogovém okně potvrďte smazání skupiny tlačítkem „OK“ nebo klávesou „Enter“ <text:line-break/> <text:line-break/><draw:frame draw:style-name="media" draw:name="8" text:anchor-type="as-char" draw:z-index="8" svg:width="27.093333333333cm" style:rel-width="100%" svg:height="13.0175cm" style:rel-height="scale"><draw:image xlink:href="Pictures/ab0f2fc7fd1065676d3d66ee4718b72c.jpg" xlink:type="simple" xlink:show="embed" xlink:actuate="onLoad"/></draw:frame> <text:line-break/> <text:line-break/></text:p>
        </text:list-item>
        <text:list-item>
          <text:p text:style-name="Numbering_20_1_Content_Last"> Skupina se smaže a zmizí z obrazovky. </text:p>
        </text:list-item>
      </text:list>
      <text:h text:style-name="Heading_20_2" text:outline-level="2"><text:bookmark-start text:name="__RefHeading___hromadne_akce_s_exemplari_13"/><text:bookmark-start text:name="hromadne_akce_s_exemplari"/>Hromadné akce s exempláři<text:bookmark-end text:name="__RefHeading___hromadne_akce_s_exemplari_13"/><text:bookmark-end text:name="hromadne_akce_s_exemplari"/></text:h>
      <text:p text:style-name="Text_20_body">Poté, co jsou exempláře přidány do skupiny, je možné se provádět hromadné akce se záznamy obsaženými ve skupině pomocí tlačítek umístěných v dolní části rozhraní.  </text:p>
      <text:p text:style-name="Text_20_body"><draw:frame draw:style-name="media" draw:name="9" text:anchor-type="as-char" draw:z-index="9" svg:width="27.119791666667cm" style:rel-width="100%" svg:height="13.255625cm" style:rel-height="scale"><draw:image xlink:href="Pictures/c5548277516d95626ce13ff5659cb425.jpg" xlink:type="simple" xlink:show="embed" xlink:actuate="onLoad"/></draw:frame></text:p>
      <table:table table:style-name="Table">
        <table:table-column/>
        <table:table-row>
          <table:table-cell office:value-type="string" table:style-name="tableheader">
            <text:p text:style-name="Table_20_Heading"> Pozor! Při hromadných akcích se skupinami záznamů i exemplářů je vždy akce aplikovány na VŠECHNY záznamy nebo exempláře ve skupině (tj. jsou např. sloučeny všechny záznamy, vymazány všechny exempláře apod.) </text:p>
          </table:table-cell>
        </table:table-row>
      </table:table>
      <text:h text:style-name="Heading_20_3" text:outline-level="3"><text:bookmark-start text:name="__RefHeading___zobrazeni_statutu_exemplare_14"/><text:bookmark-start text:name="zobrazeni_statutu_exemplare"/>Zobrazení statutu exempláře<text:bookmark-end text:name="__RefHeading___zobrazeni_statutu_exemplare_14"/><text:bookmark-end text:name="zobrazeni_statutu_exemplare"/></text:h>
      <text:p text:style-name="Text_20_body">Kliknutím na tlačítko <text:span text:style-name="Emphasis"><text:span text:style-name="Strong_20_Emphasis">„Zobrazit status“</text:span></text:span> se všechny exempláře načtou do rozhraní pro zobrazení statutu exempláře, v němž je možné provádět s exempláři další akce, ať už hromadně nebo jednotlivě.</text:p>
      <text:h text:style-name="Heading_20_3" text:outline-level="3"><text:bookmark-start text:name="__RefHeading___rezervace_exemplaru_15"/><text:bookmark-start text:name="rezervace_exemplaru"/>Rezervace exemplářů<text:bookmark-end text:name="__RefHeading___rezervace_exemplaru_15"/><text:bookmark-end text:name="rezervace_exemplaru"/></text:h>
      <text:p text:style-name="Text_20_body">Kliknutím na tlačítko <text:span text:style-name="Emphasis"><text:span text:style-name="Strong_20_Emphasis">„Žádat exempláře“</text:span></text:span> se zobrazí rozhraní pro rezervaci exemplářů. </text:p>
      <text:p text:style-name="Text_20_body"><draw:frame draw:style-name="media" draw:name="10" text:anchor-type="as-char" draw:z-index="10" svg:width="27.040416666667cm" style:rel-width="100%" svg:height="6.0060416666667cm" style:rel-height="scale"><draw:image xlink:href="Pictures/1f04609b4ac9e78f77ba8d27b9294958.jpg" xlink:type="simple" xlink:show="embed" xlink:actuate="onLoad"/></draw:frame></text:p>
      <text:p text:style-name="Text_20_body">Po kliknutí na tlačítko <text:span text:style-name="Emphasis"><text:span text:style-name="Strong_20_Emphasis">„Vytvořit žádost“</text:span></text:span> Všechny exempláře, které skupina obsahuje jsou rezervovány pro aktuálně přihlášeného uživatele. Exempláře jsou rezervovány pouze pokud mají status vhodný k rezervací (podle nastavení systému) a pokud není ve vlastnostech daného exempláře nebo pro příslušné umístění exempláře nastaven zákaz rezervací.  </text:p>
      <text:p text:style-name="Text_20_body">Poznámka: Jedná se zde o rezervaci na úrovní exempláře, nikoliv titulu. Tuto funkci lze využít např. pokud potřebujeme provést nějakou změnu konkrétních exemplářů, které jsou právě půjčené.</text:p>
      <text:h text:style-name="Heading_20_3" text:outline-level="3"><text:bookmark-start text:name="__RefHeading___hromadny_presun_exemplaru_16"/><text:bookmark-start text:name="hromadny_presun_exemplaru"/>Hromadný přesun exemplářů<text:bookmark-end text:name="__RefHeading___hromadny_presun_exemplaru_16"/><text:bookmark-end text:name="hromadny_presun_exemplaru"/></text:h>
      <text:list text:style-name="Numbering_20_1" text:continue-numbering="false">
        <text:list-item>
          <text:p text:style-name="Numbering_20_1_Content_First"> V rozhraní pro správu skupin exemplářů otevřete příslušnou skupinu exemplářů.</text:p>
        </text:list-item>
        <text:list-item>
          <text:p text:style-name="Numbering_20_1_Content"> V novém okně nebo panelu najděte v katalogu záznam, který chcete přesunout.</text:p>
        </text:list-item>
        <text:list-item>
          <text:p text:style-name="Numbering_20_1_Content"> V nalezeném záznamu otevřete rozhraní pro správu exemplářů (<text:span text:style-name="Emphasis"><text:span text:style-name="Strong_20_Emphasis">„Akce pro tento záznam“ → „Správa exemplářů“</text:span></text:span>)</text:p>
        </text:list-item>
        <text:list-item>
          <text:p text:style-name="Numbering_20_1_Content"> Vyberte řádek se signaturou (svazkem), kam chcete exempláře přesunout  Dejte přitom pozor, abyste  vybrali také  správnou knihovnu.</text:p>
        </text:list-item>
        <text:list-item>
          <text:p text:style-name="Numbering_20_1_Content_Last"> V rozhraní pro správu skupin exemplářů klikněte na tlačítko <text:span text:style-name="Emphasis"><text:span text:style-name="Strong_20_Emphasis">„Přesunout do specifického svazku“</text:span></text:span>. Dále postupujte jako při běžném přesunu exempláře, (viz <text:a xlink:type="simple" xlink:href="https://eg-wiki.osvobozena-knihovna.cz/doku.php/katalogizace:presuny_exemplaru" text:style-name="Internet_20_link" text:visited-style-name="Visited_20_Internet_20_Link">Přesuny exemplářů</text:a>).</text:p>
        </text:list-item>
      </text:list>
      <text:h text:style-name="Heading_20_3" text:outline-level="3"><text:bookmark-start text:name="__RefHeading___hromadna_zmena_vlastnosti_exemplare_17"/><text:bookmark-start text:name="hromadna_zmena_vlastnosti_exemplare"/>Hromadná změna vlastností exempláře<text:bookmark-end text:name="__RefHeading___hromadna_zmena_vlastnosti_exemplare_17"/><text:bookmark-end text:name="hromadna_zmena_vlastnosti_exemplare"/></text:h>
      <text:list text:style-name="Numbering_20_1" text:continue-numbering="false">
        <text:list-item>
          <text:p text:style-name="Numbering_20_1_Content_First"> Na řádku tlačítek pro hromadné akce se skupinou klikněte na tlačítko <text:span text:style-name="Emphasis"><text:span text:style-name="Strong_20_Emphasis">„Editovat vlastnosti exempláře“</text:span></text:span>.</text:p>
        </text:list-item>
        <text:list-item>
          <text:p text:style-name="Numbering_20_1_Content"> Otevře se okno pro editaci vlastností exempláře.  <text:line-break/> <text:line-break/><draw:frame draw:style-name="media" draw:name="11" text:anchor-type="as-char" draw:z-index="11" svg:width="24.553333333333cm" style:rel-width="100%" svg:height="13.17625cm" style:rel-height="scale"><draw:image xlink:href="Pictures/5030365d0b089d043ff720a76c07069e.jpg" xlink:type="simple" xlink:show="embed" xlink:actuate="onLoad"/></draw:frame> <text:line-break/> <text:line-break/></text:p>
        </text:list-item>
        <text:list-item>
          <text:p text:style-name="Numbering_20_1_Content"> Změňte požadované údaje. Nezapomeňte každou dílčí změnu potvrdit tlačítkem <text:span text:style-name="Emphasis"><text:span text:style-name="Strong_20_Emphasis">„Použít“</text:span></text:span>.</text:p>
        </text:list-item>
        <text:list-item>
          <text:p text:style-name="Numbering_20_1_Content_Last"> Po provedené změn klikněte na tlačítko <text:span text:style-name="Emphasis"><text:span text:style-name="Strong_20_Emphasis">„Upravit exempláře“</text:span></text:span>.</text:p>
        </text:list-item>
      </text:list>
      <table:table table:style-name="Table">
        <table:table-column/>
        <table:table-row>
          <table:table-cell office:value-type="string" table:style-name="tableheader">
            <text:p text:style-name="Table_20_Heading"> Pozor! Měnit můžete pouze ty vlastnosti, které jsou nebo mají být společné pro všechny exempláře ve skupině </text:p>
          </table:table-cell>
        </table:table-row>
      </table:table>
      <text:h text:style-name="Heading_20_3" text:outline-level="3"><text:bookmark-start text:name="__RefHeading___hromadne_smazani_exemplaru_18"/><text:bookmark-start text:name="hromadne_smazani_exemplaru"/>Hromadné smazání exemplářů<text:bookmark-end text:name="__RefHeading___hromadne_smazani_exemplaru_18"/><text:bookmark-end text:name="hromadne_smazani_exemplaru"/></text:h>
      <text:p text:style-name="Text_20_body">Kliknutím na tlačítko <text:span text:style-name="Emphasis"><text:span text:style-name="Strong_20_Emphasis">„Smazat z katalogu“</text:span></text:span> se z katalogu smažou všechny exempláře ve skupině.</text:p>
      <table:table table:style-name="Table">
        <table:table-column/>
        <table:table-row>
          <table:table-cell office:value-type="string" table:style-name="tableheader">
            <text:p text:style-name="Table_20_Heading"> Pozor! Exempláře jsou smazány po okamžitě po kliknutí na tlačítko „Smazat z katalogu“  bez potvrzovacího dialogu!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atalogizace:skupiny_exemplaru</dc:title>
  </office:meta>
</office:document-meta>
</file>