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89305fee6284c4ed394f05c97cba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ablony_exemplaru"/><text:bookmark-start text:name="__RefHeading___sablony_pro_upravu_exemplaru_1"/><text:bookmark-start text:name="sablony_pro_upravu_exemplaru"/>Šablony pro úpravu exemplářů<text:bookmark-end text:name="__RefHeading___sablony_pro_upravu_exemplaru_1"/><text:bookmark-end text:name="sablony_pro_upravu_exemplaru"/></text:h>
      <text:p text:style-name="Text_20_body">Pro exempláře stejného typu, které  mají stejne vlastnosti (např. stejné umístění ve stejné knihovně, stejný modifikátor výpůjčky apod.) je možné vytvořit šablonu a tu pak použít při úpravě vlastností exempláře (případně více exemplářů najednou).</text:p>
      <text:h text:style-name="Heading_20_2" text:outline-level="2"><text:bookmark-start text:name="__RefHeading___vytvoreni_sablony_pro_exemplare_2"/><text:bookmark-start text:name="vytvoreni_sablony_pro_exemplare"/>Vytvoření šablony pro exempláře<text:bookmark-end text:name="__RefHeading___vytvoreni_sablony_pro_exemplare_2"/><text:bookmark-end text:name="vytvoreni_sablony_pro_exemplare"/></text:h>
      <text:list text:style-name="Numbering_20_1" text:continue-numbering="false">
        <text:list-item>
          <text:p text:style-name="Numbering_20_1_Content_First"> Otevřete okno pro editace exempláře</text:p>
        </text:list-item>
        <text:list-item>
          <text:p text:style-name="Numbering_20_1_Content"> Nastavte všechny hodnoty, které jsou stejné pro všechny exempláře stejného typu (např. umístění, pořízení, statistické kategorie apod.). Všechny nastavené hodnoty jsou označeny zeleně. </text:p>
        </text:list-item>
        <text:list-item>
          <text:p text:style-name="Numbering_20_1_Content"> V horní část okna na šedé liště označené <text:span text:style-name="Emphasis">„Šablony“</text:span> klikněte na tlačítko <text:span text:style-name="Emphasis"><text:span text:style-name="Strong_20_Emphasis">„Uložit“</text:span></text:span>.  <text:line-break/> <text:line-break/><draw:frame draw:style-name="media" draw:name="0" text:anchor-type="as-char" draw:z-index="0" svg:width="28.495625cm" style:rel-width="100%" svg:height="13.731875cm" style:rel-height="scale"><draw:image xlink:href="Pictures/0589305fee6284c4ed394f05c97cba64.jpg" xlink:type="simple" xlink:show="embed" xlink:actuate="onLoad"/></draw:frame> <text:line-break/><text:line-break/></text:p>
        </text:list-item>
        <text:list-item>
          <text:p text:style-name="Numbering_20_1_Content_Last"> Ve vyskakovacím okně zadejte vzhodný název šablony a klikněte na tlačítko <text:span text:style-name="Emphasis"><text:span text:style-name="Strong_20_Emphasis">„OK“</text:span></text:span></text:p>
        </text:list-item>
      </text:list>
      <text:p text:style-name="Text_20_body">Při vytváření šablony exempláře dejte pozor, aby šablona měla nastavené (zvýrazněné zeleně) pouze ty údaje, které jsou stejné pro všechny exempláře a údaje, které se liší, doplňte až po uložení šablony.  Pokud byste např. v šabloně omylem vyplnili  údaj o ceně exempláře ještě před uložením šablony, stejná cena by se pak doplnila do vlastností exempláře při každém dalším  použití šablony.</text:p>
      <text:h text:style-name="Heading_20_2" text:outline-level="2"><text:bookmark-start text:name="__RefHeading___pouziti_sablony_pro_exemplare_3"/><text:bookmark-start text:name="pouziti_sablony_pro_exemplare"/>Použití šablony pro exempláře<text:bookmark-end text:name="__RefHeading___pouziti_sablony_pro_exemplare_3"/><text:bookmark-end text:name="pouziti_sablony_pro_exemplare"/></text:h>
      <text:list text:style-name="Numbering_20_1" text:continue-numbering="false">
        <text:list-item>
          <text:p text:style-name="Numbering_20_1_Content_First"> Otevřete okno pro editace exempláře</text:p>
        </text:list-item>
        <text:list-item>
          <text:p text:style-name="Numbering_20_1_Content"> V horní část okna na šedé liště označené <text:span text:style-name="Emphasis">„Šablony“</text:span> zvolte z rozbalovací nabídky požadovanou šablonu a kliněte  na tlačítkou  <text:span text:style-name="Emphasis"><text:span text:style-name="Strong_20_Emphasis">„Použít</text:span></text:span>. Provedené změny vlastností exemplářů se zobrazí zeleně.</text:p>
        </text:list-item>
        <text:list-item>
          <text:p text:style-name="Numbering_20_1_Content"> Pokud je to potřeba, upravte další vlastnosti exempláře (např. cenu), které nejsou obsaženy v šabloně</text:p>
        </text:list-item>
        <text:list-item>
          <text:p text:style-name="Numbering_20_1_Content_Last"> Poté nezapomeňte uložit změny vlastností exempláře kliknutím na tlačítko <text:span text:style-name="Emphasis"><text:span text:style-name="Strong_20_Emphasis">Uložit změny</text:span></text:span> ve spodní části okna.</text:p>
        </text:list-item>
      </text:list>
      <text:p text:style-name="Text_20_body">Při otevření editoru exempláře zůstane obvykle zobrazena poslední použitá šablo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ablony_exemplaru</dc:title>
  </office:meta>
</office:document-meta>
</file>