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a03d960d85af812bd50fcbb1c0d03c8.png"/>
  <manifest:file-entry manifest:media-type="image/png" manifest:full-path="Pictures/64f7156e193ddc4f6ab77ec1d6c11f18.png"/>
  <manifest:file-entry manifest:media-type="image/png" manifest:full-path="Pictures/4c8fcaa0f6022cc6b4e6a8268190717a.png"/>
  <manifest:file-entry manifest:media-type="image/png" manifest:full-path="Pictures/f90f4c6c93bcc6ba5a79a61b821e6e4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revize"/><text:bookmark-start text:name="__RefHeading___revize_fondu_1"/><text:bookmark-start text:name="revize_fondu"/>Revize fondu<text:bookmark-end text:name="__RefHeading___revize_fondu_1"/><text:bookmark-end text:name="revize_fondu"/></text:h>
      <text:p text:style-name="Text_20_body">Funkce pro revizi jsou v Evergreenu dostupné od verze 3.2.</text:p>
      <text:p text:style-name="Text_20_body">Dokumentům, které prošly revizí, je přiřazeno datum aktualizace revize, podle které je pak možné získat dokumenty, které prošly/neprošly revizí v určitém časovém období.</text:p>
      <text:h text:style-name="Heading_20_2" text:outline-level="2"><text:bookmark-start text:name="__RefHeading___sber_dat_pro_revizi_2"/><text:bookmark-start text:name="sber_dat_pro_revizi"/>Sběr dat pro revizi<text:bookmark-end text:name="__RefHeading___sber_dat_pro_revizi_2"/><text:bookmark-end text:name="sber_dat_pro_revizi"/></text:h>
      <text:list text:style-name="List_20_1" text:continue-numbering="false">
        <text:list-item>
          <text:p text:style-name="List_20_1_Content_First"> Otevřete rozhraní pro Status exempláře (<text:span text:style-name="Strong_20_Emphasis"><text:span text:style-name="Emphasis">Výpůjčky</text:span></text:span> → <text:span text:style-name="Strong_20_Emphasis"><text:span text:style-name="Emphasis">Status exempláře</text:span></text:span>, je možné použít také klávesovou zkratku  <text:span text:style-name="Strong_20_Emphasis"><text:span text:style-name="Emphasis">F5</text:span></text:span>) a načtěte čtečkou kódy revidovaných knihovních jednotek (alternativně můžete načíst kódy jednotek do souboru a v rozhraní pro status exempláře kliknout na tlačítko <text:span text:style-name="Strong_20_Emphasis"><text:span text:style-name="Emphasis">Načíst ze souboru</text:span></text:span>)</text:p>
        </text:list-item>
        <text:list-item>
          <text:p text:style-name="List_20_1_Content"> Označte načtené exempláře v zaškrtávacím poli.</text:p>
        </text:list-item>
        <text:list-item>
          <text:p text:style-name="List_20_1_Content_Last"> Klikněte na tlačítko <text:span text:style-name="Strong_20_Emphasis"><text:span text:style-name="Emphasis">Akce</text:span></text:span> a z nabídky vyberte položku <text:span text:style-name="Strong_20_Emphasis"><text:span text:style-name="Emphasis">Aktualizace revize</text:span></text:span> (viz obrázek níže).   <text:line-break/><text:line-break/><draw:frame draw:style-name="media" draw:name="0" text:anchor-type="as-char" draw:z-index="0" svg:width="33.231666666667cm" style:rel-width="100%" svg:height="18.0975cm" style:rel-height="scale"><draw:image xlink:href="Pictures/3a03d960d85af812bd50fcbb1c0d03c8.png" xlink:type="simple" xlink:show="embed" xlink:actuate="onLoad"/></draw:frame></text:p>
        </text:list-item>
      </text:list>
      <text:p text:style-name="Text_20_body"><text:line-break/><text:line-break/></text:p>
      <text:p text:style-name="Text_20_body"><text:span text:style-name="Emphasis"><text:span text:style-name="Strong_20_Emphasis">TIP:</text:span>  Pokud chcete mít nad průběhem revize větší kontrolu, můžete si revidované jednotky ukládat do skupin jednotek (označte načtené jednotky v zaškrtávacím poli, klikněte na tlačítko </text:span><text:span text:style-name="Strong_20_Emphasis">Akce</text:span> <text:span text:style-name="Emphasis">a z nabídky vyberte </text:span><text:span text:style-name="Strong_20_Emphasis">Přidat položku do skupiny</text:span><text:span text:style-name="Emphasis">). Skupiny můžete vytvářet a pojmenovávat například podle signatur apod.</text:span></text:p>
      <text:h text:style-name="Heading_20_2" text:outline-level="2"><text:bookmark-start text:name="__RefHeading___revize_vracenych_dokumentu_3"/><text:bookmark-start text:name="revize_vracenych_dokumentu"/>Revize vrácených dokumentů<text:bookmark-end text:name="__RefHeading___revize_vracenych_dokumentu_3"/><text:bookmark-end text:name="revize_vracenych_dokumentu"/></text:h>
      <text:p text:style-name="Text_20_body">Pokud provádíte revizi v regálech, je vhodné, aby datum revize bylo aktualizováno také při vracení vypůjčených jednotek. K tomu je nutné aktivovat modifikátor vracení pro aktualizaci revize:</text:p>
      <text:list text:style-name="List_20_1" text:continue-numbering="false">
        <text:list-item>
          <text:p text:style-name="List_20_1_Content_First"> Otevřete rozhraní pro vracení dokumentů (dkaz <text:span text:style-name="Strong_20_Emphasis"><text:span text:style-name="Emphasis">Vrátit</text:span></text:span> na vstupní obrazovce služebního klienta, případně můžete použít nabídku menu <text:span text:style-name="Strong_20_Emphasis"><text:span text:style-name="Emphasis">Výpůjčka</text:span></text:span> → <text:span text:style-name="Strong_20_Emphasis"><text:span text:style-name="Emphasis">Vrátit</text:span></text:span> nebo klávesovou zkratku <text:span text:style-name="Strong_20_Emphasis"><text:span text:style-name="Emphasis">F2</text:span></text:span>).</text:p>
        </text:list-item>
        <text:list-item>
          <text:p text:style-name="List_20_1_Content"> Klikněte na tlačítko <text:span text:style-name="Strong_20_Emphasis">Modifikátory vracení</text:span> v pravé dolní části rozhraní.</text:p>
        </text:list-item>
        <text:list-item>
          <text:p text:style-name="List_20_1_Content_Last"> Z nabídky zvolte položku <text:span text:style-name="Strong_20_Emphasis">Aktualizace revize</text:span> (viz obrázek níže). <text:line-break/><text:line-break/><draw:frame draw:style-name="media" draw:name="1" text:anchor-type="as-char" draw:z-index="1" svg:width="17.647708333333cm" style:rel-width="100%" svg:height="18.679583333333cm" style:rel-height="scale"><draw:image xlink:href="Pictures/64f7156e193ddc4f6ab77ec1d6c11f18.png" xlink:type="simple" xlink:show="embed" xlink:actuate="onLoad"/></draw:frame></text:p>
        </text:list-item>
      </text:list>
      <text:p text:style-name="Text_20_body">Je li modifikátor <text:span text:style-name="Strong_20_Emphasis"><text:span text:style-name="Emphasis">Aktualizace revize</text:span></text:span> aktivní, je tlačítko modifikátoru označeno zeleným zaškrtávacím znakem - fajfkou, viz obrázek níže (není-li aktivní, je označeno oranžovým křížkem).
 <draw:frame draw:style-name="media" draw:name="2" text:anchor-type="as-char" draw:z-index="2" svg:width="12.3825cm" svg:height="9.7102083333333cm"><draw:image xlink:href="Pictures/4c8fcaa0f6022cc6b4e6a8268190717a.png" xlink:type="simple" xlink:show="embed" xlink:actuate="onLoad"/></draw:frame></text:p>
      <text:p text:style-name="Text_20_body">Zároveň se  v horní části rozhraní pro vracení zobrazí červený pruh s textem <text:span text:style-name="Emphasis">Aktualizace revize</text:span> (viz obrázek níže). </text:p>
      <text:p text:style-name="Text_20_body">Aktivaci modifikátoru pro vracení si systém pamatuje i při dalších přihlášeních, takže je možné mít modifikátor aktivní v průběhu celé revize. Při vrácení se u jednotky automaticky aktualizuje datum revize (viz obrázek níže). Po ukončení revize je pak nutné modifikátor <text:span text:style-name="Emphasis">Aktualizace revize</text:span> deaktivovat.
<draw:frame draw:style-name="media" draw:name="3" text:anchor-type="as-char" draw:z-index="3" svg:width="43.550416666667cm" style:rel-width="100%" svg:height="13.49375cm" style:rel-height="scale"><draw:image xlink:href="Pictures/f90f4c6c93bcc6ba5a79a61b821e6e4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revize</dc:title>
  </office:meta>
</office:document-meta>
</file>