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21d55f9683f9a8ad4158b9f363b673.png"/>
  <manifest:file-entry manifest:media-type="image/png" manifest:full-path="Pictures/4a68bb467a99f143b95b8d56a6f2f94a.png"/>
  <manifest:file-entry manifest:media-type="image/png" manifest:full-path="Pictures/cf2975785ed7a98c3c94ff9730c42526.png"/>
  <manifest:file-entry manifest:media-type="image/png" manifest:full-path="Pictures/c2b89a506a89661c5249b7e19971c5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pridani_signatury_a_exemplaru"/><text:bookmark-start text:name="__RefHeading___pridani_signatury_a_exemplaru_1"/><text:bookmark-start text:name="pridani_signatury_a_exemplaru"/>Přidání signatury a exemplářů<text:bookmark-end text:name="__RefHeading___pridani_signatury_a_exemplaru_1"/><text:bookmark-end text:name="pridani_signatury_a_exemplaru"/></text:h>
      <text:p text:style-name="Text_20_body">Editor signatur a exemplářů umožňuje editaci signatur a informací o výpůjčce. Editor se aktivuje (otevře) po kliknutí na <text:span text:style-name="Strong_20_Emphasis">Přidat jednotky</text:span> v novém okně. </text:p>
      <text:p text:style-name="Text_20_body">Editor se otevře při tvoření nového záznamu nebo těmito akcemi: </text:p>
      <text:p text:style-name="Text_20_body"> * <text:span text:style-name="Emphasis"><text:span text:style-name="Strong_20_Emphasis">„Správa exemplářů“ → „Přidat exempláře“</text:span></text:span></text:p>
      <text:list text:style-name="List_20_1" text:continue-numbering="false">
        <text:list-item>
          <text:p text:style-name="List_20_1_Content_First"> <text:span text:style-name="Emphasis"><text:span text:style-name="Strong_20_Emphasis">„Správa exemplářů“ → „Přidat signatury“</text:span></text:span></text:p>
        </text:list-item>
        <text:list-item>
          <text:p text:style-name="List_20_1_Content"> <text:span text:style-name="Emphasis"><text:span text:style-name="Strong_20_Emphasis">„Správa exemplářů“ → „Editovat exempláře“</text:span></text:span></text:p>
        </text:list-item>
        <text:list-item>
          <text:p text:style-name="List_20_1_Content"> <text:span text:style-name="Emphasis"><text:span text:style-name="Strong_20_Emphasis">„Správa exemplářů“ → „Změnit čárový kód“</text:span></text:span></text:p>
        </text:list-item>
        <text:list-item>
          <text:p text:style-name="List_20_1_Content"> <text:span text:style-name="Emphasis"><text:span text:style-name="Strong_20_Emphasis">„Přidat nový záznam MARC“ → „Rychlé přidání exempláře“</text:span></text:span></text:p>
        </text:list-item>
        <text:list-item>
          <text:p text:style-name="List_20_1_Content_Last"> <text:span text:style-name="Emphasis"><text:span text:style-name="Strong_20_Emphasis">„Souhrnné zobrazení záznamu“ → „Přidat signatury“</text:span></text:span></text:p>
        </text:list-item>
      </text:list>
      <text:p text:style-name="Text_20_body"><draw:frame draw:style-name="mediacenter" draw:name="0" text:anchor-type="paragraph" draw:z-index="0" svg:width="34.739791666667cm" style:rel-width="100%" svg:height="7.699375cm" style:rel-height="scale"><draw:image xlink:href="Pictures/4c21d55f9683f9a8ad4158b9f363b673.png" xlink:type="simple" xlink:show="embed" xlink:actuate="onLoad"/></draw:frame></text:p>
      <text:h text:style-name="Heading_20_2" text:outline-level="2"><text:bookmark-start text:name="__RefHeading___postup_pri_pridani_signatur_a_exemplaru_2"/><text:bookmark-start text:name="postup_pri_pridani_signatur_a_exemplaru"/>Postup při přidání signatur a exemplářů<text:bookmark-end text:name="__RefHeading___postup_pri_pridani_signatur_a_exemplaru_2"/><text:bookmark-end text:name="postup_pri_pridani_signatur_a_exemplaru"/></text:h>
      <text:list text:style-name="Numbering_20_1" text:continue-numbering="false">
        <text:list-item>
          <text:p text:style-name="Numbering_20_1_Content_First"> Načtěte záznam. </text:p>
        </text:list-item>
        <text:list-item>
          <text:p text:style-name="Numbering_20_1_Content"> Zvolte <text:span text:style-name="Strong_20_Emphasis"><text:span text:style-name="Emphasis">„Přidat exempláře“</text:span></text:span></text:p>
        </text:list-item>
        <text:list-item>
          <text:p text:style-name="Numbering_20_1_Content"> Vyplňte požadované údaje, dle vaší knihovny. Pokud přidáváte více jednotek, můžete si v záložce <text:span text:style-name="Strong_20_Emphasis"><text:span text:style-name="Emphasis">„Šablony jednotek“</text:span></text:span> vytvořit jednoduchou šablonu, pro usnadnění práce. </text:p>
        </text:list-item>
        <text:list-item>
          <text:p text:style-name="Numbering_20_1_Content"> Zadejte signaturu. Lze použít automaticky vygenerovanou signaturu, která je odvozena z údajů o třídění ze záznamu MARC v poli 080 nebo 082 (podle nastavení knihovny) nebo signaturu můžete podle potřeby upravit.</text:p>
        </text:list-item>
        <text:list-item>
          <text:p text:style-name="Numbering_20_1_Content"> Podle potřeby zvolte z rozbalovacího menu <text:span text:style-name="Emphasis">prefix</text:span> a <text:span text:style-name="Emphasis">sufix</text:span> signatury (rozbalovací menu prefixů a sufixů je odvozeno z administrativního nastavení). <draw:frame draw:style-name="mediacenter" draw:name="1" text:anchor-type="paragraph" draw:z-index="1" svg:width="35.163125cm" style:rel-width="100%" svg:height="13.837708333333cm" style:rel-height="scale"><draw:image xlink:href="Pictures/4a68bb467a99f143b95b8d56a6f2f94a.png" xlink:type="simple" xlink:show="embed" xlink:actuate="onLoad"/></draw:frame> </text:p>
        </text:list-item>
        <text:list-item>
          <text:p text:style-name="Numbering_20_1_Content"> Podle zadaného počtu exemplářů se otevře příslušný počet polí pro čárové kódy. Vložte čárové kódy.</text:p>
        </text:list-item>
        <text:list-item>
          <text:p text:style-name="Numbering_20_1_Content"> Pomocí šablony nebo pro každou jednotku vyplňte pole dle potřeby <text:line-break/></text:p>
        </text:list-item>
        <text:list-item>
          <text:p text:style-name="Numbering_20_1_Content"> Proveďte další požadované změny. </text:p>
        </text:list-item>
        <text:list-item>
          <text:p text:style-name="Numbering_20_1_Content"> Pokud je některé pole zvýrazněno červeně, jde o povinné pole, které musíte vyplnit, jinak údaje o exempláři není možné uložit (přítomnost povinných polí závisí na nastavení systému). </text:p>
        </text:list-item>
        <text:list-item>
          <text:p text:style-name="Numbering_20_1_Content_Last"> Po provedení požadovaných změn klikněte na tlačítko <text:span text:style-name="Strong_20_Emphasis"><text:span text:style-name="Emphasis">„Uložit a zavřít“</text:span></text:span>.</text:p>
        </text:list-item>
      </text:list>
      <text:p text:style-name="Text_20_body"><draw:frame draw:style-name="mediacenter" draw:name="2" text:anchor-type="paragraph" draw:z-index="2" svg:width="33.946041666667cm" style:rel-width="100%" svg:height="4.1539583333333cm" style:rel-height="scale"><draw:image xlink:href="Pictures/cf2975785ed7a98c3c94ff9730c42526.png" xlink:type="simple" xlink:show="embed" xlink:actuate="onLoad"/></draw:frame></text:p>
      <text:h text:style-name="Heading_20_2" text:outline-level="2"><text:bookmark-start text:name="__RefHeading___uprava_jiz_vytvorenych_exemplaru_3"/><text:bookmark-start text:name="uprava_jiz_vytvorenych_exemplaru"/>Úprava již vytvořených exemplářů<text:bookmark-end text:name="__RefHeading___uprava_jiz_vytvorenych_exemplaru_3"/><text:bookmark-end text:name="uprava_jiz_vytvorenych_exemplaru"/></text:h>
      <text:p text:style-name="Text_20_body">Exemplář dále můžete upravovat pod záložkou <text:span text:style-name="Strong_20_Emphasis"><text:span text:style-name="Emphasis">„Správa Exemplářů“ → „Akce“</text:span></text:span></text:p>
      <text:p text:style-name="Text_20_body"><draw:frame draw:style-name="mediacenter" draw:name="3" text:anchor-type="paragraph" draw:z-index="3" svg:width="35.004375cm" style:rel-width="100%" svg:height="6.6410416666667cm" style:rel-height="scale"><draw:image xlink:href="Pictures/c2b89a506a89661c5249b7e19971c5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pridani_signatury_a_exemplaru</dc:title>
  </office:meta>
</office:document-meta>
</file>