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396bff602453dbbc08a4e234709807.jpg"/>
  <manifest:file-entry manifest:media-type="image/jpeg" manifest:full-path="Pictures/dab329153921a2807483e14aa87fdce5.jpg"/>
  <manifest:file-entry manifest:media-type="image/jpeg" manifest:full-path="Pictures/782ea7ba77f0df393f9f6153c5f7c77a.jpg"/>
  <manifest:file-entry manifest:media-type="image/jpeg" manifest:full-path="Pictures/c135021d0d30875e5b25a5d37ddfd2f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pridani_signatury_a_exemplare"/><text:bookmark-start text:name="__RefHeading___pridani_signatury_a_exemplaru_1"/><text:bookmark-start text:name="pridani_signatury_a_exemplaru"/>Přidání signatury a exemplářů<text:bookmark-end text:name="__RefHeading___pridani_signatury_a_exemplaru_1"/><text:bookmark-end text:name="pridani_signatury_a_exemplaru"/></text:h>
      <text:h text:style-name="Heading_20_3" text:outline-level="3"><text:bookmark-start text:name="__RefHeading___pridani_signatury_a_exemplaru_2"/><text:bookmark-start text:name="pridani_signatury_a_exemplaru1"/>Přidání signatury a exemplářů<text:bookmark-end text:name="__RefHeading___pridani_signatury_a_exemplaru_2"/><text:bookmark-end text:name="pridani_signatury_a_exemplaru1"/></text:h>
      <text:p text:style-name="Text_20_body">Editor signatur a exemplářů umožňuje editaci signatur a informací v buď individuálních panelech pro signatury a pro exempláře nebo na jediné sloučené obrazovce v závislosti na <text:a xlink:type="simple" xlink:href="https://eg-wiki.osvobozena-knihovna.cz/doku.php/administrace:editor_signatur_a_exemplaru" text:style-name="Internet_20_link" text:visited-style-name="Visited_20_Internet_20_Link">administrátorském nastavení editoru signatur a exemplářů</text:a> pro danou knihovnu (<text:span text:style-name="Emphasis">Admin</text:span> &gt; <text:span text:style-name="Emphasis">Lokální administrace</text:span> &gt; <text:span text:style-name="Emphasis">Nastavení knihovny</text:span>).</text:p>
      <text:p text:style-name="Text_20_body">Editor se aktivuje (otevře) následujícím odkazy v menu nebo akcemi:</text:p>
      <text:list text:style-name="List_20_1" text:continue-numbering="false">
        <text:list-item>
          <text:p text:style-name="List_20_1_Content_First"> <text:span text:style-name="Emphasis"><text:span text:style-name="Strong_20_Emphasis">„Správa exemplářů“ → „Přidat exempláře“</text:span></text:span></text:p>
        </text:list-item>
        <text:list-item>
          <text:p text:style-name="List_20_1_Content"> <text:span text:style-name="Emphasis"><text:span text:style-name="Strong_20_Emphasis">„Správa exemplářů“ → „Přidat signatury“</text:span></text:span></text:p>
        </text:list-item>
        <text:list-item>
          <text:p text:style-name="List_20_1_Content"> <text:span text:style-name="Emphasis"><text:span text:style-name="Strong_20_Emphasis">„Správa exemplářů“ → „Editovat exempláře“</text:span></text:span></text:p>
        </text:list-item>
        <text:list-item>
          <text:p text:style-name="List_20_1_Content"> <text:span text:style-name="Emphasis"><text:span text:style-name="Strong_20_Emphasis">„Správa exemplářů“ → „Změnit čárový kód“</text:span></text:span></text:p>
        </text:list-item>
        <text:list-item>
          <text:p text:style-name="List_20_1_Content"> <text:span text:style-name="Emphasis"><text:span text:style-name="Strong_20_Emphasis">„Přidat nový záznam MARC“ → „Rychlé přidání exempláře“</text:span></text:span></text:p>
        </text:list-item>
        <text:list-item>
          <text:p text:style-name="List_20_1_Content_Last"> <text:span text:style-name="Emphasis"><text:span text:style-name="Strong_20_Emphasis">„Souhrnné zobrazení záznamu“ → „Přidat signatury“</text:span></text:span></text:p>
        </text:list-item>
      </text:list>
      <text:h text:style-name="Heading_20_4" text:outline-level="4"><text:bookmark-start text:name="__RefHeading___postup_pri_pridani_signatur_a_exemplaru_3"/><text:bookmark-start text:name="postup_pri_pridani_signatur_a_exemplaru"/>Postup při přidání signatur a exemplářů<text:bookmark-end text:name="__RefHeading___postup_pri_pridani_signatur_a_exemplaru_3"/><text:bookmark-end text:name="postup_pri_pridani_signatur_a_exemplaru"/></text:h>
      <text:list text:style-name="Numbering_20_1" text:continue-numbering="false">
        <text:list-item>
          <text:p text:style-name="Numbering_20_1_Content_First"> Načtěte záznam.</text:p>
        </text:list-item>
        <text:list-item>
          <text:p text:style-name="Numbering_20_1_Content"> Zvolte „Akce pro tento záznam“ → „Správa exemplářů“ <text:line-break/> <text:line-break/><draw:frame draw:style-name="media" draw:name="0" text:anchor-type="as-char" draw:z-index="0" svg:width="22.198541666667cm" style:rel-width="100%" svg:height="6.905625cm" style:rel-height="scale"><draw:image xlink:href="Pictures/ae396bff602453dbbc08a4e234709807.jpg" xlink:type="simple" xlink:show="embed" xlink:actuate="onLoad"/></draw:frame> <text:line-break/> <text:line-break/></text:p>
        </text:list-item>
        <text:list-item>
          <text:p text:style-name="Numbering_20_1_Content"> Z rozbalovacího menu v rozhraní pro správ správu exemplářů zvýrazněte pobočku do které chcete přidat exempláře. </text:p>
        </text:list-item>
        <text:list-item>
          <text:p text:style-name="Numbering_20_1_Content"> Pokud chcete přidat exempláře do více poboček najednou, označte v seznamu knihoven pobočky, do kterých chcete přidat exempláře (vícenásobný výběr provedete kliknutím s podržením klávesy <text:span text:style-name="Emphasis"><text:span text:style-name="Strong_20_Emphasis">„Ctrl“</text:span></text:span>. <text:line-break/> <text:line-break/><draw:frame draw:style-name="media" draw:name="1" text:anchor-type="as-char" draw:z-index="1" svg:width="26.908125cm" style:rel-width="100%" svg:height="9.9747916666667cm" style:rel-height="scale"><draw:image xlink:href="Pictures/dab329153921a2807483e14aa87fdce5.jpg" xlink:type="simple" xlink:show="embed" xlink:actuate="onLoad"/></draw:frame> <text:line-break/> <text:line-break/></text:p>
        </text:list-item>
        <text:list-item>
          <text:p text:style-name="Numbering_20_1_Content"> Na zvýrazněných řádcích klikněte pravým tlačítkem myši a zvolte <text:span text:style-name="Emphasis"><text:span text:style-name="Strong_20_Emphasis">„Přidat exempláře“</text:span></text:span>. Otevře se editor signatur a exemplářů. Pro každou knihovnu zadejte požadovaný počet signatur. </text:p>
        </text:list-item>
        <text:list-item>
          <text:p text:style-name="Numbering_20_1_Content"> Podle zadaného počtu se otevře příslušný počet polí pro signatury. Zadejte třídění (rozbalovací menu pro třídění je odvozeno z natavení v administrativním modulu: <text:span text:style-name="Emphasis"><text:span text:style-name="Strong_20_Emphasis">„Admin“ → „Lokální administrace“ → „Nastavení knihovny“ → „Katalogizace: Výchozí klasifikační schémat“</text:span></text:span>).</text:p>
        </text:list-item>
        <text:list-item>
          <text:p text:style-name="Numbering_20_1_Content"> Zadejte signaturu. Signatura je odvozena z údajů o třídění ze záznamu MARC. Podle potřeby můžete signaturu upravit.</text:p>
        </text:list-item>
        <text:list-item>
          <text:p text:style-name="Numbering_20_1_Content"> Podle potřeby zvolte z rozbalovacího menu prefix a sufix signatury (rozbalovací menu prefixů a sufixů je odvozeno z administrativního nastavení). <text:line-break/> <text:line-break/><draw:frame draw:style-name="media" draw:name="2" text:anchor-type="as-char" draw:z-index="2" svg:width="27.066875cm" style:rel-width="100%" svg:height="9.3133333333333cm" style:rel-height="scale"><draw:image xlink:href="Pictures/782ea7ba77f0df393f9f6153c5f7c77a.jpg" xlink:type="simple" xlink:show="embed" xlink:actuate="onLoad"/></draw:frame> <text:line-break/> <text:line-break/></text:p>
        </text:list-item>
        <text:list-item>
          <text:p text:style-name="Numbering_20_1_Content"> Informace o signaturách a exemplářích můžete zadávat jednotlivě  pro každý řádek nebo pomocí dávkového vkládání: V tmavě šedém řádku (viz obr.výše) zvolte klasifikaci, prefix, signatur. Poté  a tlačítkem <text:span text:style-name="Emphasis"><text:span text:style-name="Strong_20_Emphasis">„Použít“</text:span></text:span> aplikujte tato nastavení dávkově na vytvářené signatury. </text:p>
        </text:list-item>
        <text:list-item>
          <text:p text:style-name="Numbering_20_1_Content"> Podle zadaného počtu exemplářů se otevře příslušný počet polí pro čárové kódy. Vložte čárové kódy. </text:p>
        </text:list-item>
        <text:list-item>
          <text:p text:style-name="Numbering_20_1_Content"> Klikněte na tlačítko <text:span text:style-name="Emphasis"><text:span text:style-name="Strong_20_Emphasis">„Vytvořit se standardními hodnotami“</text:span></text:span>, pokud chcete vytvořit exempláře bez úpravy jejich vlastností.</text:p>
        </text:list-item>
        <text:list-item>
          <text:p text:style-name="Numbering_20_1_Content"> Pokud chcete upravit vlastnosti nově vytvořených exemplářů, klikněte na tlačítko <text:span text:style-name="Emphasis"><text:span text:style-name="Strong_20_Emphasis">„Editovat a pak vytvořit“</text:span></text:span>. Tím se otevře editor exemplářů, ve kterém je možné nastavit <text:a xlink:type="simple" xlink:href="https://eg-wiki.osvobozena-knihovna.cz/doku.php/katalogizace:nastaveni_vlastnosti_exemplaru" text:style-name="Internet_20_link" text:visited-style-name="Visited_20_Internet_20_Link">vlastnosti exempláře</text:a>. <text:line-break/> <text:line-break/><draw:frame draw:style-name="media" draw:name="3" text:anchor-type="as-char" draw:z-index="3" svg:width="24.526875cm" style:rel-width="100%" svg:height="15.531041666667cm" style:rel-height="scale"><draw:image xlink:href="Pictures/c135021d0d30875e5b25a5d37ddfd2f7.jpg" xlink:type="simple" xlink:show="embed" xlink:actuate="onLoad"/></draw:frame>  <text:line-break/> <text:line-break/></text:p>
        </text:list-item>
        <text:list-item>
          <text:p text:style-name="Numbering_20_1_Content"> Pokud chcete, zvolte <text:a xlink:type="simple" xlink:href="https://eg-wiki.osvobozena-knihovna.cz/doku.php/katalogizace:sablony_exemplaru" text:style-name="Internet_20_link" text:visited-style-name="Visited_20_Internet_20_Link">šablonu exemplářů</text:a> z rozbalovací nabídky šablon a klikněte na <text:span text:style-name="Emphasis"><text:span text:style-name="Strong_20_Emphasis">„Použít</text:span></text:span>. Provedené změny vlastností exemplářů se zobrazí zeleně.</text:p>
        </text:list-item>
        <text:list-item>
          <text:p text:style-name="Numbering_20_1_Content"> Proveďte další požadované změny. Každou změnu potvrďte tlačítkem <text:span text:style-name="Emphasis"><text:span text:style-name="Strong_20_Emphasis">„Použít</text:span></text:span></text:p>
        </text:list-item>
        <text:list-item>
          <text:p text:style-name="Numbering_20_1_Content"> Po provedení požadovaných změn klikněte na tlačítko <text:span text:style-name="Emphasis"><text:span text:style-name="Strong_20_Emphasis">„Upravit/vytvořit exempláře“</text:span></text:span>.</text:p>
        </text:list-item>
        <text:list-item>
          <text:p text:style-name="Numbering_20_1_Content_Last"> Po uložení exemplářů se okno pro správu exemplářů obnoví a zobrazí se přidané signatury a exemplář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pridani_signatury_a_exemplare</dc:title>
  </office:meta>
</office:document-meta>
</file>