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0e80b04aeff2e6d29b08ff8dc5fa62.png"/>
  <manifest:file-entry manifest:media-type="image/png" manifest:full-path="Pictures/c187846310c63a531f75d4839ee522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pridani_casti_monografie"/><text:bookmark-start text:name="__RefHeading___pridani_casti_monografie_1"/><text:bookmark-start text:name="pridani_casti_monografie"/>Přidání části monografie<text:bookmark-end text:name="__RefHeading___pridani_casti_monografie_1"/><text:bookmark-end text:name="pridani_casti_monografie"/></text:h>
      <text:p text:style-name="Text_20_body">Části monografií umožňují rozlišovat mezi jednotlivými částmi monografie nebo jednotek s více částmi (např. sada několika DVD). Každá část monografie dostane vlastní označení, které mj. umožňuje čtenářům výběr příslušné části pro rezervaci - mohou např. rezervovat konkrétní disk (epizodu) ze sady DVD aniž by museli čekat na uvolnění celé sady.</text:p>
      <text:p text:style-name="Text_20_body">Při zpracování monografických částí je nutné nejdříve vytvořit v rámci bibliografického záznamu označení jednotlivých částí, teprve poté je možné přiřadit k částem monografie exempláře s čárovým kódem (opačný postup není možný)</text:p>
      <text:p text:style-name="Text_20_body">Přidání části monografie k existujícímu záznamu</text:p>
      <text:list text:style-name="Numbering_20_1" text:continue-numbering="false">
        <text:list-item>
          <text:p text:style-name="Numbering_20_1_Content_First"> Načtěte záznam</text:p>
        </text:list-item>
        <text:list-item>
          <text:p text:style-name="Numbering_20_1_Content"> Klikněte na <text:span text:style-name="Emphasis"><text:span text:style-name="Strong_20_Emphasis">Části monografií</text:span></text:span><draw:frame draw:style-name="mediacenter" draw:name="0" text:anchor-type="paragraph" draw:z-index="0" svg:width="34.157708333333cm" style:rel-width="100%" svg:height="15.742708333333cm" style:rel-height="scale"><draw:image xlink:href="Pictures/e90e80b04aeff2e6d29b08ff8dc5fa62.png" xlink:type="simple" xlink:show="embed" xlink:actuate="onLoad"/></draw:frame><text:line-break/></text:p>
        </text:list-item>
        <text:list-item>
          <text:p text:style-name="Numbering_20_1_Content"> Klikněte na <text:span text:style-name="Emphasis"><text:span text:style-name="Strong_20_Emphasis">New Monograph Part</text:span></text:span> </text:p>
        </text:list-item>
        <text:list-item>
          <text:p text:style-name="Numbering_20_1_Content"> Zadejte <text:span text:style-name="Emphasis">Label (Štítek)</text:span>, který chcete, aby se objevoval uživatelům v katalogu a dejte <text:span text:style-name="Emphasis">Uložit</text:span>. Toto vytvoří seznam částí. <draw:frame draw:style-name="mediacenter" draw:name="1" text:anchor-type="paragraph" draw:z-index="1" svg:width="33.840208333333cm" style:rel-width="100%" svg:height="11.879791666667cm" style:rel-height="scale"><draw:image xlink:href="Pictures/c187846310c63a531f75d4839ee522b3.png" xlink:type="simple" xlink:show="embed" xlink:actuate="onLoad"/></draw:frame><text:line-break/></text:p>
        </text:list-item>
        <text:list-item>
          <text:p text:style-name="Numbering_20_1_Content"> Potom postupujte stejně, jako když <text:a xlink:type="simple" xlink:href="https://eg-wiki.osvobozena-knihovna.cz/doku.php/katalogizace:pridani_signatury_a_exemplaru" text:style-name="Internet_20_link" text:visited-style-name="Visited_20_Internet_20_Link">přidáváte jednotku</text:a>.</text:p>
        </text:list-item>
        <text:list-item>
          <text:p text:style-name="Numbering_20_1_Content_Last"> Přidání části umožňuje poslední položka <text:span text:style-name="Emphasis"><text:span text:style-name="Strong_20_Emphasis">„Část“</text:span></text:span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pridani_casti_monografie</dc:title>
  </office:meta>
</office:document-meta>
</file>