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c7b5e912ef09d50a40c8bd07042385.jpg"/>
  <manifest:file-entry manifest:media-type="image/jpeg" manifest:full-path="Pictures/0784268d1d44f9277a9b937b867fd85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presuny_exemplaru"/><text:bookmark-start text:name="__RefHeading___presuny_exemplaru_1"/><text:bookmark-start text:name="presuny_exemplaru"/>Přesuny exemplářů<text:bookmark-end text:name="__RefHeading___presuny_exemplaru_1"/><text:bookmark-end text:name="presuny_exemplaru"/></text:h>
      <text:p text:style-name="Text_20_body">Při přesunech exemplářů v Evergreenu do jiného záznamu, jiné signatury (svazku) nebo  jiné knihovny vždy postupujeme takto:</text:p>
      <text:list text:style-name="Numbering_20_1" text:continue-numbering="false">
        <text:list-item>
          <text:p text:style-name="Numbering_20_1_Content_First"> <text:span text:style-name="Strong_20_Emphasis">Vybereme cílový záznam, signaturu (svazek) nebo knihovnu a označíme ji jako „cíl přesunu exempláře“</text:span></text:p>
        </text:list-item>
        <text:list-item>
          <text:p text:style-name="Numbering_20_1_Content_Last"> <text:span text:style-name="Strong_20_Emphasis">Najdeme požadovaný exemplář a přesuneme ho do předem označeného záznamu, signatury (svazku) nebo knihovny.</text:span></text:p>
        </text:list-item>
      </text:list>
      <text:p text:style-name="Text_20_body">Stejný postup platí i pro přesun signatury do jiné knihovny</text:p>
      <text:p text:style-name="Text_20_body">Poznámka: Exempláře nebo signatury není nutné přesouvat individuálně - pokud chceme přesunout více exemplářů do stejného záznamu, v rozhraní pro správu exemplářů nebo pro status exempláře označíme příslušné řádky  a přesun provedeme najednou. </text:p>
      <text:h text:style-name="Heading_20_2" text:outline-level="2"><text:bookmark-start text:name="__RefHeading___presun_exemplare_do_jineho_zaznamu_2"/><text:bookmark-start text:name="presun_exemplare_do_jineho_zaznamu"/>Přesun exempláře do jiného záznamu<text:bookmark-end text:name="__RefHeading___presun_exemplare_do_jineho_zaznamu_2"/><text:bookmark-end text:name="presun_exemplare_do_jineho_zaznamu"/></text:h>
      <text:p text:style-name="Text_20_body">Pokud potřebujete přesunout exemplář k jinému záznamu (např. pokud byl omylem připsán k jinému vydání knihy):</text:p>
      <text:list text:style-name="Numbering_20_1" text:continue-numbering="false">
        <text:list-item>
          <text:p text:style-name="Numbering_20_1_Content_First"> Vyhledejte záznam, kam chcete exemplář přesunout (cílový záznam)</text:p>
        </text:list-item>
        <text:list-item>
          <text:p text:style-name="Numbering_20_1_Content"> Klikněte na tlačítko <text:span text:style-name="Emphasis"><text:span text:style-name="Strong_20_Emphasis">„Akce pro tento záznam“</text:span></text:span> a z kontextového menu zvolte položku <text:span text:style-name="Emphasis"><text:span text:style-name="Strong_20_Emphasis">„Správa exemplářů“</text:span></text:span>.</text:p>
        </text:list-item>
        <text:list-item>
          <text:p text:style-name="Numbering_20_1_Content"> Pokud v záznamu dosud neexistuje svazek (signatura), kam chcete exemplář přesunou, je nutné ho nejdříve vytvořit:</text:p>
          <text:list text:style-name="List_20_1">
            <text:list-item>
              <text:p text:style-name="List_20_1_Content"> V cílovém záznamu klikněte na tlačítko <text:span text:style-name="Emphasis"><text:span text:style-name="Strong_20_Emphasis">„Akce pro tento záznam“</text:span></text:span> a z menu vyberte položku <text:span text:style-name="Emphasis"><text:span text:style-name="Strong_20_Emphasis">„Přidat svazky“</text:span></text:span>. </text:p>
            </text:list-item>
            <text:list-item>
              <text:p text:style-name="List_20_1_Content"> Otevře se Editor svazků a exemplářů. Vyplňte pole pro signaturu (čárový kód nevyplňujte) a poté stiskněte tlačítko <text:span text:style-name="Emphasis"><text:span text:style-name="Strong_20_Emphasis">„Vytvořit se standardními hodnotami“</text:span></text:span>. </text:p>
            </text:list-item>
            <text:list-item>
              <text:p text:style-name="List_20_1_Content"> Aby se přidání svazku projevilo v zobrazení Správy exemplářů, klikněte na tlačítko <text:span text:style-name="Emphasis"><text:span text:style-name="Strong_20_Emphasis">„Obnovit“</text:span></text:span>.</text:p>
            </text:list-item>
          </text:list>
        </text:list-item>
        <text:list-item>
          <text:p text:style-name="Numbering_20_1_Content"> V cílovém záznamu vyberte v rozhraní pro správu exemplářů požadovanou knihovnu a signaturu (svazek), k  níž má být exemplář přiřazen. Poté klikněte pravým tlačítkem myši  (nebo na obrazovce zvolte tlačítko <text:span text:style-name="Emphasis"><text:span text:style-name="Strong_20_Emphasis">„Akce pro vybrané řádky“</text:span></text:span>) a z kontextové nabídky vyberte položku <text:span text:style-name="Emphasis"><text:span text:style-name="Strong_20_Emphasis">„Označit svazek jako cíl přesunu exempláře“</text:span></text:span>.  <text:line-break/><text:line-break/><draw:frame draw:style-name="media" draw:name="0" text:anchor-type="as-char" draw:z-index="0" svg:width="26.405416666667cm" style:rel-width="100%" svg:height="15.39875cm" style:rel-height="scale"><draw:image xlink:href="Pictures/66c7b5e912ef09d50a40c8bd07042385.jpg" xlink:type="simple" xlink:show="embed" xlink:actuate="onLoad"/></draw:frame> <text:line-break/><text:line-break/></text:p>
        </text:list-item>
        <text:list-item>
          <text:p text:style-name="Numbering_20_1_Content"> Ve služebním klientu Evergreenu otevřete nový panel nebo okno a zobrazte rozhraní pro Status exempláře tlačítkem <text:span text:style-name="Strong_20_Emphasis">„F5“</text:span>, nebo přes hlavní menu <text:span text:style-name="Strong_20_Emphasis">„Katalogizace → Zobrazit exemplář“</text:span>, případně kliknutím na ikonku <text:span text:style-name="Strong_20_Emphasis">„Zobrazení/ status exempláře“</text:span> ve vstupním portále klienta a načtěte čárový kód exempláře, který chcete přesunout (je také možné vybrat řádek s příslušným exemplářem v rozhraní pro správu exemplářů v záznamu, v němž se exemplář nachází). </text:p>
        </text:list-item>
        <text:list-item>
          <text:p text:style-name="Numbering_20_1_Content"> Na řádku s příslušným exempláře klikněte na tlačítko <text:span text:style-name="Emphasis"><text:span text:style-name="Strong_20_Emphasis">„Akce pro katalogizátory“</text:span></text:span> a z kontextové nabídky zvolte položku <text:span text:style-name="Emphasis"><text:span text:style-name="Strong_20_Emphasis">„Přesunout exempláře do předem vybraného svazku“</text:span></text:span> (pokud pracujete v rozhraní pro správu exemplářů v záznamu, klikněte na tlačítko <text:span text:style-name="Emphasis"><text:span text:style-name="Strong_20_Emphasis">„Akce pro vybrané řádky“</text:span></text:span>). </text:p>
        </text:list-item>
        <text:list-item>
          <text:p text:style-name="Numbering_20_1_Content"> V dialogovém okně potvrďte přesun kliknutím na tlačítko <text:span text:style-name="Emphasis"><text:span text:style-name="Strong_20_Emphasis">„Přesunout“</text:span></text:span>. <text:line-break/> <text:line-break/><draw:frame draw:style-name="media" draw:name="1" text:anchor-type="as-char" draw:z-index="1" svg:width="27.701875cm" style:rel-width="100%" svg:height="8.5195833333333cm" style:rel-height="scale"><draw:image xlink:href="Pictures/0784268d1d44f9277a9b937b867fd855.jpg" xlink:type="simple" xlink:show="embed" xlink:actuate="onLoad"/></draw:frame> <text:line-break/> <text:line-break/></text:p>
        </text:list-item>
        <text:list-item>
          <text:p text:style-name="Numbering_20_1_Content_Last"> Pokud chcete zobrazit exemplář v cílovém záznamu, klikněte na kartu s příslušným  záznamem a klikněte na tlačítko <text:span text:style-name="Emphasis"><text:span text:style-name="Strong_20_Emphasis">„Obnovit“</text:span>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presuny_exemplaru</dc:title>
  </office:meta>
</office:document-meta>
</file>