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35021d0d30875e5b25a5d37ddfd2f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nastaveni_vlastnosti_exemplaru"/><text:bookmark-start text:name="__RefHeading___nastaveni_vlastnosti_exemplaru_1"/><text:bookmark-start text:name="nastaveni_vlastnosti_exemplaru"/>Nastavení vlastností exemplářů<text:bookmark-end text:name="__RefHeading___nastaveni_vlastnosti_exemplaru_1"/><text:bookmark-end text:name="nastaveni_vlastnosti_exemplaru"/></text:h>
      <text:p text:style-name="Text_20_body">Vlastnosti exempláře lze nastavit při přidání nového exempláře (viz <text:a xlink:type="simple" xlink:href="https://eg-wiki.osvobozena-knihovna.cz/doku.php/katalogizace:pridani_signatury_a_exemplare" text:style-name="Internet_20_link" text:visited-style-name="Visited_20_Internet_20_Link">přidání signatur a exemplářů</text:a>) v tzv. editoru exemplářů. Editor exemplářů je možné použít také pro úpravu exemplářů uložených dříve. </text:p>
      <text:p text:style-name="Text_20_body">Do editoru exemplářů je možné vstoupit z různých rozhraní Evergreenu (Správa exemplářů, Zobrazení vlastností exemplářů, Seznam výpůjček, seznam rezervací aj.)</text:p>
      <text:p text:style-name="Text_20_body">Exempláře lze upravovat jednotlivě nebo je možné vybrat více exemplářů, a upravovat vlastnosti hromadně (pokud jsou stejné). Pro opakované úpravy exemplářů se stejnými vlastnostmi je možné použít <text:a xlink:type="simple" xlink:href="https://eg-wiki.osvobozena-knihovna.cz/doku.php/katalogizace:sablony_exemplaru" text:style-name="Internet_20_link" text:visited-style-name="Visited_20_Internet_20_Link">šablony pro editaci exemplářů</text:a></text:p>
      <text:h text:style-name="Heading_20_2" text:outline-level="2"><text:bookmark-start text:name="__RefHeading___postup_pri_uprave_exemplaru_2"/><text:bookmark-start text:name="postup_pri_uprave_exemplaru"/>Postup při úpravě exemplářů<text:bookmark-end text:name="__RefHeading___postup_pri_uprave_exemplaru_2"/><text:bookmark-end text:name="postup_pri_uprave_exemplaru"/></text:h>
      <text:list text:style-name="Numbering_20_1" text:continue-numbering="false">
        <text:list-item>
          <text:p text:style-name="Numbering_20_1_Content_First"> V seznamu exemplářů zvolte exemplář a klikněte na tlačítko <text:span text:style-name="Emphasis"><text:span text:style-name="Strong_20_Emphasis">„Akce pro vybrané řádky“</text:span></text:span> nebo dvakrát klikněte pravým tlačítkem myši.</text:p>
        </text:list-item>
        <text:list-item>
          <text:p text:style-name="Numbering_20_1_Content"> Zvolte položku <text:span text:style-name="Emphasis"><text:span text:style-name="Strong_20_Emphasis">„Upravit vlastnosti exemplářů“</text:span></text:span>. </text:p>
        </text:list-item>
        <text:list-item>
          <text:p text:style-name="Numbering_20_1_Content"> Upravte požadované položky. Po úpravě každé položky klikněte na tlačítko <text:span text:style-name="Emphasis"><text:span text:style-name="Strong_20_Emphasis">„Použít“</text:span></text:span>.  <text:line-break/> <text:line-break/><draw:frame draw:style-name="media" draw:name="0" text:anchor-type="as-char" draw:z-index="0" svg:width="24.526875cm" style:rel-width="100%" svg:height="15.531041666667cm" style:rel-height="scale"><draw:image xlink:href="Pictures/c135021d0d30875e5b25a5d37ddfd2f7.jpg" xlink:type="simple" xlink:show="embed" xlink:actuate="onLoad"/></draw:frame> <text:line-break/> <text:line-break/></text:p>
        </text:list-item>
        <text:list-item>
          <text:p text:style-name="Numbering_20_1_Content_Last"> Uložte změny tlačítkem <text:span text:style-name="Emphasis"><text:span text:style-name="Strong_20_Emphasis">„Vytvořit exempláře“</text:span></text:span> (pokud se jedná o nově vytvářené exempláře) případně <text:span text:style-name="Emphasis"><text:span text:style-name="Strong_20_Emphasis">„Uložit změny“</text:span></text:span> (pokud se jedná o úpravu existujících exemplářů).</text:p>
        </text:list-item>
      </text:list>
      <text:h text:style-name="Heading_20_2" text:outline-level="2"><text:bookmark-start text:name="__RefHeading___vlastnosti_exemplaru_3"/><text:bookmark-start text:name="vlastnosti_exemplaru"/>Vlastnosti exemplářů<text:bookmark-end text:name="__RefHeading___vlastnosti_exemplaru_3"/><text:bookmark-end text:name="vlastnosti_exemplaru"/></text:h>
      <text:list text:style-name="List_20_1" text:continue-numbering="false">
        <text:list-item>
          <text:p text:style-name="List_20_1_Content_First"> <text:span text:style-name="Emphasis"><text:span text:style-name="Strong_20_Emphasis">„Status exempláře“</text:span></text:span>: Při tvorbě nového exempláře je obvykle status nastaven jako <text:span text:style-name="Emphasis"><text:span text:style-name="Strong_20_Emphasis">„Zpracovává se“</text:span></text:span> Seznam statutů exempláře je odvozen z administrátorského nastaveni („Nastavení serveru“ → „Statuty exemplářů“). Status může měnit jen pracovník s příslušným právem. Doporučuje se statusy pokud možno ručně neměnit, protože může dojít ke kolizím nebo ztrátě dat. Některé statusy ručně měnit nelze (např. status  Vypůjčeno) - změní se samy při provedení příslušné akce v Evergreenu (např. při vrácení knihy) </text:p>
        </text:list-item>
        <text:list-item>
          <text:p text:style-name="List_20_1_Content"> Pokud chcete, aby bylo možné exemplář půjčovat, zaškrtněte políčko <text:span text:style-name="Emphasis"><text:span text:style-name="Strong_20_Emphasis">„Půjčovat“</text:span></text:span>.</text:p>
        </text:list-item>
        <text:list-item>
          <text:p text:style-name="List_20_1_Content"> Pokud chcete, aby bylo možné exemplář rezervovat, zaškrtněte políčko <text:span text:style-name="Emphasis"><text:span text:style-name="Strong_20_Emphasis">„Rezervovat“</text:span></text:span>.</text:p>
        </text:list-item>
        <text:list-item>
          <text:p text:style-name="List_20_1_Content"> Pokud chcete, aby čtenáři viděli exemplář v online katalogu, zaškrtněte políčko <text:span text:style-name="Emphasis"><text:span text:style-name="Strong_20_Emphasis">„Zobrazit v OPACu“</text:span></text:span>.</text:p>
        </text:list-item>
        <text:list-item>
          <text:p text:style-name="List_20_1_Content"> Pokud chcete, aby bylo možné exemplář rezervovat, zaškrtněte políčko <text:span text:style-name="Emphasis"><text:span text:style-name="Strong_20_Emphasis">„Rezervovat“</text:span></text:span>.</text:p>
        </text:list-item>
        <text:list-item>
          <text:p text:style-name="List_20_1_Content"> Z rozbalovacího menu vyberte délku výpůjčky. </text:p>
        </text:list-item>
        <text:list-item>
          <text:p text:style-name="List_20_1_Content"> Z rozbalovacího menu vyberte úroveň pokut. </text:p>
        </text:list-item>
        <text:list-item>
          <text:p text:style-name="List_20_1_Content"> Z rozbalovacího menu vyberte <text:span text:style-name="Emphasis"><text:span text:style-name="Strong_20_Emphasis">„Umístění exempláře“</text:span></text:span>. Položky rozbalovacího menu jsou odvozeny z administrátorského nastaveni („Lokální nastavení “ → „Umístění exemplářů“).</text:p>
        </text:list-item>
        <text:list-item>
          <text:p text:style-name="List_20_1_Content"> Z rozbalovacího menu vyberte modifikátor výpůjčky. Položky rozbalovacího menu jsou odvozeny z administrátorského nastaveni („Nastavení serveru“ → „Modifikátory výpůjčky“).</text:p>
        </text:list-item>
        <text:list-item>
          <text:p text:style-name="List_20_1_Content"> Pokud chcete, aby exemplář byl pohyblivý (nemusel být po vrácení přesunován do domovské knihovny), zaškrtněte políčko <text:span text:style-name="Emphasis"><text:span text:style-name="Strong_20_Emphasis">„Pohyblivý exemplář“</text:span></text:span>.</text:p>
        </text:list-item>
        <text:list-item>
          <text:p text:style-name="List_20_1_Content"> Pokud chcete, aby čtenář při půjčování musel složit vklad, zaškrtněte  políčko <text:span text:style-name="Emphasis"><text:span text:style-name="Strong_20_Emphasis">„Vklad“</text:span></text:span>.</text:p>
        </text:list-item>
        <text:list-item>
          <text:p text:style-name="List_20_1_Content"> Pokud chcete, aby byl exemplář součástí prezenčního referenčního fondu, zaškrtněte políčko <text:span text:style-name="Emphasis"><text:span text:style-name="Strong_20_Emphasis">„Příruční knihovna“</text:span></text:span>. Pokud je použita tato volba, exempláře nelze půjčovat ani rezervovat (aniž by se tyto vlastnosti zvlášť nastavovaly).</text:p>
        </text:list-item>
        <text:list-item>
          <text:p text:style-name="List_20_1_Content"> Pokud chcete, aby měl exemplář příznak „V dobrém stavu“, zaškrtněte políčko <text:span text:style-name="Emphasis"><text:span text:style-name="Strong_20_Emphasis">„V dobrém stavu“</text:span></text:span>.</text:p>
        </text:list-item>
        <text:list-item>
          <text:p text:style-name="List_20_1_Content"> Zadejte pravidlo pro dočasnou ochranu exempláře před půjčováním, pokud chcete, aby dokument  bylo možné po určitou dobu půjčovat pouze v některé pobočce (např. můžete chtít, aby si exempláře mohli půjčovat pouze čtenáři vaší pobočky).</text:p>
        </text:list-item>
        <text:list-item>
          <text:p text:style-name="List_20_1_Content"> Chcete-li k exemplářům připojit poznámku, zadejte ji do pole <text:span text:style-name="Emphasis"><text:span text:style-name="Strong_20_Emphasis">„Upozornění“</text:span></text:span>. Tato poznámka se zobrazí personálu  ve vyskakovacím okně při každém půjčování nebo vracení dokumentu. Pozor, poznámka zastaví půjčování - pokračovat může pouze personál s příslušnými právy.</text:p>
        </text:list-item>
        <text:list-item>
          <text:p text:style-name="List_20_1_Content"> Pokud chcete, aby pravidla pro výpůjčku byla založena na typu dokumentu, zadejte kód pro typ dokumentu podle kódů MARC pro pole pevné délky. </text:p>
        </text:list-item>
        <text:list-item>
          <text:p text:style-name="List_20_1_Content"> Pokud chcete, určit výši vkladu, který čtenář při  půjčování musí složit, zadejte cenu do pole <text:span text:style-name="Emphasis"><text:span text:style-name="Strong_20_Emphasis">„Výše vkladu“</text:span></text:span>.</text:p>
        </text:list-item>
        <text:list-item>
          <text:p text:style-name="List_20_1_Content_Last"> Zadejte cenu exempláře do pole “Cena exempláře“. Od této ceny jsou odvozeny některé akce systému (např. naúčtovaná cena při ztrátě knihy čtenářem).</text:p>
        </text:list-item>
      </text:list>
      <text:h text:style-name="Heading_20_3" text:outline-level="3"><text:bookmark-start text:name="__RefHeading___statisticke_kategorie_4"/><text:bookmark-start text:name="statisticke_kategorie"/>Statistické kategorie<text:bookmark-end text:name="__RefHeading___statisticke_kategorie_4"/><text:bookmark-end text:name="statisticke_kategorie"/></text:h>
      <text:p text:style-name="Text_20_body">Kvůli sledování statistik může knihovna  pro exempláře nastavit tzv. statistické kategorie (např. typ dokumentů, způsob pořízení apod.), které se zobrazí v pravém krajním sloupci editoru exemplářů a pracuje se s nimi stejně, jako s dalšími vlastnostmi exemplářů.</text:p>
      <text:p text:style-name="Text_20_body">Statistické kategorie mohou  být nastaveny na kterékoliv úrovni hierarchického stromu knihoven v katalogu. Pokud je statistická kategorie nastavena na úrovni celého katalogu (konsorcia), zobrazí se v editoru exemplářů všem knihovnám. Pokud je však statistická kategorie nastavena na úrovni systému, knihovny či pobočky, zobrazí se pouze  knihovnám v daném systému, knihovně nebo pobočce.</text:p>
      <text:h text:style-name="Heading_20_4" text:outline-level="4"><text:bookmark-start text:name="__RefHeading___povinne_statisticke_kategorie_5"/><text:bookmark-start text:name="povinne_statisticke_kategorie"/>Povinné statistické kategorie<text:bookmark-end text:name="__RefHeading___povinne_statisticke_kategorie_5"/><text:bookmark-end text:name="povinne_statisticke_kategorie"/></text:h>
      <text:p text:style-name="Text_20_body">Statistické kategorie mohou být povinné nebo volitelné. Pokud správce nastaví statistickou kategorii jako povinnou, není možné údaje o exemplářích uložit, nebyla-li pokud v poli dané statistické kategorie zadána platná hodnota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nastaveni_vlastnosti_exemplaru</dc:title>
  </office:meta>
</office:document-meta>
</file>