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1d73f4092e3dd9fef3315c40c14f310.jpg"/>
  <manifest:file-entry manifest:media-type="image/jpeg" manifest:full-path="Pictures/3cefd67590f4b7528b8c179a35ced67b.jpg"/>
  <manifest:file-entry manifest:media-type="image/jpeg" manifest:full-path="Pictures/9cc83508011b90612f2ef2e280ae3df6.jpg"/>
  <manifest:file-entry manifest:media-type="image/jpeg" manifest:full-path="Pictures/5c02351fa051aff95308ce20c4005be1.jpg"/>
  <manifest:file-entry manifest:media-type="image/jpeg" manifest:full-path="Pictures/79a99d11e64e1650965f7a8f41e8b3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editace_zaznamu_marc"/><text:bookmark-start text:name="__RefHeading___uprava_a_vkladani_zaznamu_-_-prace_v_editoru_marc_1"/><text:bookmark-start text:name="uprava_a_vkladani_zaznamu_-_-prace_v_editoru_marc"/>Úprava a vkládání záznamů - -práce v editoru MARC<text:bookmark-end text:name="__RefHeading___uprava_a_vkladani_zaznamu_-_-prace_v_editoru_marc_1"/><text:bookmark-end text:name="uprava_a_vkladani_zaznamu_-_-prace_v_editoru_marc"/></text:h>
      <text:p text:style-name="Text_20_body">Editor MARC slouží k editaci MARCových polí, podpolí a indikátorů.</text:p>
      <text:h text:style-name="Heading_20_2" text:outline-level="2"><text:bookmark-start text:name="__RefHeading___editace_marcovych_zaznamu_2"/><text:bookmark-start text:name="editace_marcovych_zaznamu"/>Editace MARCových záznamů<text:bookmark-end text:name="__RefHeading___editace_marcovych_zaznamu_2"/><text:bookmark-end text:name="editace_marcovych_zaznamu"/></text:h>
      <text:list text:style-name="Numbering_20_1" text:continue-numbering="false">
        <text:list-item>
          <text:p text:style-name="Numbering_20_1_Content_First"> Vyhledejte a načtěte záznam.</text:p>
        </text:list-item>
        <text:list-item>
          <text:p text:style-name="Numbering_20_1_Content"> Klikněte na „<text:span text:style-name="Emphasis"><text:span text:style-name="Strong_20_Emphasis">Akce pro tento záznam“</text:span></text:span> → <text:span text:style-name="Emphasis"><text:span text:style-name="Strong_20_Emphasis">„Editace MARCu“</text:span></text:span>. Zobrazí se záznam v MARCu. <text:line-break/><draw:frame draw:style-name="media" draw:name="0" text:anchor-type="as-char" draw:z-index="0" svg:width="26.934583333333cm" style:rel-width="100%" svg:height="8.7841666666667cm" style:rel-height="scale"><draw:image xlink:href="Pictures/01d73f4092e3dd9fef3315c40c14f310.jpg" xlink:type="simple" xlink:show="embed" xlink:actuate="onLoad"/></draw:frame></text:p>
        </text:list-item>
        <text:list-item>
          <text:p text:style-name="Numbering_20_1_Content_Last"> Zvolte si podle potřeby editační možnosti.</text:p>
        </text:list-item>
      </text:list>
      <text:list text:style-name="List_20_1" text:continue-numbering="false">
        <text:list-item>
          <text:p text:style-name="List_20_1_Content_First"> Při volbě <text:span text:style-name="Emphasis"><text:span text:style-name="Strong_20_Emphasis">„Seskupit podle polí“</text:span></text:span> se zobrazí každé podpole na vlastním řádku, skupiny řádků podpolí jsou graficky seskupeny podle hlavních polí. <text:line-break/><text:line-break/><draw:frame draw:style-name="media" draw:name="1" text:anchor-type="as-char" draw:z-index="1" svg:width="20.822708333333cm" style:rel-width="100%" svg:height="9.3397916666667cm" style:rel-height="scale"><draw:image xlink:href="Pictures/3cefd67590f4b7528b8c179a35ced67b.jpg" xlink:type="simple" xlink:show="embed" xlink:actuate="onLoad"/></draw:frame><text:line-break/></text:p>
        </text:list-item>
        <text:list-item>
          <text:p text:style-name="List_20_1_Content"> Zaškrtávací pole <text:span text:style-name="Emphasis"><text:span text:style-name="Strong_20_Emphasis">„Textová editace MARCu“</text:span></text:span> přepíná z formulářového zobrazení do editace ve formě textového formátu MARC (viz obr.). Výhodou textového formátu je možnost kopírování a vkládání více polí (řádků) najednou. Odznačením zaškrtávacího pole se zobrazení přepne opět do formulářového rozhraní. <text:line-break/> <text:line-break/><draw:frame draw:style-name="media" draw:name="2" text:anchor-type="as-char" draw:z-index="2" svg:width="27.093333333333cm" style:rel-width="100%" svg:height="10.080625cm" style:rel-height="scale"><draw:image xlink:href="Pictures/9cc83508011b90612f2ef2e280ae3df6.jpg" xlink:type="simple" xlink:show="embed" xlink:actuate="onLoad"/></draw:frame> <text:line-break/></text:p>
        </text:list-item>
        <text:list-item>
          <text:p text:style-name="List_20_1_Content_Last"> Volba <text:span text:style-name="Emphasis"><text:span text:style-name="Strong_20_Emphasis">„Rychlé přidání exempláře“</text:span></text:span> umožňuje rychlé přidání signatury a čárového kódu exempláře už při editaci MARCu: po stisknutí tlačítka <text:span text:style-name="Emphasis"><text:span text:style-name="Strong_20_Emphasis">„Uložit“</text:span></text:span> (jedná-li se o nový záznam), případně <text:span text:style-name="Emphasis"><text:span text:style-name="Strong_20_Emphasis">„Importovat“</text:span></text:span> (pokud byl záznam importován přes editor Z39.50), se otevře editor exemplářů, který umožní doplnění dalších detailů o exempláři.</text:p>
        </text:list-item>
      </text:list>
      <text:h text:style-name="Heading_20_2" text:outline-level="2"><text:bookmark-start text:name="__RefHeading___klavesove_zkratky_3"/><text:bookmark-start text:name="klavesove_zkratky"/>Klávesové zkratky<text:bookmark-end text:name="__RefHeading___klavesove_zkratky_3"/><text:bookmark-end text:name="klavesove_zkratky"/></text:h>
      <text:p text:style-name="Text_20_body">V editoru MARCu  lze využít klávesových zkratek. Seznam zkratek najdete pod tlačítkem <text:span text:style-name="Emphasis"><text:span text:style-name="Strong_20_Emphasis">„Nápověda“</text:span></text:span> v editoru MARCu. <text:line-break/><draw:frame draw:style-name="media" draw:name="3" text:anchor-type="as-char" draw:z-index="3" svg:width="27.6225cm" style:rel-width="100%" svg:height="12.54125cm" style:rel-height="scale"><draw:image xlink:href="Pictures/5c02351fa051aff95308ce20c4005be1.jpg" xlink:type="simple" xlink:show="embed" xlink:actuate="onLoad"/></draw:frame></text:p>
      <text:p text:style-name="Text_20_body">Nejdůležitejší zkratky:</text:p>
      <text:list text:style-name="List_20_1" text:continue-numbering="false">
        <text:list-item>
          <text:p text:style-name="List_20_1_Content_First"> <text:span text:style-name="Emphasis"><text:span text:style-name="Strong_20_Emphasis">„CTRL+Enter“</text:span></text:span> (vložit pole pod aktivní řádek)</text:p>
        </text:list-item>
        <text:list-item>
          <text:p text:style-name="List_20_1_Content"> <text:span text:style-name="Emphasis"><text:span text:style-name="Strong_20_Emphasis">„CTRL+D“</text:span></text:span> (vložit podpole)</text:p>
        </text:list-item>
        <text:list-item>
          <text:p text:style-name="List_20_1_Content"> <text:span text:style-name="Emphasis"><text:span text:style-name="Strong_20_Emphasis">„CTRL+šipka dolů/nahoru“</text:span></text:span> (kopírovat pole dolů/nahoru)</text:p>
        </text:list-item>
        <text:list-item>
          <text:p text:style-name="List_20_1_Content"> <text:span text:style-name="Emphasis"><text:span text:style-name="Strong_20_Emphasis">„CTRL+Del“</text:span></text:span> (smazat řádek)</text:p>
        </text:list-item>
        <text:list-item>
          <text:p text:style-name="List_20_1_Content_Last"> <text:span text:style-name="Emphasis"><text:span text:style-name="Strong_20_Emphasis">„Shift+Del“ (smazat podpole)</text:span></text:span></text:p>
        </text:list-item>
      </text:list>
      <text:h text:style-name="Heading_20_2" text:outline-level="2"><text:bookmark-start text:name="__RefHeading___editace_zaznamu_marc_4"/><text:bookmark-start text:name="editace_zaznamu_marc"/>Editace záznamu MARC<text:bookmark-end text:name="__RefHeading___editace_zaznamu_marc_4"/><text:bookmark-end text:name="editace_zaznamu_marc"/></text:h>
      <text:list text:style-name="List_20_1" text:continue-numbering="false">
        <text:list-item>
          <text:p text:style-name="List_20_1_Content_First"> Pro přidání, odebrání nebo úpravu řádku klikněte pravým tlačítkem myši do oblasti MARCového pole.</text:p>
        </text:list-item>
        <text:list-item>
          <text:p text:style-name="List_20_1_Content"> Pro vložení nového podpole umístěte kurzor na konec předcházejícího podpole a zadejte klávesy <text:span text:style-name="Emphasis"><text:span text:style-name="Strong_20_Emphasis">„Control + D“</text:span></text:span> ( <text:span text:style-name="Emphasis"><text:span text:style-name="Strong_20_Emphasis">Control + I</text:span></text:span> v Mac OSX).</text:p>
        </text:list-item>
        <text:list-item>
          <text:p text:style-name="List_20_1_Content"> Pro odebrání podpole zadejte <text:span text:style-name="Emphasis"><text:span text:style-name="Strong_20_Emphasis">„Shift + Delete“</text:span></text:span>.</text:p>
        </text:list-item>
        <text:list-item>
          <text:p text:style-name="List_20_1_Content"> Pro editaci oblasti značky pole nebo indikátoru umístěte kurzor do požadované oblasti nebo na ni přejděte pomocí tabelátoru. Kliknutím pravého tlačítka zobrazíte přípustná označení polí nebo indikátorů.</text:p>
        </text:list-item>
        <text:list-item>
          <text:p text:style-name="List_20_1_Content_Last"> Části návěští nebo pole 008 mohou být upraveny pomocí mřížky pro editaci polí pevné délky umístěné nad poli MARCového záznamu. Pro editaci obsahu klikněte do příslušného políčka mřížky a editujte jeho obsah. <text:line-break/><draw:frame draw:style-name="media" draw:name="4" text:anchor-type="as-char" draw:z-index="4" svg:width="13.81125cm" svg:height="2.301875cm"><draw:image xlink:href="Pictures/79a99d11e64e1650965f7a8f41e8b3b6.jpg" xlink:type="simple" xlink:show="embed" xlink:actuate="onLoad"/></draw:frame> <text:line-break/><text:line-break/></text:p>
        </text:list-item>
      </text:list>
      <text:p text:style-name="Text_20_body">Ikony, které v OPACu označují text, pohyblivé obrazy a zvuky, jsou závislé na zadání správného kódu MARC v mřížce tj. v návěští a v poli 008, podobně jako vyhledávací filtry v OPAC, např. datum vydání, typ exempláře, čtenářské určení. Správné kódování MARCu je také nezbytnou podmínkou pro korektní spojování duplikátů. </text:p>
      <text:p text:style-name="Text_20_body">Informace o návěští a poli 008 najdete např., na stránkách Library of Congres - MARC Standards <text:a xlink:type="simple" xlink:href="http://www.loc.gov/marc/bibliographic/ecbdlist.html" text:style-name="Internet_20_link" text:visited-style-name="Visited_20_Internet_20_Link">http://www.loc.gov/marc/bibliographic/ecbdlist.html</text:a>.</text:p>
      <text:h text:style-name="Heading_20_2" text:outline-level="2"><text:bookmark-start text:name="__RefHeading___ulozeni_zaznamu_5"/><text:bookmark-start text:name="ulozeni_zaznamu"/>Uložení záznamu<text:bookmark-end text:name="__RefHeading___ulozeni_zaznamu_5"/><text:bookmark-end text:name="ulozeni_zaznamu"/></text:h>
      <text:p text:style-name="Text_20_body">Po dokončení editace klikněte na tlačítko <text:span text:style-name="Emphasis"><text:span text:style-name="Strong_20_Emphasis">„Uložit záznam“</text:span></text:span> Po uložení záznam zůstane otevřený v editoru (pokud se nejedná o nově vytvořený nebo importovaný záznam, které se po import přepno do zobrazení v OPACu). </text:p>
      <text:p text:style-name="Text_20_body">Nyní je možné zavřít panel nebo kliknout na <text:span text:style-name="Emphasis"><text:span text:style-name="Strong_20_Emphasis">„Akce pro tento záznam“</text:span></text:span> pro jiné zobrazení nebo akci (například správa exemplářů apod. 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editace_zaznamu_marc</dc:title>
  </office:meta>
</office:document-meta>
</file>