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681227b6ad35e05d8a40b5a0c92a614.jpg"/>
  <manifest:file-entry manifest:media-type="image/jpeg" manifest:full-path="Pictures/98d2c8ea0a7dcd978e2bf84dbc8bc585.jpg"/>
  <manifest:file-entry manifest:media-type="image/jpeg" manifest:full-path="Pictures/e93fcf62cf3af1b978ef3da6045bcc48.jpg"/>
  <manifest:file-entry manifest:media-type="image/jpeg" manifest:full-path="Pictures/54ce38dd2e2ddbd5919306860407ff9c.jpg"/>
  <manifest:file-entry manifest:media-type="image/jpeg" manifest:full-path="Pictures/dafe1da403ff296cff4f0d798cc49858.jpg"/>
  <manifest:file-entry manifest:media-type="image/jpeg" manifest:full-path="Pictures/a63a7594c89c66059e13f945ac52718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casti_monografii"/><text:bookmark-start text:name="__RefHeading___casti_monografii_1"/><text:bookmark-start text:name="casti_monografii"/>Části monografií<text:bookmark-end text:name="__RefHeading___casti_monografii_1"/><text:bookmark-end text:name="casti_monografii"/></text:h>
      <text:p text:style-name="Text_20_body">Části monografií umožňují rozlišovat mezi jednotlivými částmi monografie nebo jednotek s více částmi (např. sada několika DVD). Každá část monografie dostane vlastní označení, které mj. umožňuje čtenářům výběr příslušné části pro rezervaci - mohou např.  rezervovat konkrétní disk (epizodu) ze sady DVD aniž by museli čekat na uvolnění celé sady.</text:p>
      <text:p text:style-name="Text_20_body">Při zpracování monografických částí je nutné nejdříve vytvořit v rámci bibliografického záznamu označení jednotlivých částí, teprve poté je možné přiřadit k částem monografie exempláře s čárovým kódem (opačný postup není možný)</text:p>
      <text:h text:style-name="Heading_20_2" text:outline-level="2"><text:bookmark-start text:name="__RefHeading___zobrazeni_informaci_o_castech_monografii_2"/><text:bookmark-start text:name="zobrazeni_informaci_o_castech_monografii"/>Zobrazení informací o částech monografií<text:bookmark-end text:name="__RefHeading___zobrazeni_informaci_o_castech_monografii_2"/><text:bookmark-end text:name="zobrazeni_informaci_o_castech_monografii"/></text:h>
      <text:p text:style-name="Text_20_body">Informace o částech monografií jsou zobrazeny na několika místech v jak ve služebním klientovi Evergreenu, tak v OPACu:</text:p>
      <text:list text:style-name="Numbering_20_1" text:continue-numbering="false">
        <text:list-item>
          <text:p text:style-name="Numbering_20_1_Content_First"> <text:span text:style-name="Strong_20_Emphasis">Správa exemplářů</text:span>: informace o částech monografií se  zobrazí ve sloupci „Část“. <text:line-break/> <text:line-break/><draw:frame draw:style-name="media" draw:name=" Zobrazení části v rozhraní pro správu exemplářů Legend" text:anchor-type="as-char" draw:z-index="0" svg:width="27.040416666667cm" style:rel-width="100%"><draw:text-box><text:p text:style-name="legendcenter"><draw:frame draw:style-name="media" draw:name=" Zobrazení části v rozhraní pro správu exemplářů" text:anchor-type="as-char" draw:z-index="0" svg:width="27.040416666667cm" style:rel-width="100%" svg:height="12.065cm" style:rel-height="scale"><draw:image xlink:href="Pictures/0681227b6ad35e05d8a40b5a0c92a614.jpg" xlink:type="simple" xlink:show="embed" xlink:actuate="onLoad"/></draw:frame> Zobrazení části v rozhraní pro správu exemplářů</text:p></draw:text-box></draw:frame>  <text:line-break/> <text:line-break/></text:p>
        </text:list-item>
        <text:list-item>
          <text:p text:style-name="Numbering_20_1_Content"> <text:span text:style-name="Strong_20_Emphasis">OPAC</text:span>: Po rozkliknutí „Detailů exempláře“ se vedle informací o čárovém kódu zobrazí označení části. <text:line-break/> <text:line-break/><draw:frame draw:style-name="media" draw:name="  Zobrazení částí v detailech exemplářů v OPACu Legend" text:anchor-type="as-char" draw:z-index="0" svg:width="22.38375cm" style:rel-width="100%"><draw:text-box><text:p text:style-name="legendcenter"><draw:frame draw:style-name="media" draw:name="  Zobrazení částí v detailech exemplářů v OPACu" text:anchor-type="as-char" draw:z-index="1" svg:width="22.38375cm" style:rel-width="100%" svg:height="10.054166666667cm" style:rel-height="scale"><draw:image xlink:href="Pictures/98d2c8ea0a7dcd978e2bf84dbc8bc585.jpg" xlink:type="simple" xlink:show="embed" xlink:actuate="onLoad"/></draw:frame>  Zobrazení částí v detailech exemplářů v OPACu</text:p></draw:text-box></draw:frame>  <text:line-break/> <text:line-break/></text:p>
        </text:list-item>
        <text:list-item>
          <text:p text:style-name="Numbering_20_1_Content_Last"> <text:span text:style-name="Strong_20_Emphasis">Rezervace</text:span>: Pokud záznam monografie obsahuje části, při rezervaci se v rozhraní pro zadání rezervace zobrazí rozbalovací pole <text:span text:style-name="Emphasis"><text:span text:style-name="Strong_20_Emphasis">„Části monografie“</text:span></text:span>, ze kterého uživatel může vybrat pro rezervaci jednu nebo více položek.  <text:line-break/><text:line-break/><draw:frame draw:style-name="media" draw:name=" Výběr části při rezervaci Legend" text:anchor-type="as-char" draw:z-index="0" svg:width="21.775208333333cm" style:rel-width="100%"><draw:text-box><text:p text:style-name="legendcenter"><draw:frame draw:style-name="media" draw:name=" Výběr části při rezervaci" text:anchor-type="as-char" draw:z-index="2" svg:width="21.775208333333cm" style:rel-width="100%" svg:height="13.149791666667cm" style:rel-height="scale"><draw:image xlink:href="Pictures/e93fcf62cf3af1b978ef3da6045bcc48.jpg" xlink:type="simple" xlink:show="embed" xlink:actuate="onLoad"/></draw:frame> Výběr části při rezervaci</text:p></draw:text-box></draw:frame></text:p>
        </text:list-item>
      </text:list>
      <text:h text:style-name="Heading_20_2" text:outline-level="2"><text:bookmark-start text:name="__RefHeading___opravneni_nutna_pro_spravu_casti_3"/><text:bookmark-start text:name="opravneni_nutna_pro_spravu_casti"/>Oprávnění nutná pro správu částí<text:bookmark-end text:name="__RefHeading___opravneni_nutna_pro_spravu_casti_3"/><text:bookmark-end text:name="opravneni_nutna_pro_spravu_casti"/></text:h>
      <text:p text:style-name="Text_20_body">Pro  správu částí monografií (funkční od verze 2.2) jsou nezbytná čtyři oprávnění, která je nutné na úrovni konsorcia přidělit skupinám uživatelů, kteří mají s částmi monografií pracovat:</text:p>
      <text:list text:style-name="List_20_1" text:continue-numbering="false">
        <text:list-item>
          <text:p text:style-name="List_20_1_Content_First"> CREATE_MONOGRAPH_PART,</text:p>
        </text:list-item>
        <text:list-item>
          <text:p text:style-name="List_20_1_Content"> UPDATE_MONOGRAPH_PART, </text:p>
        </text:list-item>
        <text:list-item>
          <text:p text:style-name="List_20_1_Content"> DELETE_MONOGRAPH_PART </text:p>
        </text:list-item>
        <text:list-item>
          <text:p text:style-name="List_20_1_Content_Last"> MAP_MONOGRAPH_PART. </text:p>
        </text:list-item>
      </text:list>
      <text:h text:style-name="Heading_20_2" text:outline-level="2"><text:bookmark-start text:name="__RefHeading___pridani_casti_monografie_do_bibliografickeho_zaznamu_4"/><text:bookmark-start text:name="pridani_casti_monografie_do_bibliografickeho_zaznamu"/>Přidání částí monografie do bibliografického záznamu.<text:bookmark-end text:name="__RefHeading___pridani_casti_monografie_do_bibliografickeho_zaznamu_4"/><text:bookmark-end text:name="pridani_casti_monografie_do_bibliografickeho_zaznamu"/></text:h>
      <text:list text:style-name="Numbering_20_1" text:continue-numbering="false">
        <text:list-item>
          <text:p text:style-name="Numbering_20_1_Content_First"> Najděte požadovaný záznam,</text:p>
        </text:list-item>
        <text:list-item>
          <text:p text:style-name="Numbering_20_1_Content"> Klikněte na tlačítko <text:span text:style-name="Emphasis"><text:span text:style-name="Strong_20_Emphasis">„Akce pro tento záznam“ → „Spravovat části“</text:span></text:span>.</text:p>
        </text:list-item>
        <text:list-item>
          <text:p text:style-name="Numbering_20_1_Content"> Klikněte na tlačítko <text:span text:style-name="Emphasis"><text:span text:style-name="Strong_20_Emphasis">„Nová část monografie“</text:span></text:span>.</text:p>
        </text:list-item>
        <text:list-item>
          <text:p text:style-name="Numbering_20_1_Content"> Zadejte označení, které se má uživatelům zobrazit v katalogu a klikněte na tlačítko <text:span text:style-name="Emphasis"><text:span text:style-name="Strong_20_Emphasis">„Uložit“</text:span></text:span>. Zobrazí se seznam částí monografií, ze kterého je možné vybírat při vytváření svazků a exemplářů. <text:line-break/> <text:line-break/> <draw:frame draw:style-name="media" draw:name="3" text:anchor-type="as-char" draw:z-index="3" svg:width="27.093333333333cm" style:rel-width="100%" svg:height="6.270625cm" style:rel-height="scale"><draw:image xlink:href="Pictures/54ce38dd2e2ddbd5919306860407ff9c.jpg" xlink:type="simple" xlink:show="embed" xlink:actuate="onLoad"/></draw:frame>  <text:line-break/> <text:line-break/></text:p>
        </text:list-item>
        <text:list-item>
          <text:p text:style-name="Numbering_20_1_Content"> Přidejte k jednotlivým částem svazky a exempláře:  <text:line-break/> <text:line-break/> <draw:frame draw:style-name="media" draw:name="4" text:anchor-type="as-char" draw:z-index="4" svg:width="27.093333333333cm" style:rel-width="100%" svg:height="8.5989583333333cm" style:rel-height="scale"><draw:image xlink:href="Pictures/dafe1da403ff296cff4f0d798cc49858.jpg" xlink:type="simple" xlink:show="embed" xlink:actuate="onLoad"/></draw:frame> <text:line-break/> <text:line-break/></text:p>
          <text:list text:style-name="List_20_1">
            <text:list-item>
              <text:p text:style-name="List_20_1_Content"> V bibliografickém záznamu klikněte na tlačítko <text:span text:style-name="Emphasis"><text:span text:style-name="Strong_20_Emphasis">„Akce pro tento záznam“ → „Přidat svazky“</text:span></text:span>.</text:p>
            </text:list-item>
            <text:list-item>
              <text:p text:style-name="List_20_1_Content"> Otevře se editor svazků. Vložte počet požadovaných svazků (signatur) a jejich označení.</text:p>
            </text:list-item>
            <text:list-item>
              <text:p text:style-name="List_20_1_Content"> Vložte počet požadovaných exemplářů zadejte čárové kódy exemplářů.</text:p>
            </text:list-item>
            <text:list-item>
              <text:p text:style-name="List_20_1_Content"> Z rozbalovacího menu přiřaďte ke každému čárovému kódu příslušnou část.</text:p>
            </text:list-item>
            <text:list-item>
              <text:p text:style-name="List_20_1_Content_Last"> Uložte záznam tlačítkem „Vytvořit se standardními hodnotami“ nebo nejdříve upravte vlastnosti exempláře (<text:span text:style-name="Emphasis"><text:span text:style-name="Strong_20_Emphasis">„Editovat a pak vytvořit“</text:span></text:span>).</text:p>
            </text:list-item>
          </text:list>
        </text:list-item>
      </text:list>
      <text:h text:style-name="Heading_20_2" text:outline-level="2"><text:bookmark-start text:name="__RefHeading___vytvoreni_casti_z_jiz_existujicich_exemplaru_5"/><text:bookmark-start text:name="vytvoreni_casti_z_jiz_existujicich_exemplaru"/>Vytvoření částí z již existujících exemplářů<text:bookmark-end text:name="__RefHeading___vytvoreni_casti_z_jiz_existujicich_exemplaru_5"/><text:bookmark-end text:name="vytvoreni_casti_z_jiz_existujicich_exemplaru"/></text:h>
      <text:list text:style-name="Numbering_20_1" text:continue-numbering="false">
        <text:list-item>
          <text:p text:style-name="Numbering_20_1_Content_First"> Najděte požadovaný záznam.</text:p>
        </text:list-item>
        <text:list-item>
          <text:p text:style-name="Numbering_20_1_Content"> Klikněte na tlačítko <text:span text:style-name="Emphasis"><text:span text:style-name="Strong_20_Emphasis">„Akce pro tento záznam“ → „Spravovat části“</text:span></text:span>.</text:p>
        </text:list-item>
        <text:list-item>
          <text:p text:style-name="Numbering_20_1_Content"> Klikněte na tlačítko <text:span text:style-name="Emphasis"><text:span text:style-name="Strong_20_Emphasis">„Nová část monografie“</text:span></text:span>.</text:p>
        </text:list-item>
        <text:list-item>
          <text:p text:style-name="Numbering_20_1_Content"> Zadejte označení, které se má uživatelům zobrazit v katalogu a klikněte na tlačítko <text:span text:style-name="Emphasis"><text:span text:style-name="Strong_20_Emphasis">„Uložit“</text:span></text:span>. Zobrazí se seznam částí monografií.</text:p>
        </text:list-item>
        <text:list-item>
          <text:p text:style-name="Numbering_20_1_Content"> Klikněte na tlačítko <text:span text:style-name="Emphasis"><text:span text:style-name="Strong_20_Emphasis">„Akce pro tento záznam“ → „Správa exemplářů“</text:span></text:span>.</text:p>
        </text:list-item>
        <text:list-item>
          <text:p text:style-name="Numbering_20_1_Content"> Ze seznamu vyberte řádek s exemplářem, z něhož chcete vytvořit část  (můžete také vybrat více řádků najednou).</text:p>
        </text:list-item>
        <text:list-item>
          <text:p text:style-name="Numbering_20_1_Content"> Klikněte pravý tlačítkem myši a z kontextové nabídky vyberte položku „Změnit čárový kód“.</text:p>
        </text:list-item>
        <text:list-item>
          <text:p text:style-name="Numbering_20_1_Content"> Ze seznamu částí v rozbalovacím menu vedle čárového kódu vyberte příslušnou část pro daný exemplář.  <text:line-break/> <text:line-break/><draw:frame draw:style-name="media" draw:name="5" text:anchor-type="as-char" draw:z-index="5" svg:width="26.9875cm" style:rel-width="100%" svg:height="11.90625cm" style:rel-height="scale"><draw:image xlink:href="Pictures/a63a7594c89c66059e13f945ac527186.jpg" xlink:type="simple" xlink:show="embed" xlink:actuate="onLoad"/></draw:frame> <text:line-break/> <text:line-break/></text:p>
        </text:list-item>
        <text:list-item>
          <text:p text:style-name="Numbering_20_1_Content_Last"> Ulože změnu tlačítkem <text:span text:style-name="Emphasis"><text:span text:style-name="Strong_20_Emphasis">„Změnit čárové kódy /Aktualizovat exempláře</text:span></text:span> nebo nejdříve upravte vlastnosti exempláře (<text:span text:style-name="Emphasis"><text:span text:style-name="Strong_20_Emphasis">„Editovat, pak změnit čárový kód“</text:span></text:span>)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casti_monografii</dc:title>
  </office:meta>
</office:document-meta>
</file>