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54b49b6fd13a0b1802a55c3aeeaeb1.jpg"/>
  <manifest:file-entry manifest:media-type="image/jpeg" manifest:full-path="Pictures/eb66841d4524976b6dc02e4b77a6d994.jpg"/>
  <manifest:file-entry manifest:media-type="image/jpeg" manifest:full-path="Pictures/d264823b8b876956db6dfb4079535bb5.jpg"/>
  <manifest:file-entry manifest:media-type="image/jpeg" manifest:full-path="Pictures/46a2c554f51e7de491e124ad5eed08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plnky:zotero"/><text:bookmark-start text:name="__RefHeading___zotero_v_evergreenu_1"/><text:bookmark-start text:name="zotero_v_evergreenu"/>Zotero v Evergreenu<text:bookmark-end text:name="__RefHeading___zotero_v_evergreenu_1"/><text:bookmark-end text:name="zotero_v_evergreenu"/></text:h>
      <text:h text:style-name="Heading_20_2" text:outline-level="2"><text:bookmark-start text:name="__RefHeading___zobrazeni_spravneho_typu_dokumentu_v_zoteru_2"/><text:bookmark-start text:name="zobrazeni_spravneho_typu_dokumentu_v_zoteru"/>Zobrazení správného typu dokumentu v Zoteru<text:bookmark-end text:name="__RefHeading___zobrazeni_spravneho_typu_dokumentu_v_zoteru_2"/><text:bookmark-end text:name="zobrazeni_spravneho_typu_dokumentu_v_zoteru"/></text:h>
      <text:p text:style-name="Text_20_body">Pokud v bibliografickém záznamu knihy v MARCu není  v poli 008 správně vyplněn údaj na pozici 24, tj. typ obsahu (nebo je prázdný), typ dokumentu se v Zoteru zobrazí nekorektně, např. ne  jako kniha, ale jako „dokument“. 
Při správném vyplnění se zobrazí a do Zotera uloží správný typ dokumentu, např. <text:span text:style-name="Emphasis">kniha</text:span>, <text:span text:style-name="Emphasis">kvalifikační práce</text:span> apod., viz. obrázek.</text:p>
      <text:p text:style-name="Text_20_body"><draw:frame draw:style-name="media" draw:name="0" text:anchor-type="as-char" draw:z-index="0" svg:width="20.690416666667cm" style:rel-width="100%" svg:height="4.3920833333333cm" style:rel-height="scale"><draw:image xlink:href="Pictures/e054b49b6fd13a0b1802a55c3aeeaeb1.jpg" xlink:type="simple" xlink:show="embed" xlink:actuate="onLoad"/></draw:frame></text:p>
      <text:p text:style-name="Text_20_body">V mřížce pro kódováná podpole je  kód pro pozici 24 v poli 008 označen jako  <text:span text:style-name="Strong_20_Emphasis"><text:span text:style-name="Emphasis">„Cont“</text:span></text:span></text:p>
      <text:p text:style-name="Text_20_body"><draw:frame draw:style-name="media" draw:name="1" text:anchor-type="as-char" draw:z-index="1" svg:width="20.0025cm" style:rel-width="100%" svg:height="11.059583333333cm" style:rel-height="scale"><draw:image xlink:href="Pictures/eb66841d4524976b6dc02e4b77a6d994.jpg" xlink:type="simple" xlink:show="embed" xlink:actuate="onLoad"/></draw:frame></text:p>
      <text:p text:style-name="Text_20_body">Informace k jednotlivým kódům jsou k dispozici v dokumentaci k MARC 21 na adrese  <text:a xlink:type="simple" xlink:href="http://www.loc.gov/marc/bibliographic/bd008b.html" text:style-name="Internet_20_link" text:visited-style-name="Visited_20_Internet_20_Link">http://www.loc.gov/marc/bibliographic/bd008b.html</text:a></text:p>
      <text:p text:style-name="Text_20_body">Nejčastěji používané kódy jsou např:</text:p>
      <text:list text:style-name="List_20_1" text:continue-numbering="false">
        <text:list-item>
          <text:p text:style-name="List_20_1_Content_First"> d - Slovník, </text:p>
        </text:list-item>
        <text:list-item>
          <text:p text:style-name="List_20_1_Content"> e - Sncyklopedie</text:p>
        </text:list-item>
        <text:list-item>
          <text:p text:style-name="List_20_1_Content"> f - Příručka</text:p>
        </text:list-item>
        <text:list-item>
          <text:p text:style-name="List_20_1_Content"> l - Legislativní dokumenty</text:p>
        </text:list-item>
        <text:list-item>
          <text:p text:style-name="List_20_1_Content_Last"> m - Theze (kvalifikační práce)</text:p>
        </text:list-item>
      </text:list>
      <text:h text:style-name="Heading_20_2" text:outline-level="2"><text:bookmark-start text:name="__RefHeading___spravne_zobrazeni_kodovani_pri_stazeni_dokumentu_z_evergreenu_do_zotera_3"/><text:bookmark-start text:name="spravne_zobrazeni_kodovani_pri_stazeni_dokumentu_z_evergreenu_do_zotera"/>Správné zobrazení kódování při stažení dokumentu z Evergreenu do Zotera<text:bookmark-end text:name="__RefHeading___spravne_zobrazeni_kodovani_pri_stazeni_dokumentu_z_evergreenu_do_zotera_3"/><text:bookmark-end text:name="spravne_zobrazeni_kodovani_pri_stazeni_dokumentu_z_evergreenu_do_zotera"/></text:h>
      <text:p text:style-name="Text_20_body"><text:span text:style-name="Emphasis">Poznámka: od verze 2.12. je chyba vyřešena  a Zotero funguje správně bez dodatečných nastavení</text:span></text:p>
      <text:p text:style-name="Text_20_body">Kvůli chybě se při standardním nastavení stáhnou z Evergreenu do <text:a xlink:type="simple" xlink:href="http://www.zotero.org" text:style-name="Internet_20_link" text:visited-style-name="Visited_20_Internet_20_Link"> Zotera</text:a> české znaky ve špatném kódování a nezobrazí se korektně  (viz obrázek) 
Než se chyba opraví ve standardní instalaci Evergreenu, je možné použít řešení, které sice není úplně korektní, ale problém odstraní. 
viz  <text:a xlink:type="simple" xlink:href="https://bugs.launchpad.net/evergreen/+bug/1442276" text:style-name="Internet_20_link" text:visited-style-name="Visited_20_Internet_20_Link">https://bugs.launchpad.net/evergreen/+bug/1442276</text:a></text:p>
      <text:p text:style-name="Text_20_body"><draw:frame draw:style-name="media" draw:name="2" text:anchor-type="as-char" draw:z-index="2" svg:width="19.341041666667cm" style:rel-width="100%" svg:height="13.282083333333cm" style:rel-height="scale"><draw:image xlink:href="Pictures/d264823b8b876956db6dfb4079535bb5.jpg" xlink:type="simple" xlink:show="embed" xlink:actuate="onLoad"/></draw:frame></text:p>
      <text:h text:style-name="Heading_20_3" text:outline-level="3"><text:bookmark-start text:name="__RefHeading___odstraneni_chyby_4"/><text:bookmark-start text:name="odstraneni_chyby"/>Odstranění chyby<text:bookmark-end text:name="__RefHeading___odstraneni_chyby_4"/><text:bookmark-end text:name="odstraneni_chyby"/></text:h>
      <text:p text:style-name="Text_20_body">Problém je možné vyřešit odstraněním definice znakové sady v souborech, které definují výstupy pro formát MODS. Jedná se o soubory:</text:p>
      <text:list text:style-name="List_20_1" text:continue-numbering="false">
        <text:list-item>
          <text:p text:style-name="List_20_1_Content_First"> MARC21slim2MODS3.xsl</text:p>
        </text:list-item>
        <text:list-item>
          <text:p text:style-name="List_20_1_Content"> MARC21slim2MODS32.xsl</text:p>
        </text:list-item>
        <text:list-item>
          <text:p text:style-name="List_20_1_Content_Last"> MARC21slim2MODS32.xsl</text:p>
        </text:list-item>
      </text:list>
      <text:p text:style-name="Text_20_body">které jsou umístěny na serveru v adresáři openisl/var/xsl/</text:p>
      <text:p text:style-name="Text_20_body"> V uvedených souborech je nutné najít řádek obsahující definici:</text:p>
      <text:p text:style-name="Preformatted_20_Text">&lt;xsl:output indent="yes" method="xml" encoding="UTF-8"/&gt; </text:p>
      <text:p text:style-name="Text_20_body">a smazat řetězec <text:span text:style-name="Emphasis"><text:span text:style-name="Strong_20_Emphasis">encoding=UTF-8</text:span></text:span>.</text:p>
      <text:p text:style-name="Text_20_body"><draw:frame draw:style-name="media" draw:name="3" text:anchor-type="as-char" draw:z-index="3" svg:width="17.012708333333cm" style:rel-width="100%" svg:height="3.96875cm" style:rel-height="scale"><draw:image xlink:href="Pictures/46a2c554f51e7de491e124ad5eed0849.jpg" xlink:type="simple" xlink:show="embed" xlink:actuate="onLoad"/></draw:frame></text:p>
      <text:p text:style-name="Text_20_body"><text:span text:style-name="Strong_20_Emphasis">Poté je nutné jako uživatel opensrf restartovat službu open-ils.supercat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plnky:zotero</dc:title>
  </office:meta>
</office:document-meta>
</file>