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0ee4e15022ce6728a5552e8b983f36.jpg"/>
  <manifest:file-entry manifest:media-type="image/jpeg" manifest:full-path="Pictures/698ae48d71ff4dc963e8d6cadaea8c1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bry_pastyr:katalogizace"/><text:bookmark-start text:name="__RefHeading___knihovna_hospice_dobreho_pastyre_-_katalogizace_1"/><text:bookmark-start text:name="knihovna_hospice_dobreho_pastyre_-_katalogizace"/>Knihovna Hospice Dobrého pastýře - katalogizace<text:bookmark-end text:name="__RefHeading___knihovna_hospice_dobreho_pastyre_-_katalogizace_1"/><text:bookmark-end text:name="knihovna_hospice_dobreho_pastyre_-_katalogizace"/></text:h>
      <text:h text:style-name="Heading_20_2" text:outline-level="2"><text:bookmark-start text:name="__RefHeading___stahovani_zaznamu_pres_z39.50_2"/><text:bookmark-start text:name="stahovani_zaznamu_pres_z39.50"/>Stahování záznamů přes Z39.50<text:bookmark-end text:name="__RefHeading___stahovani_zaznamu_pres_z39.50_2"/><text:bookmark-end text:name="stahovani_zaznamu_pres_z39.50"/></text:h>
      <text:p text:style-name="Text_20_body">viz <text:a xlink:type="simple" xlink:href="https://eg-wiki.osvobozena-knihovna.cz/doku.php/katalogizace:import_zaznamu_z39.50" text:style-name="Internet_20_link" text:visited-style-name="Visited_20_Internet_20_Link"> Manuál pro práci s rozhraním klienta Z39.50</text:a></text:p>
      <text:h text:style-name="Heading_20_3" text:outline-level="3"><text:bookmark-start text:name="__RefHeading___vyber_sluzeb_zdroju_z39.50_3"/><text:bookmark-start text:name="vyber_sluzeb_zdroju_z39.50"/>Výběr služeb (zdrojů) Z39.50<text:bookmark-end text:name="__RefHeading___vyber_sluzeb_zdroju_z39.50_3"/><text:bookmark-end text:name="vyber_sluzeb_zdroju_z39.50"/></text:h>
      <text:p text:style-name="Text_20_body">Při vyhledávání je nutné mít na pravém panelu  (<text:span text:style-name="Emphasis"><text:span text:style-name="Strong_20_Emphasis">„Služby a oprávnění“</text:span></text:span>) vybranou položku <text:span text:style-name="Emphasis"><text:span text:style-name="Strong_20_Emphasis">Lokální katalog</text:span></text:span></text:p>
      <text:p text:style-name="Text_20_body">Dále mají být označené (zaškrtávacím políčkem) povolené ověřené zdroje pro stahování</text:p>
      <text:p text:style-name="Text_20_body"><text:span text:style-name="Emphasis"><text:span text:style-name="Strong_20_Emphasis">Povolenými (ověřenými) zdroji jsou</text:span></text:span></text:p>
      <text:list text:style-name="Numbering_20_1" text:continue-numbering="false">
        <text:list-item>
          <text:p text:style-name="Numbering_20_1_Content_First"> <text:span text:style-name="Emphasis"><text:span text:style-name="Strong_20_Emphasis">Katalog NK ČR</text:span></text:span> (označení služby ve výsledcích vyhledávání: NKC)</text:p>
        </text:list-item>
        <text:list-item>
          <text:p text:style-name="Numbering_20_1_Content_Last"> <text:span text:style-name="Emphasis"><text:span text:style-name="Strong_20_Emphasis">Souborný katalog ČR</text:span></text:span> (označení služby ve výsledcích vyhledávání: SKC)</text:p>
        </text:list-item>
      </text:list>
      <text:p text:style-name="Text_20_body">Pokud se záznam nenajde v lokálním katalogu ani v NKC nebo SKC, dejte knihu stranou (záznam vytvoří knihovník se znalostí katalogizace v MARC 21 - tj. kontaktujte Knihovnu Jabok).</text:p>
      <text:h text:style-name="Heading_20_3" text:outline-level="3"><text:bookmark-start text:name="__RefHeading___vyhledani_dokumentu_4"/><text:bookmark-start text:name="vyhledani_dokumentu"/>Vyhledání dokumentu<text:bookmark-end text:name="__RefHeading___vyhledani_dokumentu_4"/><text:bookmark-end text:name="vyhledani_dokumentu"/></text:h>
      <text:h text:style-name="Heading_20_4" text:outline-level="4"><text:bookmark-start text:name="__RefHeading___hledani_podle_isbn_5"/><text:bookmark-start text:name="hledani_podle_isbn"/>Hledání podle ISBN<text:bookmark-end text:name="__RefHeading___hledani_podle_isbn_5"/><text:bookmark-end text:name="hledani_podle_isbn"/></text:h>
      <text:list text:style-name="List_20_1" text:continue-numbering="false">
        <text:list-item>
          <text:p text:style-name="List_20_1_Content_First"> Pokud má kniha ISBN, je nejlepší hledat podle ISBN (systém by pak měl najít právě jen hledaný titul).</text:p>
        </text:list-item>
        <text:list-item>
          <text:p text:style-name="List_20_1_Content_Last"> Při načtení ISBN čtečkou čárových kódů <text:span text:style-name="Strong_20_Emphasis">je nutné ručně zadat poslední - kontrolní -  znak</text:span> ISBN  (čtečka, je nastavená tak, aby poslední znak čárového kódu nenačítala). Pokud by se znak nedoplnil, nenašly by se záznamy daného dokumentu, které už jsou v lokálním katalogu a mohlo by dojít k jejich duplikování. </text:p>
        </text:list-item>
      </text:list>
      <text:h text:style-name="Heading_20_4" text:outline-level="4"><text:bookmark-start text:name="__RefHeading___hledani_podle_dalsich_udaju_6"/><text:bookmark-start text:name="hledani_podle_dalsich_udaju"/>Hledání podle dalších údajů<text:bookmark-end text:name="__RefHeading___hledani_podle_dalsich_udaju_6"/><text:bookmark-end text:name="hledani_podle_dalsich_udaju"/></text:h>
      <text:list text:style-name="List_20_1" text:continue-numbering="false">
        <text:list-item>
          <text:p text:style-name="List_20_1_Content_First"> Při hledání podle dalších údajů je vhodné začít vždy hledat v jednom poli (např. Název) a teprve pokud je vyhledáno příliš mnoho záznamů, zúžit dotaz pomocí dalšího pole. </text:p>
        </text:list-item>
        <text:list-item>
          <text:p text:style-name="List_20_1_Content_Last"> Nejvíc se osvědčila kombinace autor, datum vydání a vydavatel.</text:p>
        </text:list-item>
      </text:list>
      <text:h text:style-name="Heading_20_4" text:outline-level="4"><text:bookmark-start text:name="__RefHeading___odkud_cerpat_udaje_o_knize_7"/><text:bookmark-start text:name="odkud_cerpat_udaje_o_knize"/>Odkud čerpat údaje o knize<text:bookmark-end text:name="__RefHeading___odkud_cerpat_udaje_o_knize_7"/><text:bookmark-end text:name="odkud_cerpat_udaje_o_knize"/></text:h>
      <text:p text:style-name="Text_20_body">Informace o knize čerpáme z těchto zdrojů (v uvedeném pořadí)</text:p>
      <text:list text:style-name="Numbering_20_1" text:continue-numbering="false">
        <text:list-item>
          <text:p text:style-name="Numbering_20_1_Content_First"> Titulní list</text:p>
        </text:list-item>
        <text:list-item>
          <text:p text:style-name="Numbering_20_1_Content"> Rub titulního listu</text:p>
        </text:list-item>
        <text:list-item>
          <text:p text:style-name="Numbering_20_1_Content"> Tiráž</text:p>
        </text:list-item>
        <text:list-item>
          <text:p text:style-name="Numbering_20_1_Content_Last"> Obálka, hřbet a další části knihy</text:p>
        </text:list-item>
      </text:list>
      <text:h text:style-name="Heading_20_3" text:outline-level="3"><text:bookmark-start text:name="__RefHeading___vysledky_vyhledavani_v_klientovi_z39.50_8"/><text:bookmark-start text:name="vysledky_vyhledavani_v_klientovi_z39.50"/>Výsledky vyhledávání v klientovi Z39.50<text:bookmark-end text:name="__RefHeading___vysledky_vyhledavani_v_klientovi_z39.50_8"/><text:bookmark-end text:name="vysledky_vyhledavani_v_klientovi_z39.50"/></text:h>
      <text:p text:style-name="Text_20_body">V seznamu vyhledaných dokumentů je vždy je nutné pečlivě zkontrolovat, jestli se jedná skutečně o správné vydání tj. souhlasí název, autor, vydavatel, rok vydání, počet stran (poslední číslovaná strana), případně ISBN, pokud je uvedeno.</text:p>
      <text:h text:style-name="Heading_20_4" text:outline-level="4"><text:bookmark-start text:name="__RefHeading___zaznamy_ktere_uz_jsou_v_katalogu_evergreen_9"/><text:bookmark-start text:name="zaznamy_ktere_uz_jsou_v_katalogu_evergreen"/>Záznamy, které už jsou v katalogu Evergreen<text:bookmark-end text:name="__RefHeading___zaznamy_ktere_uz_jsou_v_katalogu_evergreen_9"/><text:bookmark-end text:name="zaznamy_ktere_uz_jsou_v_katalogu_evergreen"/></text:h>
      <text:p text:style-name="Text_20_body">Pokud je ve výsledcích vyhledávání ve sloupci <text:span text:style-name="Emphasis"><text:span text:style-name="Strong_20_Emphasis">„Služba“</text:span></text:span> uvedeno <text:span text:style-name="Emphasis"><text:span text:style-name="Strong_20_Emphasis">„native-evergreen-katalog“</text:span></text:span>, znamená to, že záznam už v katalogu je. </text:p>
      <text:list text:style-name="List_20_1" text:continue-numbering="false">
        <text:list-item>
          <text:p text:style-name="List_20_1_Content_First"> Záznam <text:span text:style-name="Strong_20_Emphasis">nestahujte, ale vyhledejte v katalogu</text:span> (pouze do záznamu doplníte siglu knihovny Hospice Dobrého Pastýře (BNE702) a připojíte údaje o exemplářích).</text:p>
        </text:list-item>
        <text:list-item>
          <text:p text:style-name="List_20_1_Content"> Vyhledejte záznam v katalogu Evergreen,  (vyhledávací pole na vstupní stránce služeního klienta nebo odkaz Pokročilé hledání (případně z menu <text:span text:style-name="Emphasis"><text:span text:style-name="Strong_20_Emphasis">„Hledat“</text:span></text:span> → <text:span text:style-name="Emphasis"><text:span text:style-name="Strong_20_Emphasis">„Hledat v katalogu“</text:span></text:span>). Nejrychlejší je hledání podle  kontrolního čísla záznamu (Shift + F3). </text:p>
        </text:list-item>
        <text:list-item>
          <text:p text:style-name="List_20_1_Content"> V detailním záznamu klikněte na tlačítko <text:span text:style-name="Emphasis"><text:span text:style-name="Strong_20_Emphasis">„Akce pro tento záznam“</text:span></text:span> v pravém horním rohu obrazovky a z menu vyberte položku <text:span text:style-name="Emphasis"><text:span text:style-name="Strong_20_Emphasis">„Editace MARCu“</text:span></text:span>. Poznámka: Pokud jste NEHLEDALI podle čísla záznam (TCN), ve výsledcích vyhledávání si vyberte požadovaný titul a kliknutím na název dokumentu a otevřete detailní záznam.</text:p>
        </text:list-item>
        <text:list-item>
          <text:p text:style-name="List_20_1_Content"> Pod siglu Knihovny Jabok přidejte řádek (přidání řádku níže: <text:span text:style-name="Emphasis"><text:span text:style-name="Strong_20_Emphasis">„Ctrl + Enter“</text:span></text:span>), vytvořte pole <text:span text:style-name="Emphasis"><text:span text:style-name="Strong_20_Emphasis">„910“</text:span></text:span>, přidejte  podpole <text:span text:style-name="Emphasis"><text:span text:style-name="Strong_20_Emphasis">„a“</text:span></text:span> (stiskněte CTRL + D doplňte označení podpole  <text:span text:style-name="Emphasis"><text:span text:style-name="Strong_20_Emphasis">„a“</text:span></text:span>) a do něj  doplňte siglu Hospice Dobrého Pastýře, tj.  <text:span text:style-name="Emphasis"><text:span text:style-name="Strong_20_Emphasis">BNE702</text:span></text:span>. </text:p>
        </text:list-item>
        <text:list-item>
          <text:p text:style-name="List_20_1_Content_Last"> Záznam uložte (tlačítko <text:span text:style-name="Emphasis"><text:span text:style-name="Strong_20_Emphasis">„Uložit záznam“</text:span></text:span></text:p>
        </text:list-item>
      </text:list>
      <text:h text:style-name="Heading_20_4" text:outline-level="4"><text:bookmark-start text:name="__RefHeading___stahovani_zaznamu_z_katalogu_narodni_knihovny_souborneho_katalogu_10"/><text:bookmark-start text:name="stahovani_zaznamu_z_katalogu_narodni_knihovny_souborneho_katalogu"/>Stahování záznamů z katalogu Národní knihovny/Souborného katalogu<text:bookmark-end text:name="__RefHeading___stahovani_zaznamu_z_katalogu_narodni_knihovny_souborneho_katalogu_10"/><text:bookmark-end text:name="stahovani_zaznamu_z_katalogu_narodni_knihovny_souborneho_katalogu"/></text:h>
      <text:p text:style-name="Text_20_body">Je doporučeno <text:span text:style-name="Strong_20_Emphasis">přednostně  stahovat záznamy z katalogu Národní knihovny</text:span>, tj. ty, které jsou v seznamu výsledků ve sloupci <text:span text:style-name="Emphasis"><text:span text:style-name="Strong_20_Emphasis">Služba</text:span></text:span> označeny jako  <text:span text:style-name="Emphasis"><text:span text:style-name="Strong_20_Emphasis">„NKC“</text:span></text:span> (oproti záznamům  ze souborného katalogu obsahují pouze jednu siglu, takže není potřeba mazat velké množství sigel). </text:p>
      <text:list text:style-name="List_20_1" text:continue-numbering="false">
        <text:list-item>
          <text:p text:style-name="List_20_1_Content_First"> Pozor, při importu musí být zaškrtnuté pole <text:span text:style-name="Emphasis"><text:span text:style-name="Strong_20_Emphasis">„Editor MARCu“</text:span></text:span>.</text:p>
        </text:list-item>
        <text:list-item>
          <text:p text:style-name="List_20_1_Content"> Vyberte ze seznamu správný záznam a klikněte na tlačítko <text:span text:style-name="Emphasis"><text:span text:style-name="Strong_20_Emphasis">„Importovat“</text:span></text:span>.</text:p>
        </text:list-item>
        <text:list-item>
          <text:p text:style-name="List_20_1_Content"> Smažte všechny sigly dalších knihoven, tj. všechna pole 910 i s podpoli (smazání celého pole (řádku): <text:span text:style-name="Emphasis"><text:span text:style-name="Strong_20_Emphasis">„Ctrl + Del“</text:span></text:span>, smazání podpole:  <text:span text:style-name="Emphasis"><text:span text:style-name="Strong_20_Emphasis">„Shift + Del“</text:span></text:span>)</text:p>
        </text:list-item>
        <text:list-item>
          <text:p text:style-name="List_20_1_Content"> Doplňte siglu knihovny Hospice Dobrého Pastýře., tj. <text:span text:style-name="Emphasis"><text:span text:style-name="Strong_20_Emphasis">„BNE702“</text:span></text:span> (přidat řádek dolů: <text:span text:style-name="Emphasis"><text:span text:style-name="Strong_20_Emphasis">„Ctrl + Enter“</text:span></text:span>, přidat podpole <text:span text:style-name="Emphasis"><text:span text:style-name="Strong_20_Emphasis">„Ctrl + Enter“</text:span></text:span>)</text:p>
        </text:list-item>
        <text:list-item>
          <text:p text:style-name="List_20_1_Content_Last"> Klikněte na tlačítko <text:span text:style-name="Emphasis"><text:span text:style-name="Strong_20_Emphasis">„Importovat záznam“</text:span></text:span></text:p>
        </text:list-item>
      </text:list>
      <text:h text:style-name="Heading_20_4" text:outline-level="4"><text:bookmark-start text:name="__RefHeading___pokud_neni_dostupny_zaznam_v_soubornem_katalogu_nebo_katalogu_nk_11"/><text:bookmark-start text:name="pokud_neni_dostupny_zaznam_v_soubornem_katalogu_nebo_katalogu_nk"/>Pokud není dostupný záznam v Souborném katalogu nebo katalogu NK<text:bookmark-end text:name="__RefHeading___pokud_neni_dostupny_zaznam_v_soubornem_katalogu_nebo_katalogu_nk_11"/><text:bookmark-end text:name="pokud_neni_dostupny_zaznam_v_soubornem_katalogu_nebo_katalogu_nk"/></text:h>
      <text:list text:style-name="List_20_1" text:continue-numbering="false">
        <text:list-item>
          <text:p text:style-name="List_20_1_Content_First"> Kromě služeb „Souborný katalog ČR“ a „Katalog NK ČR“ a<text:span text:style-name="Strong_20_Emphasis">ktivujte v zaškrtávacím poli také službu „JIB  UK, MUNI, UPOL,  AV ČR, Slovensko“</text:span></text:p>
        </text:list-item>
        <text:list-item>
          <text:p text:style-name="List_20_1_Content"> Použijte standardní postup pro stažení záznamu, včetně doplnění sigly aj.</text:p>
        </text:list-item>
        <text:list-item>
          <text:p text:style-name="List_20_1_Content_Last"> Poté <text:span text:style-name="Strong_20_Emphasis">vytvořte pole „990  a“</text:span> (přidat řádek dolů: „Ctrl + Enter“, přidat podpole „Ctrl + D“). <text:span text:style-name="Strong_20_Emphasis">Do tohoto pole zapište siglu Hospice</text:span> (pole 990 upozorňuje, že je záznam nutné zkotrolovat pověřeným katalogizátorem).</text:p>
        </text:list-item>
      </text:list>
      <text:h text:style-name="Heading_20_4" text:outline-level="4"><text:bookmark-start text:name="__RefHeading___vicesvazkova_dila_12"/><text:bookmark-start text:name="vicesvazkova_dila"/>Vícesvazková díla<text:bookmark-end text:name="__RefHeading___vicesvazkova_dila_12"/><text:bookmark-end text:name="vicesvazkova_dila"/></text:h>
      <text:p text:style-name="Text_20_body">Pokud má každá část svůj vlastní název (např. vícesvazková publikace Dějiny má první část nazvanou Dějiny pravěku a starověku a další část Dějiny středověku), pak má mít každá část svůj vlastní záznam (tj. buď je nutné ho importovat přes Z39.50 nebo najít v katalogu Evergreen)</text:p>
      <text:p text:style-name="Text_20_body">V případě, že v Souborném katalogu nebo v katalogu Národní knihovny není možné najít záznam konkrétní části a není ani v katalogu Evergreen,  knihu odložte stranou - bude zpracována knihovníkem se znalostí katalogizačních postupů.</text:p>
      <text:p text:style-name="Text_20_body">Pokud jsou části označeny pouze čísly (např. 1, 2, 3, nebo I., II, III) případně písmeny (např. A-D, E-H …), všechny díly mají jeden společný záznam a označení jednotlivých dílů se vytvoří z pomocí funkce <text:span text:style-name="Emphasis"><text:span text:style-name="Strong_20_Emphasis">„Spravovat části“</text:span></text:span>, viz <text:a xlink:type="simple" xlink:href="https://eg-wiki.osvobozena-knihovna.cz/doku.php/katalogizace:casti_monografii" text:style-name="Internet_20_link" text:visited-style-name="Visited_20_Internet_20_Link">katalogizace částí monografií|</text:a>. </text:p>
      <text:p text:style-name="Text_20_body">POZOR: Části je nutné vytvořit před přidání signatury a vytvoření exempláře.</text:p>
      <text:h text:style-name="Heading_20_2" text:outline-level="2"><text:bookmark-start text:name="__RefHeading___vytvoreni_exemplare_13"/><text:bookmark-start text:name="vytvoreni_exemplare"/>Vytvoření exempláře<text:bookmark-end text:name="__RefHeading___vytvoreni_exemplare_13"/><text:bookmark-end text:name="vytvoreni_exemplare"/></text:h>
      <text:p text:style-name="Text_20_body">viz <text:a xlink:type="simple" xlink:href="https://eg-wiki.osvobozena-knihovna.cz/doku.php/katalogizace:pridani_signatury_a_exemplare" text:style-name="Internet_20_link" text:visited-style-name="Visited_20_Internet_20_Link">Přidání signatury a exempláře</text:a></text:p>
      <text:h text:style-name="Heading_20_3" text:outline-level="3"><text:bookmark-start text:name="__RefHeading___pridani_signatury_a_vytvoreni_exemplare_14"/><text:bookmark-start text:name="pridani_signatury_a_vytvoreni_exemplare"/>Přidání signatury a vytvoření exempláře<text:bookmark-end text:name="__RefHeading___pridani_signatury_a_vytvoreni_exemplare_14"/><text:bookmark-end text:name="pridani_signatury_a_vytvoreni_exemplare"/></text:h>
      <text:p text:style-name="Text_20_body">Poté, co je záznam uložen, nebo importován,</text:p>
      <text:list text:style-name="List_20_1" text:continue-numbering="false">
        <text:list-item>
          <text:p text:style-name="List_20_1_Content_First"> klikněten na tlačítko <text:span text:style-name="Emphasis"><text:span text:style-name="Strong_20_Emphasis">„Akce pro tento záznam“</text:span></text:span> → <text:span text:style-name="Emphasis"><text:span text:style-name="Strong_20_Emphasis">„Přidat signatury“</text:span></text:span> v pravé horní části obrazovky nebo na modrý odkaz <text:span text:style-name="Emphasis"><text:span text:style-name="Strong_20_Emphasis">„Přidat signatury“</text:span></text:span> v souhrnu údajů vlevo nahoře. <text:line-break/> <text:line-break/><draw:frame draw:style-name="media" draw:name="0" text:anchor-type="as-char" draw:z-index="0" svg:width="31.723541666667cm" style:rel-width="100%" svg:height="19.552708333333cm" style:rel-height="scale"><draw:image xlink:href="Pictures/3a0ee4e15022ce6728a5552e8b983f36.jpg" xlink:type="simple" xlink:show="embed" xlink:actuate="onLoad"/></draw:frame> <text:line-break/><text:line-break/></text:p>
        </text:list-item>
        <text:list-item>
          <text:p text:style-name="List_20_1_Content"> Doplňte signaturu dané knihy</text:p>
        </text:list-item>
        <text:list-item>
          <text:p text:style-name="List_20_1_Content"> Doplňte počet exemplářů a stiskněte klávesu <text:span text:style-name="Emphasis"><text:span text:style-name="Strong_20_Emphasis">„Enter“</text:span></text:span></text:p>
        </text:list-item>
        <text:list-item>
          <text:p text:style-name="List_20_1_Content"> Vypňte čárový kód / čárové kódy exemplářů</text:p>
        </text:list-item>
        <text:list-item>
          <text:p text:style-name="List_20_1_Content_Last"> Klikněte na tlačítko <text:span text:style-name="Emphasis"><text:span text:style-name="Strong_20_Emphasis">„Editovat, pak vytvořit“</text:span></text:span> <text:line-break/><text:line-break/><draw:frame draw:style-name="media" draw:name="1" text:anchor-type="as-char" draw:z-index="1" svg:width="29.924375cm" style:rel-width="100%" svg:height="14.975416666667cm" style:rel-height="scale"><draw:image xlink:href="Pictures/698ae48d71ff4dc963e8d6cadaea8c1b.jpg" xlink:type="simple" xlink:show="embed" xlink:actuate="onLoad"/></draw:frame> <text:line-break/><text:line-break/></text:p>
        </text:list-item>
      </text:list>
      <text:h text:style-name="Heading_20_3" text:outline-level="3"><text:bookmark-start text:name="__RefHeading___uprava_vlastnosti_exemplare_15"/><text:bookmark-start text:name="uprava_vlastnosti_exemplare"/>Úprava vlastností exempláře<text:bookmark-end text:name="__RefHeading___uprava_vlastnosti_exemplare_15"/><text:bookmark-end text:name="uprava_vlastnosti_exemplare"/></text:h>
      <text:list text:style-name="List_20_1" text:continue-numbering="false">
        <text:list-item>
          <text:p text:style-name="List_20_1_Content_First"> Z nabídky  v poli <text:span text:style-name="Emphasis"><text:span text:style-name="Strong_20_Emphasis">„Umístění“</text:span></text:span> vyberte položku  podle potřeby  a klikněte na tlačítko <text:span text:style-name="Emphasis"><text:span text:style-name="Strong_20_Emphasis">„Použít“</text:span></text:span></text:p>
        </text:list-item>
        <text:list-item>
          <text:p text:style-name="List_20_1_Content"> Pole <text:span text:style-name="Emphasis"><text:span text:style-name="Strong_20_Emphasis">„Domovská knihovna:signatura“</text:span></text:span> obvykle není nutné měnit - pole by již mělo obsahovat správnou knihovnu a signaturu</text:p>
        </text:list-item>
        <text:list-item>
          <text:p text:style-name="List_20_1_Content"> Pokud je známá cena knihy, je možné doplnit ji do pole <text:span text:style-name="Emphasis"><text:span text:style-name="Strong_20_Emphasis">„Cena“</text:span></text:span> - není to však nutné.</text:p>
        </text:list-item>
        <text:list-item>
          <text:p text:style-name="List_20_1_Content"> V případě potřeby je  možné vyplnit pole <text:span text:style-name="Emphasis"><text:span text:style-name="Strong_20_Emphasis">„Poznámka“</text:span></text:span>: Údaje v tomto poli se zobrazí jako vyskakovací okno při půjčování nebo vracení exempláře. Poznámka se dá použít např. v případech, kdy kniha obsahuje vložené CD a při půjčování a vracení se má provést kontrola, zda je CD opravdu přiloženo, apod.</text:p>
        </text:list-item>
        <text:list-item>
          <text:p text:style-name="List_20_1_Content"> Ve sloupci <text:span text:style-name="Emphasis"><text:span text:style-name="Strong_20_Emphasis">„Statistiky“</text:span></text:span> je nutné vyplnit povinné statistické kategorie.  <text:line-break/><text:span text:style-name="Strong_20_Emphasis">Pozor!</text:span> Pokud povinné statistické kategorie nejsou vyplněny, údaje o exempláři nelze uložit.  </text:p>
          <text:list text:style-name="List_20_1">
            <text:list-item>
              <text:p text:style-name="List_20_1_Content"> V poli  <text:span text:style-name="Emphasis"><text:span text:style-name="Strong_20_Emphasis">„CONS-Přidělit přírůstkové číslo“</text:span></text:span> <text:note text:id="ftn0" text:note-class="footnote"><text:note-citation text:label="1)">1)</text:note-citation><text:note-body><text:p text:style-name="Text_20_body">Prefix CONS označuje, že tato statistická kategorie je povinná pro všechny knihovny ve SPOK.</text:p></text:note-body></text:note> zvolte z rozbalovací nabídky hodnotu <text:span text:style-name="Emphasis"><text:span text:style-name="Strong_20_Emphasis">„Ano“</text:span></text:span> a klikněte na tlačítko <text:span text:style-name="Emphasis"><text:span text:style-name="Strong_20_Emphasis">„Použít“</text:span></text:span> <text:note text:id="ftn1" text:note-class="footnote"><text:note-citation text:label="2)">2)</text:note-citation><text:note-body><text:p text:style-name="Text_20_body">Hodnota <text:span text:style-name="Emphasis"><text:span text:style-name="Strong_20_Emphasis">„Ne“</text:span></text:span> je určena pouze pro jednotlivá nesvázaná čísla časopisů</text:p></text:note-body></text:note>. </text:p>
            </text:list-item>
            <text:list-item>
              <text:p text:style-name="List_20_1_Content"> V poli <text:span text:style-name="Emphasis"><text:span text:style-name="Strong_20_Emphasis">„TRI-HDP: Tematická kategorie“</text:span></text:span> (Prefix TRI-HDP označuje, že tato statistická kategorie je určena pouze pro knihovnu Hospicu dobrého pastýře.))vyberte vhodnou hodnotu podle signatury knihy.</text:p>
            </text:list-item>
          </text:list>
        </text:list-item>
        <text:list-item>
          <text:p text:style-name="List_20_1_Content"> Další pole není standardně potřeba měnit (případné změny mohou ovlivnit chování při půjčování, proto v případě nejasností raději kontaktujte správce SPOK)</text:p>
        </text:list-item>
        <text:list-item>
          <text:p text:style-name="List_20_1_Content_Last"> Kliněte na tlačítko <text:span text:style-name="Emphasis"><text:span text:style-name="Strong_20_Emphasis">„Uložit/Vytvořit exempláře“</text:span></text:span> v dolní části rozhraní</text:p>
        </text:list-item>
      </text:list>
      <text:p text:style-name="Text_20_body"><text:a xlink:type="simple" xlink:href="https://eg-wiki.osvobozena-knihovna.cz/doku.php/katalogizace:sablony_exemplaru" text:style-name="Internet_20_link" text:visited-style-name="Visited_20_Internet_20_Link">Šablony pro úpravu exemplářů</text:a> <text:line-break/>
<text:a xlink:type="simple" xlink:href="https://eg-wiki.osvobozena-knihovna.cz/doku.php/katalogizace:nastaveni_vlastnosti_exemplaru" text:style-name="Internet_20_link" text:visited-style-name="Visited_20_Internet_20_Link">Podrobná všeobecná nápověda k úpravě exemplářů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bry_pastyr:katalogizace</dc:title>
  </office:meta>
</office:document-meta>
</file>