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8bb93d0ba1bf8a1e2acfa677f663e4.png"/>
  <manifest:file-entry manifest:media-type="image/png" manifest:full-path="Pictures/b84046c3f5a2bca4d640960535b250c5.png"/>
  <manifest:file-entry manifest:media-type="image/png" manifest:full-path="Pictures/eb8df09a3e565eb320c112a2717a566c.png"/>
  <manifest:file-entry manifest:media-type="image/png" manifest:full-path="Pictures/4f8d2f0c929ef7f99b6d217e069725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vt:selfcheck"/><text:bookmark-start text:name="__RefHeading___clovek_v_tisni_-_samoobsluzne_pujcovani_pro_personal_1"/><text:bookmark-start text:name="clovek_v_tisni_-_samoobsluzne_pujcovani_pro_personal"/>Člověk v tísni - samoobslužné půjčování pro personál<text:bookmark-end text:name="__RefHeading___clovek_v_tisni_-_samoobsluzne_pujcovani_pro_personal_1"/><text:bookmark-end text:name="clovek_v_tisni_-_samoobsluzne_pujcovani_pro_personal"/></text:h>
      <text:p text:style-name="Text_20_body"><text:span text:style-name="Strong_20_Emphasis">Upozornění:</text:span> <text:line-break/>
Samoobslužné půjčování je určeno pouze pro personál Člověka v tísni (nikoli vpro externí uživatele).</text:p>
      <text:h text:style-name="Heading_20_2" text:outline-level="2"><text:bookmark-start text:name="__RefHeading___pujceni_knihy_2"/><text:bookmark-start text:name="pujceni_knihy"/>Půjčení knihy<text:bookmark-end text:name="__RefHeading___pujceni_knihy_2"/><text:bookmark-end text:name="pujceni_knihy"/></text:h>
      <text:list text:style-name="Numbering_20_1" text:continue-numbering="false">
        <text:list-item>
          <text:p text:style-name="Numbering_20_1_Content_First"> Do webového prohlížeče zadejte adresu: <text:a xlink:type="simple" xlink:href="https://mojzis.jabok.cz/eg/circ/selfcheck/main" text:style-name="Internet_20_link" text:visited-style-name="Visited_20_Internet_20_Link">https://mojzis.jabok.cz/eg/circ/selfcheck/main</text:a>.</text:p>
        </text:list-item>
        <text:list-item>
          <text:p text:style-name="Numbering_20_1_Content"> Ve vyskakovacím okně vyplňte přihlašovací údaje pro správce samoobslužného půjčování a potvrďte kliknutím na tlačítko <text:span text:style-name="Emphasis"><text:span text:style-name="Strong_20_Emphasis">„Login“</text:span></text:span>  <text:line-break/><text:line-break/><draw:frame draw:style-name="media" draw:name="0" text:anchor-type="as-char" draw:z-index="0" svg:width="13.0175cm" svg:height="6.50875cm"><draw:image xlink:href="Pictures/418bb93d0ba1bf8a1e2acfa677f663e4.png" xlink:type="simple" xlink:show="embed" xlink:actuate="onLoad"/></draw:frame></text:p>
        </text:list-item>
        <text:list-item>
          <text:p text:style-name="Numbering_20_1_Content"> Po zobrazení výzvy <text:span text:style-name="Emphasis">„Prosím přihlaste se pomocí svého přihlašovacího jména nebo čárového kódu“</text:span> zadejte své přihlašovací jméno do katalogu a stiskněte <text:span text:style-name="Emphasis"><text:span text:style-name="Strong_20_Emphasis">„Enter“</text:span></text:span> <text:line-break/><text:line-break/><draw:frame draw:style-name="media" draw:name="1" text:anchor-type="as-char" draw:z-index="1" svg:width="25.479375cm" style:rel-width="100%" svg:height="8.6254166666667cm" style:rel-height="scale"><draw:image xlink:href="Pictures/b84046c3f5a2bca4d640960535b250c5.png" xlink:type="simple" xlink:show="embed" xlink:actuate="onLoad"/></draw:frame></text:p>
        </text:list-item>
        <text:list-item>
          <text:p text:style-name="Numbering_20_1_Content"> Zadejte své heslo.</text:p>
        </text:list-item>
        <text:list-item>
          <text:p text:style-name="Numbering_20_1_Content"> Dále podle instrukcí načtěte nebo zadejte čárové kódy všech knih nebo dokumentů, které si půjčujete. </text:p>
          <text:list text:style-name="List_20_1">
            <text:list-item>
              <text:p text:style-name="List_20_1_Content"> Pod polem pro zadání čárového kódu ze po načtení čárového kódu každé položky zobrazí červené oznámení o úspěšném nebo neúspěšném provedení akce. <text:line-break/><text:line-break/><draw:frame draw:style-name="media" draw:name="2" text:anchor-type="as-char" draw:z-index="2" svg:width="38.814375cm" style:rel-width="100%" svg:height="20.16125cm" style:rel-height="scale"><draw:image xlink:href="Pictures/eb8df09a3e565eb320c112a2717a566c.png" xlink:type="simple" xlink:show="embed" xlink:actuate="onLoad"/></draw:frame> <text:line-break/><text:line-break/></text:p>
            </text:list-item>
            <text:list-item>
              <text:p text:style-name="List_20_1_Content"> Pokud zadáte čárový kód knihy, kterou už máte půjčenou, prodlouží se tím výpůjční lhůta (o standardní dobu výpůjčky - pro zaměstnance a spolupracovníky je to tři měsíce). </text:p>
            </text:list-item>
            <text:list-item>
              <text:p text:style-name="List_20_1_Content_Last"> V případě nevyřešených problémů výpůjčka nebo prodloužení neproběhne (například pokud by měl knihu zapsanou jako půjčenou někdo jiný, pokud má knihu někdo rezervovanou …). V tom případě je nutné problém vyřešit s místním správcem knihovny Člověka v  tísni.</text:p>
            </text:list-item>
          </text:list>
        </text:list-item>
      </text:list>
      <text:h text:style-name="Heading_20_2" text:outline-level="2"><text:bookmark-start text:name="__RefHeading___dalsi_moznosti_3"/><text:bookmark-start text:name="dalsi_moznosti"/>Další možnosti<text:bookmark-end text:name="__RefHeading___dalsi_moznosti_3"/><text:bookmark-end text:name="dalsi_moznosti"/></text:h>
      <text:p text:style-name="Text_20_body">V rozhraní pro samoobslužnou výpůjčku můžete také zobrazit seznam výpůjček nebo rezervací.</text:p>
      <text:list text:style-name="List_20_1" text:continue-numbering="false">
        <text:list-item>
          <text:p text:style-name="List_20_1_Content_First"> Seznam všech dokumentů, které máte vypůjčené, zobrazít (kliknutím na tlačítko <text:span text:style-name="Emphasis"><text:span text:style-name="Strong_20_Emphasis">„Zobrazit výpůjčky“</text:span></text:span>),</text:p>
        </text:list-item>
        <text:list-item>
          <text:p text:style-name="List_20_1_Content_Last"> Seznam rezervací k vyzvednutí a rezervací čekajících na splnění zobrazíte kliknutím na tlačítko <text:span text:style-name="Emphasis"><text:span text:style-name="Strong_20_Emphasis">„Zobrazit rezervace“</text:span></text:span>),</text:p>
        </text:list-item>
      </text:list>
      <text:p text:style-name="Text_20_body">Seznam výpůjček i rezervací si můžete také vytisknout pomocí tlačítka  <text:span text:style-name="Emphasis"><text:span text:style-name="Strong_20_Emphasis">„Vytisknout seznam“</text:span></text:span></text:p>
      <text:p text:style-name="Text_20_body">Do rozhraní se seznamem  právě proběhlých výpůjček se vrátíte kliknutím na tlačítko <text:span text:style-name="Emphasis"><text:span text:style-name="Strong_20_Emphasis">„Domů“</text:span></text:span>.</text:p>
      <text:h text:style-name="Heading_20_2" text:outline-level="2"><text:bookmark-start text:name="__RefHeading___odhlaseni_4"/><text:bookmark-start text:name="odhlaseni"/>Odhlášení<text:bookmark-end text:name="__RefHeading___odhlaseni_4"/><text:bookmark-end text:name="odhlaseni"/></text:h>
      <text:p text:style-name="Text_20_body">Pro opuštění rozhraní klikněte na tlačítko <text:span text:style-name="Emphasis"><text:span text:style-name="Strong_20_Emphasis">„Odhlásit se“</text:span></text:span>. </text:p>
      <text:p text:style-name="Text_20_body">Pokud máte na řádku „potvrzení“ zaškrtnutou volbu „Tisk“ nebo „E-mailem“, při odhlášení se vygeneruje potvrzení o knihách, které jste si půjčili nebo prodloužili a podle zaškrtnuté volby se vystiskne nebo odešle e-mailem. </text:p>
      <text:p text:style-name="Text_20_body"><draw:frame draw:style-name="media" draw:name="3" text:anchor-type="as-char" draw:z-index="3" svg:width="26.9875cm" style:rel-width="100%" svg:height="8.016875cm" style:rel-height="scale"><draw:image xlink:href="Pictures/4f8d2f0c929ef7f99b6d217e06972568.png" xlink:type="simple" xlink:show="embed" xlink:actuate="onLoad"/></draw:frame></text:p>
      <text:p text:style-name="Text_20_body">V případě, že máte aktivovanou volbu „Bez potvrzení“, odhlášení proběhne bez tisku nebo zaslání výpisu půjčených knih. </text:p>
      <text:h text:style-name="Heading_20_2" text:outline-level="2"><text:bookmark-start text:name="__RefHeading___vraceni_vypujcenych_knih_5"/><text:bookmark-start text:name="vraceni_vypujcenych_knih"/>Vracení vypůjčených knih<text:bookmark-end text:name="__RefHeading___vraceni_vypujcenych_knih_5"/><text:bookmark-end text:name="vraceni_vypujcenych_knih"/></text:h>
      <text:p text:style-name="Text_20_body">Vrácení musí provést správce knihovny Člověka v tísni (samoobslužné vracení není možné).</text:p>
      <text:p text:style-name="Text_20_body">Knihy, které chcete vrátit, předejte správci nebo je vložte na stanovené místo pro vracení knih. Nezapomeňte si poté ve svém čtenářském kontě zkontrolovat, zda vrácení proběhlo v předpokládaném ča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vt:selfcheck</dc:title>
  </office:meta>
</office:document-meta>
</file>