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ee53e00441f89638986855233ff406b.jpg"/>
  <manifest:file-entry manifest:media-type="image/jpeg" manifest:full-path="Pictures/cb7d1f09576c7449f09415aa00c482c4.jpg"/>
  <manifest:file-entry manifest:media-type="image/jpeg" manifest:full-path="Pictures/59bbc84780bf1999d0edf45c52fb96f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tority:propojeni_bib_zaznamu_s_autoritnim"/><text:bookmark-start text:name="__RefHeading___propojeni_bibliografickeho_zaznamu_s_autoritnim_zaznamem_1"/><text:bookmark-start text:name="propojeni_bibliografickeho_zaznamu_s_autoritnim_zaznamem"/>Propojení bibliografického záznamu s autoritním záznamem<text:bookmark-end text:name="__RefHeading___propojeni_bibliografickeho_zaznamu_s_autoritnim_zaznamem_1"/><text:bookmark-end text:name="propojeni_bibliografickeho_zaznamu_s_autoritnim_zaznamem"/></text:h>
      <text:p text:style-name="Text_20_body">Postup pro propojení bibliografického  záznamu propojit s příslušnými autoritními záznamy:</text:p>
      <text:list text:style-name="Numbering_20_1" text:continue-numbering="false">
        <text:list-item>
          <text:p text:style-name="Numbering_20_1_Content_First"> V katalogu vyhledejte bibliografický záznam, který chcete  propojit s autoritními záznamy.</text:p>
        </text:list-item>
        <text:list-item>
          <text:p text:style-name="Numbering_20_1_Content"> Otevřete detail záznamu</text:p>
        </text:list-item>
        <text:list-item>
          <text:p text:style-name="Numbering_20_1_Content_Last"> Klikněte na tlačítko <text:span text:style-name="Emphasis"><text:span text:style-name="Strong_20_Emphasis">„Akce pro tento záznam“</text:span></text:span> v pravé horní části obrazovky a zvolte položku <text:span text:style-name="Emphasis"><text:span text:style-name="Strong_20_Emphasis">„Editace MARCu“</text:span></text:span></text:p>
        </text:list-item>
      </text:list>
      <text:h text:style-name="Heading_20_2" text:outline-level="2"><text:bookmark-start text:name="__RefHeading___propojeni_existujiciho_zahlavi_na_autoritni_zaznam_2"/><text:bookmark-start text:name="propojeni_existujiciho_zahlavi_na_autoritni_zaznam"/>Propojení existujícího záhlaví na autoritní záznam<text:bookmark-end text:name="__RefHeading___propojeni_existujiciho_zahlavi_na_autoritni_zaznam_2"/><text:bookmark-end text:name="propojeni_existujiciho_zahlavi_na_autoritni_zaznam"/></text:h>
      <text:list text:style-name="Numbering_20_1" text:continue-numbering="false">
        <text:list-item>
          <text:p text:style-name="Numbering_20_1_Content_First"> Abyste zjistili, zda jsou údaje ve jmenných nebo věcných záhlavích  propojeny s autoritními záznamy, klikněte na tlačítko <text:span text:style-name="Emphasis"><text:span text:style-name="Strong_20_Emphasis">„Validovat“</text:span></text:span> v horní části obrazovky. </text:p>
        </text:list-item>
        <text:list-item>
          <text:p text:style-name="Numbering_20_1_Content"> Všechna záhlaví záznamu, která nejsou propojena s lokálním slovníkem autorit uloženým v systému, se zobrazí červněně (viz obrázek). <text:line-break/> <draw:frame draw:style-name="media" draw:name="0" text:anchor-type="as-char" draw:z-index="0" svg:width="25.7175cm" style:rel-width="100%" svg:height="18.838333333333cm" style:rel-height="scale"><draw:image xlink:href="Pictures/9ee53e00441f89638986855233ff406b.jpg" xlink:type="simple" xlink:show="embed" xlink:actuate="onLoad"/></draw:frame> <text:line-break/> <text:line-break/></text:p>
        </text:list-item>
        <text:list-item>
          <text:p text:style-name="Numbering_20_1_Content"> Umístěte kurzor na požadované záhlaví (např. v případě autora  umístěte kurzor v poli 100$a nebo 700$a podpole a na jméno autora) a klikněte pravým tlačítkem myši. Zobrazí se vyskakovací seznam dostupných autoritních záznamů, které jsou podobné Vámi vybranému záhlaví. </text:p>
        </text:list-item>
        <text:list-item>
          <text:p text:style-name="Numbering_20_1_Content"> Jestliže žádná autorita v seznamu neodpovídá požadované položce, můžete zobrazit další další položky listováním v seznamu pomocí volby <text:span text:style-name="Emphasis"><text:span text:style-name="Strong_20_Emphasis">„Předchozí stránka“</text:span></text:span> v horní části seznamu nebo <text:span text:style-name="Emphasis"><text:span text:style-name="Strong_20_Emphasis">„Další stránka“</text:span></text:span> v dolní části seznamu.</text:p>
        </text:list-item>
        <text:list-item>
          <text:p text:style-name="Numbering_20_1_Content"> Vyberte požadovanou autoritu a v seznamu na ni najeďte myší. Tím se na pravé straně rozbalí náhled záhlaví zvolené autority. </text:p>
        </text:list-item>
        <text:list-item>
          <text:p text:style-name="Numbering_20_1_Content"> Pokud chcete do bibliografického záznamu použít/zkopírovat všechna podpole zobrazená v náhledu dané autority, klikněte v náhledu na volbu <text:span text:style-name="Emphasis"><text:span text:style-name="Strong_20_Emphasis">„Použít úplnou autoritu“</text:span></text:span> (viz obrázek). V případě, že chcete použít pouze vybraná podpole (nedoporučujeme), označte zaškrtávací políčka u příslušných podpolí a klikněte na volbu <text:span text:style-name="Emphasis"><text:span text:style-name="Strong_20_Emphasis">„Použít vybrané“</text:span></text:span>. <text:line-break/> <text:line-break/><draw:frame draw:style-name="media" draw:name="1" text:anchor-type="as-char" draw:z-index="1" svg:width="29.950833333333cm" style:rel-width="100%" svg:height="19.129375cm" style:rel-height="scale"><draw:image xlink:href="Pictures/cb7d1f09576c7449f09415aa00c482c4.jpg" xlink:type="simple" xlink:show="embed" xlink:actuate="onLoad"/></draw:frame> <text:line-break/> <text:line-break/></text:p>
        </text:list-item>
        <text:list-item>
          <text:p text:style-name="Numbering_20_1_Content_Last"> Použitím vybrané autority se do záhlaví v bibliografickém záznamu automaticky zkopírují všechna podpole ze záhlaví autority (nebo pouze vybraná podpole) a vytvoří se propojovací podpole $0, které obsahuje odkaz na systémové číslo autority v Evergreenu.</text:p>
        </text:list-item>
      </text:list>
      <text:h text:style-name="Heading_20_2" text:outline-level="2"><text:bookmark-start text:name="__RefHeading___vytvoreni_a_propojeni_noveho_zahlavi_3"/><text:bookmark-start text:name="vytvoreni_a_propojeni_noveho_zahlavi"/>Vytvoření a propojení nového záhlaví<text:bookmark-end text:name="__RefHeading___vytvoreni_a_propojeni_noveho_zahlavi_3"/><text:bookmark-end text:name="vytvoreni_a_propojeni_noveho_zahlavi"/></text:h>
      <text:list text:style-name="Numbering_20_1" text:continue-numbering="false">
        <text:list-item>
          <text:p text:style-name="Numbering_20_1_Content_First"> V rozhraní pro editaci MARCu  vložte nový řádek (vložení nového řádku pod aktuální pole: <text:span text:style-name="Emphasis"><text:span text:style-name="Strong_20_Emphasis">„Ctrl+Enter“</text:span></text:span>)</text:p>
        </text:list-item>
        <text:list-item>
          <text:p text:style-name="Numbering_20_1_Content"> Vyplňte požadované číslo pole (např. pokud chcete vložit propojení na autoritu v poli pro dalšího autora,  vyplňte hodnotu 700). </text:p>
        </text:list-item>
        <text:list-item>
          <text:p text:style-name="Numbering_20_1_Content"> Vytvořte podpole $a napište do něj požadovaný termín (např. u dalšího autora to bude příjmení, případně <text:span text:style-name="Emphasis">„příjmení, jméno“</text:span>)</text:p>
        </text:list-item>
        <text:list-item>
          <text:p text:style-name="Numbering_20_1_Content"> Najeďte kurzorem myši do vyplněného (nebo částečně vyplněného) a klikněte pravým tlačítkem. Zobrazí se seznam dostupných záhlaví podobných údajům v podpoli $a.</text:p>
          <text:list text:style-name="List_20_1">
            <text:list-item>
              <text:p text:style-name="List_20_1_Content"> Seznam obsahuje také odkazy na další autority (viz, viz také). Pokud zjistíte, že termín, který jste původně zapsali do podpole $a nevyhovuje Vašim požadavkům a pomocí odkazů zjistíte vhodnější termín, nahraďte původní termín v podpoli $a novým požadovaným termínem a kliknutím pravým tlačítkem znovu rozbalte seznam autorit (viz obrázek). <text:line-break/> <text:line-break/><draw:frame draw:style-name="media" draw:name="2" text:anchor-type="as-char" draw:z-index="2" svg:width="31.59125cm" style:rel-width="100%" svg:height="10.95375cm" style:rel-height="scale"><draw:image xlink:href="Pictures/59bbc84780bf1999d0edf45c52fb96f1.jpg" xlink:type="simple" xlink:show="embed" xlink:actuate="onLoad"/></draw:frame> <text:line-break/> <text:line-break/> </text:p>
            </text:list-item>
          </text:list>
        </text:list-item>
        <text:list-item>
          <text:p text:style-name="Numbering_20_1_Content">  Vyberte požadovanou autoritu a v seznamu na ni najeďte myší. Tím se na pravé straně rozbalí náhled záhlaví zvolené autority. </text:p>
        </text:list-item>
        <text:list-item>
          <text:p text:style-name="Numbering_20_1_Content"> V náhledu  autority klikněte v náhledu na volbu <text:span text:style-name="Emphasis"><text:span text:style-name="Strong_20_Emphasis">„Použít úplnou autoritu“</text:span></text:span> </text:p>
        </text:list-item>
        <text:list-item>
          <text:p text:style-name="Numbering_20_1_Content"> Výběrem plné autority se do vybraného záhlaví v bibliografickém záznamu automaticky zkopírují všechna podpole ze záhlaví autority, u jmenných záhlaví se vyplní se také potřebné indikátory a vytvoří se propojovací podpole $0, které obsahuje odkaz na systémové číslo autority v Evergreenu a zajišťuje automatickou aktualizaci autoritních záhlaví v systému.</text:p>
        </text:list-item>
        <text:list-item>
          <text:p text:style-name="Numbering_20_1_Content_Last"> V případě, že chcete použít pouze vybraná podpole, označte zaškrtávací políčka u příslušných podpolí a klikněte na volbu <text:span text:style-name="Emphasis"><text:span text:style-name="Strong_20_Emphasis">„Použít vybrané“</text:span></text:span> (viz výše). Tento postup však při vytváření nového záhlaví v žádném případě nedoporučujem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utority:propojeni_bib_zaznamu_s_autoritnim</dc:title>
  </office:meta>
</office:document-meta>
</file>