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eca12ca4bafb64839b5988ec7231d8.jpg"/>
  <manifest:file-entry manifest:media-type="image/jpeg" manifest:full-path="Pictures/26072f10875da720de2eefc5fdf3d24d.jpg"/>
  <manifest:file-entry manifest:media-type="image/jpeg" manifest:full-path="Pictures/86ea2841fca1b536fc1806838b4eaf16.jpg"/>
  <manifest:file-entry manifest:media-type="image/jpeg" manifest:full-path="Pictures/8d66f9c22d6f0f907953109c31ced449.jpg"/>
  <manifest:file-entry manifest:media-type="image/jpeg" manifest:full-path="Pictures/b92db2891f29913c1891f33cfb324917.jpg"/>
  <manifest:file-entry manifest:media-type="image/jpeg" manifest:full-path="Pictures/d8ac294df5a2f1001f4851bc7b6325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ce:seminar_evergreen_v_ceskych_knihovnach_2016"/><text:bookmark-start text:name="__RefHeading___seminar_evergreen_v_ceskych_knihovnach_2016_1"/><text:bookmark-start text:name="seminar_evergreen_v_ceskych_knihovnach_2016"/>Seminář Evergreen v českých knihovnách 2016<text:bookmark-end text:name="__RefHeading___seminar_evergreen_v_ceskych_knihovnach_2016_1"/><text:bookmark-end text:name="seminar_evergreen_v_ceskych_knihovnach_2016"/></text:h>
      <text:p text:style-name="Text_20_body">V pondělí 10. října 2016 se v Klementinu konal <text:span text:style-name="Strong_20_Emphasis">4. ročník semináře Evergreen v českých knihovnách</text:span> pořádaný pražskou organizací Svazu knihovníků a informačních pracovníků ČR ve spolupráci s Národní knihovnou ČR a Knihovnou Jabok. Kromě nabitého odborného programu si účastníci mohli vychutnat také dort na oslavu nejen  pátého výročí ostrého provozu Evergreenu v České republice (a  tím vlastně i knihovního softwaru s otevřeným zdrojovým kódem vůbec), ale také k prvnímu výročí úspěšného provozu <text:a xlink:type="simple" xlink:href="https://eg-wiki.osvobozena-knihovna.cz/doku.php/spok:spok" text:style-name="Internet_20_link" text:visited-style-name="Visited_20_Internet_20_Link">společného katalogu</text:a> dvou nezávislých knihoven. </text:p>
      <text:p text:style-name="Text_20_body">Informace o semináři <text:a xlink:type="simple" xlink:href="http://www.skipcr.cz/regiony/01-praha/akce/skip-pro-praxi/evergreen-v-ceskych-knihovnach-2016" text:style-name="Internet_20_link" text:visited-style-name="Visited_20_Internet_20_Link">na stránkách pražské organizace SKIP ČR</text:a></text:p>
      <text:p text:style-name="Text_20_body">Několik fotografií:</text:p>
      <text:p text:style-name="Text_20_body"><draw:frame draw:style-name="media" draw:name="Fotodokumentace - přednáška Ladislava Kubečka Legend" text:anchor-type="as-char" draw:z-index="0" svg:width="5.2916666666667cm"><draw:text-box><text:p text:style-name="legendcenter"><draw:frame draw:style-name="media" draw:name="Fotodokumentace - přednáška Ladislava Kubečka" text:anchor-type="as-char" draw:z-index="0" svg:width="5.2916666666667cm" svg:height="3.7806018518519cm"><draw:image xlink:href="Pictures/a6eca12ca4bafb64839b5988ec7231d8.jpg" xlink:type="simple" xlink:show="embed" xlink:actuate="onLoad"/></draw:frame>Fotodokumentace - přednáška Ladislava Kubečka</text:p></draw:text-box></draw:frame> <draw:frame draw:style-name="media" draw:name="Vodící pes Dany Legend" text:anchor-type="as-char" draw:z-index="0" svg:width="5.2916666666667cm"><draw:text-box><text:p text:style-name="legendcenter"><draw:frame draw:style-name="media" draw:name="Vodící pes Dany" text:anchor-type="as-char" draw:z-index="1" svg:width="5.2916666666667cm" svg:height="3.7806018518519cm"><draw:image xlink:href="Pictures/26072f10875da720de2eefc5fdf3d24d.jpg" xlink:type="simple" xlink:show="embed" xlink:actuate="onLoad"/></draw:frame>Vodící pes Dany</text:p></draw:text-box></draw:frame> <draw:frame draw:style-name="media" draw:name="Moderátor semináře Václav Jansa Legend" text:anchor-type="as-char" draw:z-index="0" svg:width="5.2916666666667cm"><draw:text-box><text:p text:style-name="legendcenter"><draw:frame draw:style-name="media" draw:name="Moderátor semináře Václav Jansa" text:anchor-type="as-char" draw:z-index="2" svg:width="5.2916666666667cm" svg:height="3.7806018518519cm"><draw:image xlink:href="Pictures/86ea2841fca1b536fc1806838b4eaf16.jpg" xlink:type="simple" xlink:show="embed" xlink:actuate="onLoad"/></draw:frame>Moderátor semináře Václav Jansa</text:p></draw:text-box></draw:frame> <draw:frame draw:style-name="media" draw:name="Účastníci semináře Legend" text:anchor-type="as-char" draw:z-index="0" svg:width="5.2916666666667cm"><draw:text-box><text:p text:style-name="legendcenter"><draw:frame draw:style-name="media" draw:name="Účastníci semináře" text:anchor-type="as-char" draw:z-index="3" svg:width="5.2916666666667cm" svg:height="3.7806018518519cm"><draw:image xlink:href="Pictures/8d66f9c22d6f0f907953109c31ced449.jpg" xlink:type="simple" xlink:show="embed" xlink:actuate="onLoad"/></draw:frame>Účastníci semináře</text:p></draw:text-box></draw:frame> <draw:frame draw:style-name="media" draw:name="Petra Kleinwächterová - prezentace Společného katalogu Legend" text:anchor-type="as-char" draw:z-index="0" svg:width="5.2916666666667cm"><draw:text-box><text:p text:style-name="legendcenter"><draw:frame draw:style-name="media" draw:name="Petra Kleinwächterová - prezentace Společného katalogu" text:anchor-type="as-char" draw:z-index="4" svg:width="5.2916666666667cm" svg:height="3.7806018518519cm"><draw:image xlink:href="Pictures/b92db2891f29913c1891f33cfb324917.jpg" xlink:type="simple" xlink:show="embed" xlink:actuate="onLoad"/></draw:frame>Petra Kleinwächterová - prezentace Společného katalogu</text:p></draw:text-box></draw:frame> <draw:frame draw:style-name="media" draw:name="Livia Vrzalová - prezentace Obalkyknih.cz v Evergreenu Legend" text:anchor-type="as-char" draw:z-index="0" svg:width="5.2916666666667cm"><draw:text-box><text:p text:style-name="legendcenter"><draw:frame draw:style-name="media" draw:name="Livia Vrzalová - prezentace Obalkyknih.cz v Evergreenu" text:anchor-type="as-char" draw:z-index="5" svg:width="5.2916666666667cm" svg:height="3.7806018518519cm"><draw:image xlink:href="Pictures/d8ac294df5a2f1001f4851bc7b632590.jpg" xlink:type="simple" xlink:show="embed" xlink:actuate="onLoad"/></draw:frame>Livia Vrzalová - prezentace Obalkyknih.cz v Evergreenu</text:p></draw:text-box></draw:frame></text:p>
      <text:p text:style-name="Text_20_body">Další fotografie ze semináře najdete na <text:a xlink:type="simple" xlink:href="https://www.facebook.com/EvergreenCZ/photos/?tab=album&amp;album_id=221830244902067" text:style-name="Internet_20_link" text:visited-style-name="Visited_20_Internet_20_Link">Facebooku</text:a></text:p>
      <text:h text:style-name="Heading_20_2" text:outline-level="2"><text:bookmark-start text:name="__RefHeading___program_seminare_2"/><text:bookmark-start text:name="program_seminare"/>Program semináře<text:bookmark-end text:name="__RefHeading___program_seminare_2"/><text:bookmark-end text:name="program_seminare"/></text:h>
      <text:p text:style-name="Text_20_body"><text:span text:style-name="Strong_20_Emphasis">Úvodní slovo aneb Páté výročí zahájení ostrého provozu Evergreenu v českém prostředí</text:span> - Mgr. Václav Jansa (Ústav informačních studií a knihovnictví Filozofické faktulty UK)</text:p>
      <text:p text:style-name="Text_20_body"><text:span text:style-name="Strong_20_Emphasis">Analýza přístupnosti Evergreenu pro zrakově postižené uživatele</text:span> - Ladislav Kubeček (Knihovna a tiskárna pro nevidomé K. E. Macana) <text:line-break/>
<text:a xlink:type="simple" xlink:href="https://eg-wiki.osvobozena-knihovna.cz/doku.php/akce:vysledky_testovani_katalogu_evergreen.docx" text:style-name="Internet_20_link" text:visited-style-name="Visited_20_Internet_20_Link"> Výsledky testování přístupnosti katalogu Evergreen(DOCX, 18 KB)</text:a> <text:line-break/>
<text:a xlink:type="simple" xlink:href="https://eg-wiki.osvobozena-knihovna.cz/doku.php/akce:vysledky_testovani_katalogu_evergreen.pdf" text:style-name="Internet_20_link" text:visited-style-name="Visited_20_Internet_20_Link"> Výsledky testování přístupnosti katalogu Evergreen (PDF, 408 KB)</text:a></text:p>
      <text:p text:style-name="Text_20_body"><text:span text:style-name="Strong_20_Emphasis">Přidaný obsah ze serveru obalkyknih.cz v Evergreenu</text:span>  - Mgr. Livia Vrzalová (Knihovna Jána Langoše), PhDr. Linda Jansová, Ph.D. (pražská organizace SKIP, Národní knihovna ČR) <text:line-break/>
<text:a xlink:type="simple" xlink:href="https://eg-wiki.osvobozena-knihovna.cz/doku.php/akce:obalkyknih.pdf" text:style-name="Internet_20_link" text:visited-style-name="Visited_20_Internet_20_Link">Prezentace ke stažení (PDF, 1,6 MB)</text:a></text:p>
      <text:p text:style-name="Text_20_body"><text:span text:style-name="Strong_20_Emphasis">Rok provozu společného katalogu s využitím Evergreenu</text:span> - Mgr. Petra Kleinwächterová (Katolický domov studujících) <text:line-break/>
<text:a xlink:type="simple" xlink:href="https://eg-wiki.osvobozena-knihovna.cz/doku.php/akce:knihovna_kds_2016.pdf" text:style-name="Internet_20_link" text:visited-style-name="Visited_20_Internet_20_Link">Prezentace ke stažení (PDF, 936 KB)</text:a> <text:line-break/>
<text:a xlink:type="simple" xlink:href="https://eg-wiki.osvobozena-knihovna.cz/doku.php/akce:knihovna_kds_2016.pptx" text:style-name="Internet_20_link" text:visited-style-name="Visited_20_Internet_20_Link">Prezentace ke stažení (PPTX, 2,5 MB)</text:a></text:p>
      <text:p text:style-name="Text_20_body"><text:span text:style-name="Strong_20_Emphasis">Evergreen v Knihovně Institutu Terezínské iniciativy – současný stav a plány do budoucna</text:span> - Mgr. Aneta Plzáková (Institut Terezínské iniciativy) <text:line-break/>
<text:a xlink:type="simple" xlink:href="https://eg-wiki.osvobozena-knihovna.cz/doku.php/akce:evergreen_v_kiti.pdf" text:style-name="Internet_20_link" text:visited-style-name="Visited_20_Internet_20_Link">Prezentace ke stažení (PDF, 458 KB) </text:a></text:p>
      <text:p text:style-name="Text_20_body"><text:span text:style-name="Strong_20_Emphasis">Nápověda pro online katalog jako výstup projektové výuky na Ústavu informačních studií a knihovnictví FF UK v Praze</text:span> - Bc. Zuzana Žižková (Ústav informačních studií a knihovnictví Filozofické fakulty Univerzity Karlovyv Praze) <text:line-break/>
<text:a xlink:type="simple" xlink:href="https://eg-wiki.osvobozena-knihovna.cz/doku.php/akce:projekt_evergreen.pdf" text:style-name="Internet_20_link" text:visited-style-name="Visited_20_Internet_20_Link">Prezentaace ke stažení (PDF, 135 KB)</text:a> <text:line-break/>
<text:a xlink:type="simple" xlink:href="https://eg-wiki.osvobozena-knihovna.cz/doku.php/akce:projekt_evergreen.pptx" text:style-name="Internet_20_link" text:visited-style-name="Visited_20_Internet_20_Link">Prezentace ke stažení (PPTX, 233 KB)</text:a></text:p>
      <text:p text:style-name="Text_20_body"><text:span text:style-name="Strong_20_Emphasis">Sdílení informací a komunikace v komunitách kolem svobodných softwarů na příkladu Evergreenu a Kohy</text:span> -
Ing. Václav Jansa (Ústav informačních studií a knihovnictví Filozofické fakulty Univerzity Karlovy v Praze) <text:line-break/>
<text:a xlink:type="simple" xlink:href="https://eg-wiki.osvobozena-knihovna.cz/doku.php/akce:komunikace_evergreen_koha.pdf" text:style-name="Internet_20_link" text:visited-style-name="Visited_20_Internet_20_Link">Prezentace ke stažení (PDF, 457 KB)</text:a></text:p>
      <text:p text:style-name="Text_20_body"><text:span text:style-name="Strong_20_Emphasis">Evergreen jako nástroj pro tvorbu seznamů studijní literatury</text:span> - Mgr. Eva Cerniňáková (Knihovna Jabok) <text:line-break/>
<text:a xlink:type="simple" xlink:href="https://eg-wiki.osvobozena-knihovna.cz/doku.php/akce:vyuziti_evergreenu_pro_tvorbu_seznamu_studijni_literatury.pdf" text:style-name="Internet_20_link" text:visited-style-name="Visited_20_Internet_20_Link">Prezentace ke stažení (PDF, 225 KB)</text:a> <text:line-break/>
<text:a xlink:type="simple" xlink:href="http://www.slideshare.net/cernin/vyuit-evergreenu-pro-tvorbu-seznam-studijn-literatury" text:style-name="Internet_20_link" text:visited-style-name="Visited_20_Internet_20_Link"> Prezentace na SlideSh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ce:seminar_evergreen_v_ceskych_knihovnach_2016</dc:title>
  </office:meta>
</office:document-meta>
</file>