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48284c71f46d7703e23cc9d7793411.jpg"/>
  <manifest:file-entry manifest:media-type="image/jpeg" manifest:full-path="Pictures/2dc9167eae9cebd9be0fa7cb60ff6be1.jpg"/>
  <manifest:file-entry manifest:media-type="image/jpeg" manifest:full-path="Pictures/eb581f6ab1e1e649d865be64734a85e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ce:seminar_evergreen_v_ceskych_knihovnach_2014"/><text:bookmark-start text:name="__RefHeading___seminar_evergreen_v_ceskych_knihovnach_2014_1"/><text:bookmark-start text:name="seminar_evergreen_v_ceskych_knihovnach_2014"/>Seminář Evergreen v českých knihovnách 2014<text:bookmark-end text:name="__RefHeading___seminar_evergreen_v_ceskych_knihovnach_2014_1"/><text:bookmark-end text:name="seminar_evergreen_v_ceskych_knihovnach_2014"/></text:h>
      <text:p text:style-name="Text_20_body">V pondělí 13. října 2014 proběhl v v prostorách Národní knihovny ČR konat již druhý ročník semináře <text:span text:style-name="Emphasis">Evergreen v českých knihovnách</text:span>, pořádaný pražskou organizací Svazu knihovníků a informačních pracovníků ČR ve spolupráci s Národní knihovnou. </text:p>
      <text:p text:style-name="Text_20_body">Zpráva ze semináře v časopise<text:a xlink:type="simple" xlink:href="http://ikaros.cz/zprava-ze-seminare-evergreen-v-ceskych-knihovnach-2014" text:style-name="Internet_20_link" text:visited-style-name="Visited_20_Internet_20_Link">Ikaros</text:a></text:p>
      <text:h text:style-name="Heading_20_2" text:outline-level="2"><text:bookmark-start text:name="__RefHeading___program_2"/><text:bookmark-start text:name="program"/>Program:<text:bookmark-end text:name="__RefHeading___program_2"/><text:bookmark-end text:name="program"/></text:h>
      <text:p text:style-name="Text_20_body"><text:span text:style-name="Strong_20_Emphasis">Úvodní slovo</text:span> - PhDr. Linda Jansová, Ph.D. (pražská organizace SKIP)</text:p>
      <text:p text:style-name="Text_20_body"><text:span text:style-name="Strong_20_Emphasis">Praktické zkušenosti</text:span> s implementací softwaru Evergreen v ČR</text:p>
      <text:list text:style-name="List_20_1" text:continue-numbering="false">
        <text:list-item>
          <text:p text:style-name="List_20_1_Content_First"> Evergreen v knihovně Velvyslanectví Indie v České republice - Mgr. Ludmila Šimůnková</text:p>
        </text:list-item>
        <text:list-item>
          <text:p text:style-name="List_20_1_Content"> <text:a xlink:type="simple" xlink:href="http://www.slideshare.net/cernin/evergreen-v-knihovn-evangeliklnho-teologickho-semine" text:style-name="Internet_20_link" text:visited-style-name="Visited_20_Internet_20_Link"> Evergreen v knihovně Evangelikálního teologického semináře</text:a> - Jan Valeš, ThD. </text:p>
        </text:list-item>
        <text:list-item>
          <text:p text:style-name="List_20_1_Content"> <text:a xlink:type="simple" xlink:href="http://prezi.com/mypplnxsv9re/evergreen-v-knihovne-institutu-terezinske-iniciativy/" text:style-name="Internet_20_link" text:visited-style-name="Visited_20_Internet_20_Link"> Evergreen v Knihovně Institutu Terezínské iniciativy</text:a> - Mgr. Aneta Plzáková</text:p>
        </text:list-item>
        <text:list-item>
          <text:p text:style-name="List_20_1_Content_Last"> <text:a xlink:type="simple" xlink:href="http://prezi.com/nthvlhgduom2/evergreen-v-knihovne-jana-langose/" text:style-name="Internet_20_link" text:visited-style-name="Visited_20_Internet_20_Link"> Evergreen v Knihovně Jána Langoše</text:a> - Mgr. Livia Vrzalová </text:p>
        </text:list-item>
      </text:list>
      <text:p text:style-name="Text_20_body"><text:span text:style-name="Strong_20_Emphasis"><text:a xlink:type="simple" xlink:href="http://www.slideshare.net/cernin/evergreen-co-vasceka" text:style-name="Internet_20_link" text:visited-style-name="Visited_20_Internet_20_Link"> Co vás čeká a nemine při přechodu na Evergreen </text:a></text:span> -   Mgr. Eva Cerniňáková (Knihovna Jabok)</text:p>
      <text:p text:style-name="Text_20_body"><text:span text:style-name="Strong_20_Emphasis">Diskuse o využití svobodného softwaru v českých knihovnách</text:span> - Moderátor Ing. Václav Jansa (Ústav informačních studií a knihovnictví FF UK v Praze)</text:p>
      <text:p text:style-name="Text_20_body"><draw:frame draw:style-name="media" draw:name="0" text:anchor-type="as-char" draw:z-index="0" svg:width="7.9375cm" svg:height="5.2916666666667cm"><draw:image xlink:href="Pictures/8d48284c71f46d7703e23cc9d7793411.jpg" xlink:type="simple" xlink:show="embed" xlink:actuate="onLoad"/></draw:frame> <draw:frame draw:style-name="media" draw:name="1" text:anchor-type="as-char" draw:z-index="1" svg:width="7.9375cm" svg:height="5.2916666666667cm"><draw:image xlink:href="Pictures/2dc9167eae9cebd9be0fa7cb60ff6be1.jpg" xlink:type="simple" xlink:show="embed" xlink:actuate="onLoad"/></draw:frame> <draw:frame draw:style-name="media" draw:name="2" text:anchor-type="as-char" draw:z-index="2" svg:width="7.9375cm" svg:height="5.2916666666667cm"><draw:image xlink:href="Pictures/eb581f6ab1e1e649d865be64734a85ee.jpg" xlink:type="simple" xlink:show="embed" xlink:actuate="onLoad"/></draw:frame></text:p>
      <text:p text:style-name="Horizontal_20_Line"/>
      <text:p text:style-name="Text_20_body"><text:a xlink:type="simple" xlink:href="https://eg-wiki.osvobozena-knihovna.cz/doku.php/akce" text:style-name="Internet_20_link" text:visited-style-name="Visited_20_Internet_20_Link">Další ročníky seminář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ce:seminar_evergreen_v_ceskych_knihovnach_2014</dc:title>
  </office:meta>
</office:document-meta>
</file>