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fdc8804d61b840ae4ec8969b0dc65ab.jpg"/>
  <manifest:file-entry manifest:media-type="image/jpeg" manifest:full-path="Pictures/16bba3af762db818854ad70f08ed7b48.jpg"/>
  <manifest:file-entry manifest:media-type="image/jpeg" manifest:full-path="Pictures/8a87068cc96c1fb56d0d6b85930ba0b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ce:seminar_evergreen_ceskych_knihovnach_2015"/><text:bookmark-start text:name="__RefHeading___seminar_evergreen_v_ceskych_knihovnach_2015_1"/><text:bookmark-start text:name="seminar_evergreen_v_ceskych_knihovnach_2015"/>Seminář Evergreen v českých knihovnách 2015<text:bookmark-end text:name="__RefHeading___seminar_evergreen_v_ceskych_knihovnach_2015_1"/><text:bookmark-end text:name="seminar_evergreen_v_ceskych_knihovnach_2015"/></text:h>
      <text:p text:style-name="Text_20_body"><draw:frame draw:style-name="medialeft" draw:name="0" text:anchor-type="paragraph" draw:z-index="0" svg:width="5.2916666666667cm" svg:height="3.5277777777778cm"><draw:image xlink:href="Pictures/cfdc8804d61b840ae4ec8969b0dc65ab.jpg" xlink:type="simple" xlink:show="embed" xlink:actuate="onLoad"/></draw:frame></text:p>
      <text:p text:style-name="Text_20_body"><draw:frame draw:style-name="medialeft" draw:name="1" text:anchor-type="paragraph" draw:z-index="1" svg:width="5.2916666666667cm" svg:height="3.5277777777778cm"><draw:image xlink:href="Pictures/16bba3af762db818854ad70f08ed7b48.jpg" xlink:type="simple" xlink:show="embed" xlink:actuate="onLoad"/></draw:frame></text:p>
      <text:p text:style-name="Text_20_body"><draw:frame draw:style-name="media" draw:name="2" text:anchor-type="as-char" draw:z-index="2" svg:width="4.7625cm" svg:height="3.571875cm"><draw:image xlink:href="Pictures/8a87068cc96c1fb56d0d6b85930ba0be.jpg" xlink:type="simple" xlink:show="embed" xlink:actuate="onLoad"/></draw:frame></text:p>
      <text:p text:style-name="Text_20_body"><text:span text:style-name="Strong_20_Emphasis">12. října 2015</text:span> od 13:30 do 17:00 hodin se pod hlavičkou pražské organizace SKIP konal v prostorách  <text:span text:style-name="Strong_20_Emphasis">Národní knihovny ČR</text:span> v Klementinu  již <text:span text:style-name="Strong_20_Emphasis">3. ročník semináře <text:span text:style-name="Emphasis">Evergreen v českých knihovnách</text:span></text:span>. Seminář byl tentokrát zaměřen na různé formy spolupráce knihoven, především s využitím Evergreenu a dalších softwarů s otevřeným zdrojovým kódem.</text:p>
      <text:p text:style-name="Horizontal_20_Line"/>
      <text:h text:style-name="Heading_20_2" text:outline-level="2"><text:bookmark-start text:name="__RefHeading___program_seminare_2"/><text:bookmark-start text:name="program_seminare"/>Program semináře<text:bookmark-end text:name="__RefHeading___program_seminare_2"/><text:bookmark-end text:name="program_seminare"/></text:h>
      <text:p text:style-name="Text_20_body"><text:span text:style-name="Strong_20_Emphasis">Úvodní slovo</text:span>  - PhDr. Linda Jansová, Ph.D. (pražská organizace SKIP, Národní knihovna ČR)</text:p>
      <text:p text:style-name="Text_20_body"><text:span text:style-name="Strong_20_Emphasis">Použití svobodného softwaru v českých knihovnách</text:span>  - Ing. Václav Jansa (Ústav informačních studií a knihovnictví FF UK v Praze) <text:line-break/>
<text:a xlink:type="simple" xlink:href="https://eg-wiki.osvobozena-knihovna.cz/doku.php/akce:dotaznik_v3.pdf" text:style-name="Internet_20_link" text:visited-style-name="Visited_20_Internet_20_Link">Prezentace ke stažení (PDF)</text:a></text:p>
      <text:p text:style-name="Text_20_body"><text:span text:style-name="Strong_20_Emphasis">Svobodný software a spolupráce na příkladu Evergreenu a Kohy</text:span> - Ing. Václav Jansa (Ústav informačních studií a knihovnictví FF UK v Praze) <text:line-break/>
<text:a xlink:type="simple" xlink:href="https://eg-wiki.osvobozena-knihovna.cz/doku.php/akce:svobodny_software_a_spoluprace_eg_koha_v3.pdf" text:style-name="Internet_20_link" text:visited-style-name="Visited_20_Internet_20_Link"> Prezentace ke stažení (PDF)</text:a></text:p>
      <text:p text:style-name="Text_20_body"><text:span text:style-name="Strong_20_Emphasis">Evergreen a Zotero aneb Citování s využitím knihovních dat</text:span> - PhDr. Linda Jansová, Ph.D. (pražská organizace SKIP, Národní knihovna ČR) <text:line-break/>
<text:a xlink:type="simple" xlink:href="https://eg-wiki.osvobozena-knihovna.cz/doku.php/akce:evergreen_a_zotero_v1.pdf" text:style-name="Internet_20_link" text:visited-style-name="Visited_20_Internet_20_Link"> Prezentace ke stažení (PDF)</text:a></text:p>
      <text:p text:style-name="Text_20_body"><text:span text:style-name="Strong_20_Emphasis">Vznik a provoz společného katalogu s využitím Evergreenu</text:span>   - Mgr. Eva Cerniňáková (Knihovna Jabok) <text:line-break/>
<text:a xlink:type="simple" xlink:href="https://eg-wiki.osvobozena-knihovna.cz/doku.php/akce:spok.pptx" text:style-name="Internet_20_link" text:visited-style-name="Visited_20_Internet_20_Link"> Prezetace ke stažení (PPTX)</text:a> nebo na <text:a xlink:type="simple" xlink:href="http://www.slideshare.net/cernin/vznik-a-provoz-spolenho-katalogu-s-vyuitm-evergreenu" text:style-name="Internet_20_link" text:visited-style-name="Visited_20_Internet_20_Link"> Slideshare</text:a> <text:line-break/>
Podrobné informace o spolupráci zahraničních knihoven s využitím Evergreenu a o českém projektu společného katalogu najdete také v příspěvku <text:a xlink:type="simple" xlink:href="http://sdruk.mlp.cz/data/xinha/sdruk/2015/knihovny_soucasnosti_2015.pdf" text:style-name="Internet_20_link" text:visited-style-name="Visited_20_Internet_20_Link"> Otevřený knihovní software Evergreen jako prostředek pro tvorbu společného katalogu</text:a> ve sborníku z konference <text:a xlink:type="simple" xlink:href="http://sdruk.mlp.cz/sdruk/konference-knihovny-soucasnosti/clanek/konference-knihovny-soucasnosti/" text:style-name="Internet_20_link" text:visited-style-name="Visited_20_Internet_20_Link"> Knihovny současnosti 2015</text:a> (s. 147 - 156)</text:p>
      <text:p text:style-name="Text_20_body"><text:span text:style-name="Strong_20_Emphasis">Naše první zkušenosti se společným katalogem</text:span>  - Mgr. Petra Kleinwächterová (Katolický domov studujících) <text:line-break/>
prezentace ke stažení ve formátu  <text:a xlink:type="simple" xlink:href="https://eg-wiki.osvobozena-knihovna.cz/doku.php/akce:knihovna_kds.pptx" text:style-name="Internet_20_link" text:visited-style-name="Visited_20_Internet_20_Link"> PPTX </text:a>  nebo <text:a xlink:type="simple" xlink:href="https://eg-wiki.osvobozena-knihovna.cz/doku.php/akce:knihovna_kds.pdf" text:style-name="Internet_20_link" text:visited-style-name="Visited_20_Internet_20_Link">knihovna_kds.pdf</text:a></text:p>
      <text:p text:style-name="Text_20_body"><text:span text:style-name="Strong_20_Emphasis"><text:a xlink:type="simple" xlink:href="https://eg-wiki.osvobozena-knihovna.cz/doku.php/akce:prezentace-dokuwiki_jako_nastroj_spoluprace" text:style-name="Internet_20_link" text:visited-style-name="Visited_20_Internet_20_Link">Dokuwiki jako nástroj pro spolupráci</text:a></text:span> - Mgr. Eva Cerniňáková (Knihovna Jabok)</text:p>
      <text:p text:style-name="Text_20_body"><text:span text:style-name="Strong_20_Emphasis">Diskuse</text:span></text:p>
      <text:p text:style-name="Text_20_body"><text:line-break/></text:p>
      <text:p text:style-name="Text_20_body"><text:a xlink:type="simple" xlink:href="https://www.facebook.com/media/set/?set=oa.10153280927378865&amp;type=1" text:style-name="Internet_20_link" text:visited-style-name="Visited_20_Internet_20_Link">Fotografie ze semináře</text:a></text:p>
      <text:p text:style-name="Horizontal_20_Line"/>
      <text:p text:style-name="Text_20_body"><text:a xlink:type="simple" xlink:href="https://eg-wiki.osvobozena-knihovna.cz/doku.php/akce" text:style-name="Internet_20_link" text:visited-style-name="Visited_20_Internet_20_Link">Předchozí ročníky seminář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ce:seminar_evergreen_ceskych_knihovnach_2015</dc:title>
  </office:meta>
</office:document-meta>
</file>