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61af91a59db607b4e54d7a45b5192126.gif"/>
  <manifest:file-entry manifest:media-type="image/gif" manifest:full-path="Pictures/8336fc3d53fe48cd53aa3be964609259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kce:evergreen_v_ceskch_knihovnach_2013"/><text:bookmark-start text:name="__RefHeading___evergreen_v_ceskych_knihovnach_1"/><text:bookmark-start text:name="evergreen_v_ceskych_knihovnach"/>Evergreen v českých knihovnách<text:bookmark-end text:name="__RefHeading___evergreen_v_ceskych_knihovnach_1"/><text:bookmark-end text:name="evergreen_v_ceskych_knihovnach"/></text:h>
      <text:p text:style-name="Text_20_body">V úterý 8. října 2013 se v Národní knihovně konala vůbec první česká akce věnovaná pouze knihovnímu softwaru Evergreenu Jednalo se o seminář <text:span text:style-name="Emphasis">Evergreen v českých knihovnách</text:span>, který společně s Národní knihovnu pořádala pražská organizace SKIP v rámci cyklu <text:span text:style-name="Emphasis">SKIP pro praxi</text:span>. Na semináři byl stručně představen současný stav vývoje Evergreenu. Pozornost byla věnována především názorným ukázkám konkrétních pracovních postupů při akvizici, katalogizaci, půjčování a vybraných dalších činnostech. Důležitou součástí semináře byla  prezentace zkušeností s implementací Evergreenu v ČR.</text:p>
      <text:p text:style-name="Text_20_body">Zpráva ze semináře v časopise <text:a xlink:type="simple" xlink:href="http://ikaros.cz/zprava-ze-seminare-evergreen-v-ceskych-knihovnach" text:style-name="Internet_20_link" text:visited-style-name="Visited_20_Internet_20_Link">Ikaros</text:a></text:p>
      <text:h text:style-name="Heading_20_2" text:outline-level="2"><text:bookmark-start text:name="__RefHeading___program_seminare_2"/><text:bookmark-start text:name="program_seminare"/>Program semináře:<text:bookmark-end text:name="__RefHeading___program_seminare_2"/><text:bookmark-end text:name="program_seminare"/></text:h>
      <text:list text:style-name="List_20_1" text:continue-numbering="false">
        <text:list-item>
          <text:p text:style-name="List_20_1_Content_First"> Úvodní slovo - PhDr. Linda Jansová, Ph.D. (pražská organizace SKIP)</text:p>
        </text:list-item>
        <text:list-item>
          <text:p text:style-name="List_20_1_Content"> <text:span text:style-name="Strong_20_Emphasis">Současný stav vývoje knihovního softwaru Evergreen</text:span> - Ing. Václav Jansa (Ústav informačních studií a knihovnictví FF UK v Praze)</text:p>
        </text:list-item>
        <text:list-item>
          <text:p text:style-name="List_20_1_Content"> <text:span text:style-name="Strong_20_Emphasis"><text:a xlink:type="simple" xlink:href="http://www.slideshare.net/slideshow/embed_code/27017937" text:style-name="Internet_20_link" text:visited-style-name="Visited_20_Internet_20_Link"> Pracovní postupy při akvizici, katalogizaci, půjčování a vybraných dalších činnostech</text:a></text:span> - Mgr. Eva Cerniňáková (Knihovna Jabok)</text:p>
        </text:list-item>
        <text:list-item>
          <text:p text:style-name="List_20_1_Content"> <text:span text:style-name="Strong_20_Emphasis">Praktické zkušenosti z implementací softwaru Evergreen v ČR</text:span></text:p>
          <text:list text:style-name="List_20_1">
            <text:list-item>
              <text:p text:style-name="List_20_1_Content"> Ing. Václav Jansa (Ústav informačních studií a knihovnictví FF UK v Praze)</text:p>
            </text:list-item>
            <text:list-item>
              <text:p text:style-name="List_20_1_Content"> Mgr. Eva Cerniňáková (Knihovna Jabok) <text:span text:style-name="Emphasis"> - Podrobné informace o průběhu implementace Evergreenu v Knihovně Jabok najdete ve <text:a xlink:type="simple" xlink:href="http://www.inforum.cz/sbornik/2013/22" text:style-name="Internet_20_link" text:visited-style-name="Visited_20_Internet_20_Link">  sborníku</text:a> z konference Inforum 2013</text:span></text:p>
            </text:list-item>
            <text:list-item>
              <text:p text:style-name="List_20_1_Content_Last"> <text:a xlink:type="simple" xlink:href="http://www.slideshare.net/slideshow/embed_code/27019361" text:style-name="Internet_20_link" text:visited-style-name="Visited_20_Internet_20_Link"> Mgr. Hanuš Karpíšek (Městská knihovna Antonína Marka Turnov)</text:a></text:p>
            </text:list-item>
          </text:list>
        </text:list-item>
      </text:list>
      <text:p text:style-name="Text_20_body"><draw:frame draw:style-name="media" draw:name="0" text:anchor-type="as-char" draw:z-index="0" svg:width="15.24cm" svg:height="10.133541666667cm"><draw:image xlink:href="Pictures/61af91a59db607b4e54d7a45b5192126.gif" xlink:type="simple" xlink:show="embed" xlink:actuate="onLoad"/></draw:frame>
<draw:frame draw:style-name="media" draw:name="1" text:anchor-type="as-char" draw:z-index="1" svg:width="15.24cm" svg:height="10.133541666667cm"><draw:image xlink:href="Pictures/8336fc3d53fe48cd53aa3be964609259.gif" xlink:type="simple" xlink:show="embed" xlink:actuate="onLoad"/></draw:frame></text:p>
      <text:p text:style-name="Text_20_body"><text:a xlink:type="simple" xlink:href="https://www.facebook.com/media/set/?set=a.10151648304399071.1073741826.574344070&amp;type=1&amp;l=6fbb2cf2b0" text:style-name="Internet_20_link" text:visited-style-name="Visited_20_Internet_20_Link"> Odkaz na další fotografie ze semináře</text:a></text:p>
      <text:p text:style-name="Horizontal_20_Line"/>
      <text:p text:style-name="Text_20_body"><text:a xlink:type="simple" xlink:href="https://eg-wiki.osvobozena-knihovna.cz/doku.php/akce" text:style-name="Internet_20_link" text:visited-style-name="Visited_20_Internet_20_Link">Další ročníky seminář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kce:evergreen_v_ceskch_knihovnach_2013</dc:title>
  </office:meta>
</office:document-meta>
</file>